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04</text:p>
          </table:table-cell>
        </table:table-row>
        <table:table-row table:style-name="staatscourant.koprow1">
          <table:covered-table-cell/>
          <table:covered-table-cell/>
          <table:table-cell office:value-type="string" table:style-name="staatscourant.publicatiedatumcel">
            <text:p>20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Binnenlandse Zaken en Koninkrijksrelaties van 17 augustus 2026, nr. 2026-0000439993, tot wijziging van de Regeling waardevermeerdering gebouwen gaswinning Groningenveld 2026 in verband met een ophoging van het subsidieplafond en het herstel van een omissie [KetenID WGK 029258]</text:h>
      <text:p text:style-name="ifm_p_mt.3.7mm_ifm">De Minister van Binnenlandse Zaken en Koninkrijksrelaties,</text:p>
      <text:p text:style-name="ifm_p_mt.3.7mm_ifm">Gelet op artikel 4, eerste lid, aanhef en onderdelen b en c, van de Kaderwet overige BZK-subsidies en artikel 8, eerste lid van het Kaderbesluit BZK-subsidies;</text:p>
      <text:p text:style-name="ifm_p_mt.3.7mm_indent.0mm_ifm">Besluit:</text:p>
      <text:h text:style-name="ifm_p_font.bold_mt.5.08mm_page.keep-with-next_ifm" text:outline-level="2">ARTIKEL<text:s/>I<text:s/></text:h>
      <text:p text:style-name="ifm_p_font.roman_mt.4.23mm_ifm">De Regeling waardevermeerdering gebouwen gaswinning Groningenveld 2026 wordt als volgt gewijzigd:</text:p>
      <text:p text:style-name="ifm_p_mt.3.7mm_indent.no_ifm">A</text:p>
      <text:p text:style-name="ifm_p_mt.3.7mm_ifm">In artikel 5, eerste lid, onderdeel b, wordt na ‘op grond van’ ingevoegd ‘de Regeling waardevermeerdering gebouwen gaswinning Groningenveld of’.</text:p>
      <text:p text:style-name="ifm_p_mt.3.7mm_indent.no_ifm">B</text:p>
      <text:p text:style-name="ifm_p_mt.3.7mm_ifm">In artikel 6, eerste lid, wordt ‘€ 15.320.905,40’ vervangen door ‘€ 17.819.603,20’.</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Binnenlandse Zaken en Koninkrijksrelaties,<text:line-break/>P.E. <text:s/>Heerma</text:p>
      <text:h text:style-name="ifm_p_font.bold_mt.5.08mm_page.break-before_ifm" text:outline-level="3">TOELICHTING</text:h>
      <text:h text:style-name="ifm_p_font.bold_mt.5.08mm_page.keep-with-next_ifm" text:outline-level="4">1.<text:s/>Inleiding</text:h>
      <text:p text:style-name="ifm_p_mt.4.23mm_ifm">Deze wijzigingsregeling regelt twee wijzigingen van de Regeling waardevermeerdering gebouwen gaswinning Groningenveld 2026 (hierna: Regeling WVM 2026): het herstel van een omissie en een verhoging van het subsidieplafond.</text:p>
      <text:p text:style-name="ifm_p_mt.3.7mm_ifm">De Regeling WVM 2026 is de opvolger van de Regeling waardevermeerdering gebouwen gaswinning Groningenveld, die met ingang van 1 januari 2026 is vervallen. Laatstgenoemde regeling was op haar beurt de opvolger van de gelijknamige regeling die op 1 april 2017 in werking is getreden.<text:note text:id="n1" text:note-class="footnote"><text:note-citation text:label="1 ">1</text:note-citation><text:note-body><text:p text:style-name="ifm_p_font.normal_size.6.93pt_mt..5mm_indent.-0.1161in_mleft.0.1161in_ifm">Stcrt. 2017, 15110.</text:p></text:note-body></text:note> Met de Regeling WVM 2026 is uitvoering gegeven aan de op 16 december 2025 door de Tweede Kamer aangenomen motie van de leden Bushoff en Beckerman om het resterende budget van de Regeling waardevermeerdering gebouwen gaswinning Groningenveld te behouden door bijvoorbeeld deze regeling te verlengen.<text:note text:id="n2" text:note-class="footnote"><text:note-citation text:label="2 ">2</text:note-citation><text:note-body><text:p text:style-name="ifm_p_font.normal_size.6.93pt_mt..5mm_indent.-0.1161in_mleft.0.1161in_ifm">Kamerstukken II 2025/26, 33 529, nr. 1354.</text:p></text:note-body></text:note> De Regeling WVM 2026 dient als verlenging, en opvolger, van de eerdere Regeling waardevermeerdering gebouwen gaswinning Groningenveld. De Regeling WVM 2026 is tijdelijk van aard en vervalt per 1 september 2026.</text:p>
      <text:h text:style-name="ifm_p_font.bold_mt.5.08mm_page.keep-with-next_ifm" text:outline-level="4">2.<text:s/>Inhoud</text:h>
      <text:p text:style-name="ifm_p_mt.4.23mm_ifm">Met de Regeling WVM 2026 kunnen degenen die aan de voorwaarden voldoen een subsidie aanvragen tot maximaal € 4.000 voor het treffen van energieverduurzamingsmaatregelen. Met deze wijzigingsregeling wordt een correctie aangebracht in de tekst van de regeling onder artikel 5, eerste lid, onderdeel b. Daarin is geregeld dat in principe slechts eenmaal subsidie wordt verleend op grond van de regeling. Doordat met de Regeling WVM 2026 een nieuwe regeling tot stand is gekomen, slaat ‘deze regeling’ strikt genomen alleen nog op de regeling die in 2026 tot stand is gekomen. Uiteraard is bedoeld dat ook subsidies die vóór 2026 zijn verleend op grond van de toen geldende Regeling waardevermeerdering gebouwen gaswinning Groningenveld aan het opnieuw verlenen van subsidie in de weg staan. Dat wordt nu duidelijk gemaakt door laatstgenoemde regeling ook expliciet te noemen. Voor overige toelichting bij de regeling en de verschillende onderdelen daarvan, wordt verwezen naar de toelichting bij de oorspronkelijke regeling.<text:note text:id="n3" text:note-class="footnote"><text:note-citation text:label="3 ">3</text:note-citation><text:note-body><text:p text:style-name="ifm_p_font.normal_size.6.93pt_mt..5mm_indent.-0.1161in_mleft.0.1161in_ifm">Regeling waardevermeerdering woningen gaswinning Groningenveld, Stcrt. 2017, 15110.</text:p></text:note-body></text:note></text:p>
      <text:p text:style-name="ifm_p_mt.3.7mm_ifm">Daarnaast wordt in artikel 6, eerste lid, het subsidieplafond verhoogd van € 15.320.905,40 naar € 17.819.603,20. Doordat enkele aanvragen zijn afgewezen dan wel teruggevorderd, is budget vrijgekomen dat eerder aan deze aanvragen was toegewezen. Door dit geld toe te voegen aan het subsidieplafond wordt uitvoering gegeven aan de motie van de Kamerleden Bushoff en Beckerman van 16 december 2025, die verzoekt om het resterende budget van de WVM volledig te benutten.</text:p>
      <text:h text:style-name="ifm_p_font.bold_mt.5.08mm_page.keep-with-next_ifm" text:outline-level="4">3.<text:s/>Regeldruk en consultatie</text:h>
      <text:p text:style-name="ifm_p_mt.4.23mm_ifm">Deze regeling bevat een aanpassing van het subsidieplafond en het herstel van een omissie. Op grond van artikel 2, aanhef en onderdelen a en c, van de Regeling procedures Adviescollege toetsing regeldruk, hoeft een dergelijke regeling niet te worden voorgelegd aan het Adviescollege toetsing regeldruk.</text:p>
      <text:p text:style-name="ifm_p_mt.3.7mm_ifm">Er wordt van afgezien om de regeling aan te bieden voor internetconsultatie. De overweging hiervoor is dat de voorgestelde wijziging van zeer beperkte omvang en impact is. De aanpassing van het subsidieplafond en het herstel van een kleine omissie heeft geen ingrijpende gevolgen.</text:p>
      <text:h text:style-name="ifm_p_font.bold_mt.5.08mm_page.keep-with-next_ifm" text:outline-level="4">4.<text:s/>Inwerkingtreding</text:h>
      <text:p text:style-name="ifm_p_mt.4.23mm_ifm">Deze regeling treedt in werking met ingang van de dag na de datum van uitgifte van de Staatscourant waarin zij wordt geplaatst. Deze inwerkingtredingsdatum wijkt af van de systematiek van de vaste verandermomenten en de minimuminvoeringstermijn. Deze houdt in dat ministeriële regelingen met ingang van de eerste dag van een kwartaal in werking treden en minimaal twee maanden voordien bekend worden gemaakt. Deze afwijking kan ten aanzien van de ophoging van het subsidieplafond worden gerechtvaardigd, omdat de aanvraagperiode van de regeling openstaat tot en met 31 augustus 2026 en de regeling vervalt met ingang van 1 september 2026. Deze regeling moet daarom tijdig in werking treden zodat het aanvullend budget nog kan worden benut. Het vasthouden aan de vaste verandermomenten zou ertoe leiden dat het aanvullend budget niet kan worden ingezet, met ongewenste private (voor gedupeerde bewoners) nadelen tot gevolg. Door de afwijking worden deze nadelen voorkomen. Zie voor deze afwijking aanwijzing 4.17, vijfde lid, aanhef en onderdeel a, van de Aanwijzingen voor de regelgeving. Ten aanzien van het herstel van de genoemde omissie gaat het om reparatieregelgeving die in onderdeel c van aanwijzing 4.17, vijfde lid, is uitgezonderd.</text:p>
      <text:p text:style-name="ifm_p_font.italic_mt.3.7mm_ifm">De Minister van Binnenlandse Zaken en Koninkrijksrelaties,<text:line-break/>P.E. <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04</text:span><text:tab/>20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04</text:span><text:tab/>20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Binnenlandse Zaken en Koninkrijksrelaties van 17 augustus 2026, nr. 2026-0000439993, tot wijziging van de Regeling waardevermeerdering gebouwen gaswinning Groningenveld 2026 in verband met een ophoging van het subsidieplafond en het herstel van een omissie [KetenID WGK 029258]</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innenlandse Zaken en Koninkrijksrelaties</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9104</meta:user-defined>
    <meta:user-defined meta:name="OVERHEIDop.datumEindeReactietermijn"/>
    <meta:user-defined meta:name="OVERHEIDop.ketenID">WGK029258</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0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Natuur en milieu | Bodem</meta:user-defined>
    <meta:user-defined meta:name="OVERHEID.TaxonomieBeleidsagenda/OVERHEID.category">Huisvesting | Organisatie en beleid</meta:user-defined>
    <meta:user-defined meta:name="DC.title">Regeling van de Minister van Binnenlandse Zaken en Koninkrijksrelaties van 17 augustus 2026, nr. 2026-0000439993, tot wijziging van de Regeling waardevermeerdering gebouwen gaswinning Groningenveld 2026 in verband met een ophoging van het subsidieplafond en het herstel van een omissie [KetenID WGK 029258]</meta:user-defined>
    <meta:user-defined meta:name="DCTERMS.W3CDTF/DCTERMS.available">2026-08-20</meta:user-defined>
  </office:meta>
</office:document-meta>
</file>