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Kanaalzicht 64 Sluiskil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07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Kanaalzicht 64 Sluiski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331</meta:user-defined>
    <meta:user-defined meta:name="DCTERMS.abstract">Omgevingsmelding los vast nemen aansluiting bemeterd tbv walstroomkast Stedin Netbeheer Kanaalzicht 64 Sluiskil Terneuzen</meta:user-defined>
    <dc:language>nl</dc:language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Kanaalzicht 64 Sluiskil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84</meta:user-defined>
    <meta:user-defined meta:name="OVERHEIDop.StcrtID/DC.identifier">stcrt-2026-28984</meta:user-defined>
    <meta:user-defined meta:name="OVERHEIDop.versieInformatie"/>
  </office:meta>
</office:document-meta>
</file>