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fvalwater, afkomstig van een open bodemenergiesysteem, lozen op een oppervlaktewaterlichaam te Oude Maasweg thv Verkeerscentrale Rot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. De aanvraag met zaaknummer RWSZ2026-0001306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fvalwater, afkomstig van een open bodemenergiesysteem, lozen op een oppervlaktewaterlichaam</text:p>
              </text:list-item>
            </text:list>
            <text:p text:style-name="common-al">te Maasweg thv Verkeerscentrale Rotterdam.</text:p>
            <text:p text:style-name="last-al">De Minister heeft de vergunningaanvraag ontvangen op 06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8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326</meta:user-defined>
    <meta:user-defined meta:name="DCTERMS.abstract">i.001902 Lozing grondwater op oppervlaktewater OBES Verkeerscentrale Botlek</meta:user-defined>
    <dc:language>nl</dc:language>
    <meta:user-defined meta:name="OVERHEIDop.locatietype/OVERHEIDop.gebiedsmarkering">Vlak</meta:user-defined>
    <meta:user-defined meta:name="DC.title">Kennisgeving vergunningaanvraag voor het -Afvalwater, afkomstig van een open bodemenergiesysteem, lozen op een oppervlaktewaterlichaam te Oude Maasweg thv Verkeerscentrale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28980</meta:user-defined>
    <meta:user-defined meta:name="OVERHEIDop.StcrtID/DC.identifier">stcrt-2026-28980</meta:user-defined>
    <meta:user-defined meta:name="OVERHEIDop.versieInformatie"/>
  </office:meta>
</office:document-meta>
</file>