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plaatsen van een bellenscherm (Bubble Barrier) ten behoeve van het afvangen van plastic in de Oosterdoksdoorgang te Amsterdam</text:p>
            <text:p text:style-name="common-al">Zaaknummer: Z2026-001199</text:p>
            <text:p text:style-name="common-al">DSO nummer: 2026080500861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93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99</meta:user-defined>
    <meta:user-defined meta:name="DCTERMS.abstract">het plaatsen van een bellenscherm (Bubble Barrier) ten behoeve van het afvangen van plastic in de Oosterdoksdoorgang te Amsterdam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28938</meta:user-defined>
    <meta:user-defined meta:name="OVERHEIDop.StcrtID/DC.identifier">stcrt-2026-28938</meta:user-defined>
    <meta:user-defined meta:name="OVERHEIDop.versieInformatie"/>
  </office:meta>
</office:document-meta>
</file>