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realiseren van een vaste fecaliëninstallatie op het emplacement in Arnhem</text:p>
            <text:p text:style-name="common-al">Zaaknummer: Z2026-001140</text:p>
            <text:p text:style-name="common-al">DSO nummer: 2026072201218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40</meta:user-defined>
    <meta:user-defined meta:name="DCTERMS.abstract">het realiseren van een vaste fecaliëninstallatie op het emplacement in Arnhem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909</meta:user-defined>
    <meta:user-defined meta:name="OVERHEIDop.StcrtID/DC.identifier">stcrt-2026-28909</meta:user-defined>
    <meta:user-defined meta:name="OVERHEIDop.versieInformatie"/>
  </office:meta>
</office:document-meta>
</file>