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omgeving Mgr Zwijsenstraat 3a 5076NW Haar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99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omgeving Mgr Zwijsenstraat 3a 5076NW Haa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193</meta:user-defined>
    <meta:user-defined meta:name="DCTERMS.abstract">Omgevingsmelding KPN werkzaamheden kabels en leidingen omgeving Mgr Zwijsenstraat 3a 5076NW Haaren 28-9-2026 tm 28-9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omgeving Mgr Zwijsenstraat 3a 5076NW Haar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907</meta:user-defined>
    <meta:user-defined meta:name="OVERHEIDop.StcrtID/DC.identifier">stcrt-2026-28907</meta:user-defined>
    <meta:user-defined meta:name="OVERHEIDop.versieInformatie"/>
  </office:meta>
</office:document-meta>
</file>