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Steenweg 8 5301HL Zaltbommel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02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Steenweg 8 5301HL Zaltbomm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24</meta:user-defined>
    <meta:user-defined meta:name="DCTERMS.abstract">Omgevingsmelding KPN bouwwerken werken en objecten Steenweg 8 5301HL Zaltbommel 28-09-2026 tm 28-09-2027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Steenweg 8 5301HL Zaltbomm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902</meta:user-defined>
    <meta:user-defined meta:name="OVERHEIDop.StcrtID/DC.identifier">stcrt-2026-28902</meta:user-defined>
    <meta:user-defined meta:name="OVERHEIDop.versieInformatie"/>
  </office:meta>
</office:document-meta>
</file>