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Basisweg Amsterdam ter hoogte van A10 27,1 - 27,2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992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Basisweg Amsterdam ter hoogte van A10 27,1 - 27,2.</text:p>
            <text:p text:style-name="last-al">De Minister heeft de vergunningaanvraag ontvangen op 04-08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894</text:span><text:line-break/><text:date style:data-style-name="dag" text:fixed="true" text:date-value="2026-08-10"/><text:line-break/><text:date style:data-style-name="jaar" text:fixed="true" text:date-value="2026-08-1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894</text:span><text:date style:data-style-name="nicedate" text:fixed="true" text:date-value="2026-08-1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5124</meta:user-defined>
    <meta:user-defined meta:name="DCTERMS.abstract">Omgevingsvergunning Ingenieursbureau Amsterdam realiseren tijdelijke verkeerssituatie Basisweg Amsterdam thv A10 27.1 tm 27.2 01-10-2026 tm 04-01-2027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Basisweg Amsterdam ter hoogte van A10 27,1 - 27,2</meta:user-defined>
    <meta:user-defined meta:name="DCTERMS.W3CDTF/DCTERMS.available">2026-08-10</meta:user-defined>
    <meta:user-defined meta:name="DCTERMS.W3CDTF/OVERHEIDop.jaargang">2026</meta:user-defined>
    <meta:user-defined meta:name="OVERHEIDop.publicationIssue">28894</meta:user-defined>
    <meta:user-defined meta:name="OVERHEIDop.StcrtID/DC.identifier">stcrt-2026-28894</meta:user-defined>
    <meta:user-defined meta:name="OVERHEIDop.versieInformatie"/>
  </office:meta>
</office:document-meta>
</file>