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beperkingengebiedactiviteiten in of bij rijkswateren nabij Rijksweg Veghel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. De aanvraag met zaaknummer RWSZ2026-0001297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common-al">nabij Rijksweg Veghel.</text:p>
            <text:p text:style-name="last-al">De Minister heeft de vergunningaanvraag ontvangen op 04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84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099</meta:user-defined>
    <meta:user-defined meta:name="DCTERMS.abstract">1305498 - Agrifirm NWE B.V. Veghel - Aanvraag beperkingengebiedactiviteit voor vervanging losinstallaties - SV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het -Andere beperkingengebiedactiviteiten in of bij rijkswateren nabij Rijksweg Vegh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847</meta:user-defined>
    <meta:user-defined meta:name="OVERHEIDop.StcrtID/DC.identifier">stcrt-2026-28847</meta:user-defined>
    <meta:user-defined meta:name="OVERHEIDop.versieInformatie"/>
  </office:meta>
</office:document-meta>
</file>