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Stadsbrug Nijm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96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Stadsbrug Nijme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90</meta:user-defined>
    <meta:user-defined meta:name="DCTERMS.abstract">Melding BAL Onderhouds- en inspectiewerkzaamheden aan stalen boog Max Bögl Nederland stadbrug Nijmegen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Stadsbrug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26</meta:user-defined>
    <meta:user-defined meta:name="OVERHEIDop.StcrtID/DC.identifier">stcrt-2026-28826</meta:user-defined>
    <meta:user-defined meta:name="OVERHEIDop.versieInformatie"/>
  </office:meta>
</office:document-meta>
</file>