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plaatsen van drie posters in onderdoorgang te station Baarn</text:p>
            <text:p text:style-name="common-al">Besluit: verleend</text:p>
            <text:p text:style-name="common-al">Verzonden naar aanvrager op: 6 augustus 2026</text:p>
            <text:p text:style-name="common-al">Zaaknummer: Z2026-000862</text:p>
            <text:p text:style-name="common-al">DSO nummer: 2026060900936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7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862</meta:user-defined>
    <meta:user-defined meta:name="DCTERMS.abstract">het plaatsen van drie posters in onderdoorgang te station Baarn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786</meta:user-defined>
    <meta:user-defined meta:name="OVERHEIDop.StcrtID/DC.identifier">stcrt-2026-28786</meta:user-defined>
    <meta:user-defined meta:name="OVERHEIDop.versieInformatie"/>
  </office:meta>
</office:document-meta>
</file>