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nabij Zijdewinde 1 3297 AW Puttershoek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93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nabij Zijdewinde 1 3297 AW Puttersh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7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36</meta:user-defined>
    <meta:user-defined meta:name="DCTERMS.abstract">Omgevingsmelding TAUW bodemonderzoek middels handmatige boringen nabij Zijdewinde 3297 AW Puttershoek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nabij Zijdewinde 1 3297 AW Puttersho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742</meta:user-defined>
    <meta:user-defined meta:name="OVERHEIDop.StcrtID/DC.identifier">stcrt-2026-28742</meta:user-defined>
    <meta:user-defined meta:name="OVERHEIDop.versieInformatie"/>
  </office:meta>
</office:document-meta>
</file>