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Gewande 1C 's-Hertogenbosch.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12916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Gewande 1C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5022</meta:user-defined>
    <meta:user-defined meta:name="DCTERMS.abstract">Omgevingsmelding afmeerpalen en een afspuitplaat jachthaven WV Neptunus Gewande 1C 's-Hertogenbosch</meta:user-defined>
    <dc:language>nl</dc:language>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Gewande 1C 's-Hertogenbosch.</meta:user-defined>
    <meta:user-defined meta:name="DCTERMS.W3CDTF/DCTERMS.available">2026-08-07</meta:user-defined>
    <meta:user-defined meta:name="DCTERMS.W3CDTF/OVERHEIDop.jaargang">2026</meta:user-defined>
    <meta:user-defined meta:name="OVERHEIDop.publicationIssue">28738</meta:user-defined>
    <meta:user-defined meta:name="OVERHEIDop.StcrtID/DC.identifier">stcrt-2026-28738</meta:user-defined>
    <meta:user-defined meta:name="OVERHEIDop.versieInformatie"/>
  </office:meta>
</office:document-meta>
</file>