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728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3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aanvraag Ooibosontwikkeling Jufferswaard Noord Renkum en Heelsum Zaak: 2026ALG1359, Inspectie Leefomgeving en Transport</text:h>
      <text:p text:style-name="ifm_p_mt.7.4mm_ifm">De Minister van Infrastructuur en Waterstaat maakt bekend dat de volgende aanvraag voor een omgevingsvergunning is ontvangen.</text:p>
      <text:p text:style-name="ifm_p_mt.3.7mm_ifm">Omschrijving: Ooibosontwikkeling Jufferswaard Noord</text:p>
      <text:p text:style-name="ifm_p_ifm">Locatie: Aan de zuidrand van de Veluwe, ten zuiden van Renkum en Heelsum.</text:p>
      <text:p text:style-name="ifm_p_ifm">Ontvangstdatum: 26 juni 2026</text:p>
      <text:p text:style-name="ifm_p_ifm">Activiteit: beperkingengebiedactiviteiten in of bij rijkswateren.</text:p>
      <text:p text:style-name="ifm_p_ifm">DSO verzoeknummer: 2026062600319</text:p>
      <text:p text:style-name="ifm_p_ifm">Zaaknummer: 2026ALG1359</text:p>
      <text:p text:style-name="ifm_p_mt.3.7mm_ifm">In dit stadium is het niet mogelijk te reageren over de aanvraag. Nadat de minister een besluit heeft genomen, wordt u in de gelegenheid gesteld uw bezwaar kenbaar te maken.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728</text:span><text:tab/>13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728</text:span><text:tab/>13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aanvraag Ooibosontwikkeling Jufferswaard Noord Renkum en Heelsum Zaak: 2026ALG1359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milieu</meta:user-defined>
    <meta:user-defined meta:name="OVERHEIDop.steltVast"/>
    <meta:user-defined meta:name="OVERHEIDop.StcrtID/DC.identifier">stcrt-2026-28728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728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DC.title">Kennisgeving aanvraag Ooibosontwikkeling Jufferswaard Noord Renkum en Heelsum Zaak: 2026ALG1359, Inspectie Leefomgeving en Transport</meta:user-defined>
    <meta:user-defined meta:name="DCTERMS.W3CDTF/DCTERMS.available">2026-08-13</meta:user-defined>
  </office:meta>
</office:document-meta>
</file>