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Kabels of leidingen hebben, leggen, onderhouden, vervangen of verwijderen bij waterkeringen te 1e Deltaweg 1b in Kats 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13017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Kabels of leidingen hebben, leggen, onderhouden, vervangen of verwijderen bij waterkeringen</text:p>
              </text:list-item>
            </text:list>
            <text:p text:style-name="last-al">te 1e Deltaweg 1b in Kats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8711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71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71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5215</meta:user-defined>
    <meta:user-defined meta:name="DCTERMS.abstract">Omgevingsmelding Stedin 2 handmatige boringen tot circa 1,5 m-mv in het gebied van de EV te 1e Deltaweg 1b in Kats</meta:user-defined>
    <dc:language>nl</dc:language>
    <meta:user-defined meta:name="OVERHEIDop.locatietype/OVERHEIDop.gebiedsmarkering">Punt</meta:user-defined>
    <meta:user-defined meta:name="DC.title">Kennisgeving melding voor het -Kabels of leidingen hebben, leggen, onderhouden, vervangen of verwijderen bij waterkeringen te 1e Deltaweg 1b in Kats</meta:user-defined>
    <meta:user-defined meta:name="DCTERMS.W3CDTF/DCTERMS.available">2026-08-07</meta:user-defined>
    <meta:user-defined meta:name="DCTERMS.W3CDTF/OVERHEIDop.jaargang">2026</meta:user-defined>
    <meta:user-defined meta:name="OVERHEIDop.publicationIssue">28711</meta:user-defined>
    <meta:user-defined meta:name="OVERHEIDop.StcrtID/DC.identifier">stcrt-2026-28711</meta:user-defined>
    <meta:user-defined meta:name="OVERHEIDop.versieInformatie"/>
  </office:meta>
</office:document-meta>
</file>