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Zuiderkanaalhaven Terneuz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94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Zuiderkanaalhaven Terneu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67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6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6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076</meta:user-defined>
    <meta:user-defined meta:name="DCTERMS.abstract">Omgevingsmelding North Sea Port Netherlands toepassen van grond of baggerspecie Zuiderkanaalhaven 04-09-2026</meta:user-defined>
    <dc:language>nl</dc:language>
    <meta:user-defined meta:name="OVERHEIDop.locatietype/OVERHEIDop.gebiedsmarkering">Vlak</meta:user-defined>
    <meta:user-defined meta:name="DC.title">Kennisgeving melding voor het -Toepassen van grond of baggerspecie in een oppervlaktewaterlichaam te Zuiderkanaalhaven Terneuz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28678</meta:user-defined>
    <meta:user-defined meta:name="OVERHEIDop.StcrtID/DC.identifier">stcrt-2026-28678</meta:user-defined>
    <meta:user-defined meta:name="OVERHEIDop.versieInformatie"/>
  </office:meta>
</office:document-meta>
</file>