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Nijtap 49a 9218PA Opeinde Smallingerland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286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Nijtap 49a 9218PA Opeinde Small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56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5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5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900</meta:user-defined>
    <meta:user-defined meta:name="DCTERMS.abstract">Omgevingsmelding Liander kabels en leidingen leggen Nijtap 49a 9218PA Opeinde Smallingerland 01-10-2026 tm 31-08-2027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te Nijtap 49a 9218PA Opeinde Smallingerla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28565</meta:user-defined>
    <meta:user-defined meta:name="OVERHEIDop.StcrtID/DC.identifier">stcrt-2026-28565</meta:user-defined>
    <meta:user-defined meta:name="OVERHEIDop.versieInformatie"/>
  </office:meta>
</office:document-meta>
</file>