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saneren van een grondwaterverontreiniging op de locatie van TWI nabij de Westerhavenweg te Vlissingen</text:p>
            <text:p text:style-name="common-al">Besluit: verleend</text:p>
            <text:p text:style-name="common-al">Verzonden naar aanvrager op: 04-08-2026</text:p>
            <text:p text:style-name="common-al">Zaaknummer: Z2026-000344</text:p>
            <text:p text:style-name="common-al">DSO nummer: 2026030300697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54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4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344</meta:user-defined>
    <meta:user-defined meta:name="DCTERMS.abstract">het saneren van een grondwaterverontreiniging op de locatie van TWI nabij de Westerhavenweg te Vlissingen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06</meta:user-defined>
    <meta:user-defined meta:name="DCTERMS.W3CDTF/OVERHEIDop.jaargang">2026</meta:user-defined>
    <meta:user-defined meta:name="OVERHEIDop.publicationIssue">28545</meta:user-defined>
    <meta:user-defined meta:name="OVERHEIDop.StcrtID/DC.identifier">stcrt-2026-28545</meta:user-defined>
    <meta:user-defined meta:name="OVERHEIDop.versieInformatie"/>
  </office:meta>
</office:document-meta>
</file>