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realiseren van kabels en leidingen ten behoeve van DSL-01 boven een hoofdspoorweg te Delfzijl</text:p>
            <text:p text:style-name="common-al">Zaaknummer: Z2026-001184</text:p>
            <text:p text:style-name="common-al">DSO nummer: 2026073100260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4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84</meta:user-defined>
    <meta:user-defined meta:name="DCTERMS.abstract">het realiseren van kabels en leidingen ten behoeve van DSL-01 boven een hoofdspoorweg te Delfzijl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475</meta:user-defined>
    <meta:user-defined meta:name="OVERHEIDop.StcrtID/DC.identifier">stcrt-2026-28475</meta:user-defined>
    <meta:user-defined meta:name="OVERHEIDop.versieInformatie"/>
  </office:meta>
</office:document-meta>
</file>