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Andere beperkingengebiedactiviteiten in of bij rijkswateren te stuwcomplex in de Maas bij Alphen-Lith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86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last-al">te stuwcomplex in de Maas bij Alphen-Lit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46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4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4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94</meta:user-defined>
    <meta:user-defined meta:name="DCTERMS.abstract">Omgevingsmelding vangen van schieraal met fuiken in het stuwkanaal van het stuwcomplex in de Maas bij Alphen-Lith Vattenfall Warmte</meta:user-defined>
    <dc:language>nl</dc:language>
    <meta:user-defined meta:name="OVERHEIDop.locatietype/OVERHEIDop.gebiedsmarkering">Vlak</meta:user-defined>
    <meta:user-defined meta:name="DC.title">Kennisgeving melding voor Andere beperkingengebiedactiviteiten in of bij rijkswateren te stuwcomplex in de Maas bij Alphen-Lith.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468</meta:user-defined>
    <meta:user-defined meta:name="OVERHEIDop.StcrtID/DC.identifier">stcrt-2026-28468</meta:user-defined>
    <meta:user-defined meta:name="OVERHEIDop.versieInformatie"/>
  </office:meta>
</office:document-meta>
</file>