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Onttrekken van water aan een oppervlaktewaterlichaam in beheer bij het Rijk te Amsterdam-Rijnkanaal thv Rijswijk (GLD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81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trekken van water aan een oppervlaktewaterlichaam in beheer bij het Rijk</text:p>
              </text:list-item>
            </text:list>
            <text:p text:style-name="common-al">te Amsterdam-Rijnkanaal thv Rijswijk (GLD).</text:p>
            <text:p text:style-name="last-al">De Minister heeft de vergunningaanvraag ontvangen op 30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4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11</meta:user-defined>
    <meta:user-defined meta:name="DCTERMS.abstract">Omgevingsvergunning Waterschap Rivierenland onttrekken oppervlaktewater Amsterdam Rijnkanaal te Rijswijk va 31-07-2026</meta:user-defined>
    <dc:language>nl</dc:language>
    <meta:user-defined meta:name="OVERHEIDop.locatietype/OVERHEIDop.gebiedsmarkering">Vlak</meta:user-defined>
    <meta:user-defined meta:name="DC.title">Kennisgeving vergunningaanvraag voor het -Onttrekken van water aan een oppervlaktewaterlichaam in beheer bij het Rijk te Amsterdam-Rijnkanaal thv Rijswijk (GLD)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437</meta:user-defined>
    <meta:user-defined meta:name="OVERHEIDop.StcrtID/DC.identifier">stcrt-2026-28437</meta:user-defined>
    <meta:user-defined meta:name="OVERHEIDop.versieInformatie"/>
  </office:meta>
</office:document-meta>
</file>