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Anna van Rijnkade 71 3439RE Nieuwegei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Anna van Rijnkade 71 3439RE Nieuwegein.</text:p>
            <text:p text:style-name="last-al">De Minister heeft de vergunningaanvraag ontvangen op 30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789</meta:user-defined>
    <meta:user-defined meta:name="DCTERMS.abstract">Omgevingsvergunning KPN glasvezelwerkzaamheden Anna van Rijnkade 71 3439RE Nieuwegein 06-08-2026 tm 03-09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Anna van Rijnkade 71 3439RE Nieuwegei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76</meta:user-defined>
    <meta:user-defined meta:name="OVERHEIDop.StcrtID/DC.identifier">stcrt-2026-28376</meta:user-defined>
    <meta:user-defined meta:name="OVERHEIDop.versieInformatie"/>
  </office:meta>
</office:document-meta>
</file>