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uitvoeren van groot onderhoud aan de fietspaden op de Handelskade, vanaf Westeinde tot de fietsenstalling Energiestraat te Schiphol</text:p>
            <text:p text:style-name="common-al">Zaaknummer: Z2026-001189</text:p>
            <text:p text:style-name="common-al">DSO nummer: 2026073100292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36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89</meta:user-defined>
    <meta:user-defined meta:name="DCTERMS.abstract">het uitvoeren van groot onderhoud aan de fietspaden op de Handelskade, vanaf Westeinde tot de fietsenstalling Energiestraat te Schiphol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369</meta:user-defined>
    <meta:user-defined meta:name="OVERHEIDop.StcrtID/DC.identifier">stcrt-2026-28369</meta:user-defined>
    <meta:user-defined meta:name="OVERHEIDop.versieInformatie"/>
  </office:meta>
</office:document-meta>
</file>