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aanbrengen van een verbindingsmof in een LS-kabel nabij de spoorwegovergang t.b.v. OV storing nabij de spoorwegovergang Apenhuizerweg te Bathmen</text:p>
            <text:p text:style-name="common-al">Zaaknummer: Z2026-001173</text:p>
            <text:p text:style-name="common-al">DSO nummer: 2026072801310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36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36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73</meta:user-defined>
    <meta:user-defined meta:name="DCTERMS.abstract">het aanbrengen van een verbindingsmof t in een LS-kabel nabij de spoorwegovergang t.b.v. OV storing nabij de spoorwegovergang Apenhuizerweg te Bathmen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28368</meta:user-defined>
    <meta:user-defined meta:name="OVERHEIDop.StcrtID/DC.identifier">stcrt-2026-28368</meta:user-defined>
    <meta:user-defined meta:name="OVERHEIDop.versieInformatie"/>
  </office:meta>
</office:document-meta>
</file>