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Werkhavenweg 37 Bruiniss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83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Werkhavenweg 37 Bruinisse.</text:p>
            <text:p text:style-name="last-al">De Minister heeft de vergunningaanvraag ontvangen op 31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71</meta:user-defined>
    <meta:user-defined meta:name="DCTERMS.abstract">Omgevingsvergunning Chubb Fire &amp; Security graafgeulen aanbrengen Werkhavenweg 37 28-09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Werkhavenweg 37 Bruinisse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35</meta:user-defined>
    <meta:user-defined meta:name="OVERHEIDop.StcrtID/DC.identifier">stcrt-2026-28335</meta:user-defined>
    <meta:user-defined meta:name="OVERHEIDop.versieInformatie"/>
  </office:meta>
</office:document-meta>
</file>