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309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0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vervangen en verzwaren van geleidewerken Eelwerderbrug Appingedam Zaak: 2026ALG1435, Inspectie Leefomgeving en Transport</text:h>
      <text:p text:style-name="ifm_p_mt.7.4mm_ifm">De Minister van Infrastructuur en Waterstaat maakt bekend dat de volgende aanvraag voor een omgevingsvergunning is ontvangen.</text:p>
      <text:p text:style-name="ifm_p_mt.3.7mm_ifm">Omschrijving: Vervangen en verzwaren van geleidewerken</text:p>
      <text:p text:style-name="ifm_p_ifm">Locatie: Eelwerderbrug, Appingedam.</text:p>
      <text:p text:style-name="ifm_p_ifm">Ontvangstdatum: 29 juli 2026</text:p>
      <text:p text:style-name="ifm_p_ifm">Activiteit: Bouwwerken, werken en objecten in of bij een oppervlaktewaterlichaam, niet zijnde de Noordzee, of waterkering in beheer bij het Rijk.</text:p>
      <text:p text:style-name="ifm_p_ifm">DSO verzoeknummer: 2026072900479</text:p>
      <text:p text:style-name="ifm_p_ifm">Zaaknummer: 2026ALG1435</text:p>
      <text:p text:style-name="ifm_p_mt.3.7mm_ifm">In dit stadium is het niet mogelijk te reageren over de aanvraag. Nadat de Minister een besluit heeft genomen, wordt u in de gelegenheid gesteld uw bezwaar kenbaar te maken.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309</text:span><text:tab/>10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309</text:span><text:tab/>10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vervangen en verzwaren van geleidewerken Eelwerderbrug Appingedam Zaak: 2026ALG1435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bouwen</meta:user-defined>
    <meta:user-defined meta:name="OVERHEIDop.steltVast"/>
    <meta:user-defined meta:name="OVERHEIDop.StcrtID/DC.identifier">stcrt-2026-28309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309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OVERHEID.TaxonomieBeleidsagenda/OVERHEID.category">Natuur en milieu | Water</meta:user-defined>
    <meta:user-defined meta:name="DC.title">Kennisgeving aanvraag vervangen en verzwaren van geleidewerken Eelwerderbrug Appingedam Zaak: 2026ALG1435, Inspectie Leefomgeving en Transport</meta:user-defined>
    <meta:user-defined meta:name="DCTERMS.W3CDTF/DCTERMS.available">2026-08-10</meta:user-defined>
  </office:meta>
</office:document-meta>
</file>