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305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Het aanbrengen van geleidewerken Eemskanaal Driebondsbrug Groningen Zaak: 2026ALG1426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Omschrijving: Het aanbrengen van geleidewerken in het Eemskanaal</text:p>
      <text:p text:style-name="ifm_p_ifm">Locatie: Driebondsbrug, Groningen.</text:p>
      <text:p text:style-name="ifm_p_ifm">Ontvangstdatum: 15 juli 2026</text:p>
      <text:p text:style-name="ifm_p_ifm">Activiteit: Andere beperkingengebiedactiviteiten in of bij rijkswateren.</text:p>
      <text:p text:style-name="ifm_p_ifm">DSO verzoeknummer: 2026071501375</text:p>
      <text:p text:style-name="ifm_p_ifm">Zaaknummer: 2026ALG1426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305</text:span><text:tab/>10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305</text:span><text:tab/>10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Het aanbrengen van geleidewerken Eemskanaal Driebondsbrug Groningen Zaak: 2026ALG1426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milieu</meta:user-defined>
    <meta:user-defined meta:name="OVERHEIDop.steltVast"/>
    <meta:user-defined meta:name="OVERHEIDop.StcrtID/DC.identifier">stcrt-2026-28305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305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OVERHEID.TaxonomieBeleidsagenda/OVERHEID.category">Natuur en milieu | Water</meta:user-defined>
    <meta:user-defined meta:name="DC.title">Kennisgeving aanvraag Het aanbrengen van geleidewerken Eemskanaal Driebondsbrug Groningen Zaak: 2026ALG1426, Inspectie Leefomgeving en Transport</meta:user-defined>
    <meta:user-defined meta:name="DCTERMS.W3CDTF/DCTERMS.available">2026-08-10</meta:user-defined>
  </office:meta>
</office:document-meta>
</file>