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304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natuurvriendelijke oevers Drielsche Uiterwaarden gemeente Arnhem Zaak: 2026ALG1425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Het realiseren van twee natuurvriendelijke oevers en een luwtemaatregel.</text:p>
      <text:p text:style-name="ifm_p_ifm">Locatie: In de Drielsche Uiterwaarden, ten noordoosten van Driel in de gemeenten Arnhem en Overbetuwe aan de linkeroever van de Nederrijn.</text:p>
      <text:p text:style-name="ifm_p_ifm">Ontvangstdatum: 22 juli 2026</text:p>
      <text:p text:style-name="ifm_p_ifm">Activiteit: Bouwwerken, werken en objecten in of bij een oppervlaktewaterlichaam, niet zijnde de Noordzee, of waterkering in beheer bij het Rijk</text:p>
      <text:p text:style-name="ifm_p_ifm">DSO verzoeknummer: 2026072200846</text:p>
      <text:p text:style-name="ifm_p_ifm">Zaaknummer: 2026ALG1425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304</text:span><text:tab/>10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304</text:span><text:tab/>10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natuurvriendelijke oevers Drielsche Uiterwaarden gemeente Arnhem Zaak: 2026ALG1425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bouwen</meta:user-defined>
    <meta:user-defined meta:name="OVERHEIDop.steltVast"/>
    <meta:user-defined meta:name="OVERHEIDop.StcrtID/DC.identifier">stcrt-2026-28304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304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OVERHEID.TaxonomieBeleidsagenda/OVERHEID.category">Natuur en milieu | Water</meta:user-defined>
    <meta:user-defined meta:name="DC.title">Kennisgeving aanvraag natuurvriendelijke oevers Drielsche Uiterwaarden gemeente Arnhem Zaak: 2026ALG1425, Inspectie Leefomgeving en Transport</meta:user-defined>
    <meta:user-defined meta:name="DCTERMS.W3CDTF/DCTERMS.available">2026-08-10</meta:user-defined>
  </office:meta>
</office:document-meta>
</file>