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29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Tijdelijk depot inrichten vanwege onderhoud aan uiterwaarden IJssel Olst-Wijhe Zaak: 2026ALG1392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Tijdelijk depot inrichten, vanwege het onderhoud aan de uiterwaarden van de IJssel.</text:p>
      <text:p text:style-name="ifm_p_ifm">Locatie: gemeente Olst-Wijhe</text:p>
      <text:p text:style-name="ifm_p_ifm">Ontvangstdatum: 8 juli 2026</text:p>
      <text:p text:style-name="ifm_p_ifm">Activiteit: Andere beperkingengebiedactiviteiten in of bij rijkswateren.</text:p>
      <text:p text:style-name="ifm_p_ifm">DSO verzoeknummer: 2026070801938</text:p>
      <text:p text:style-name="ifm_p_ifm">Zaaknummer: 2026ALG1392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297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297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Tijdelijk depot inrichten vanwege onderhoud aan uiterwaarden IJssel Olst-Wijhe Zaak: 2026ALG1392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297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297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aanvraag Tijdelijk depot inrichten vanwege onderhoud aan uiterwaarden IJssel Olst-Wijhe Zaak: 2026ALG1392, Inspectie Leefomgeving en Transport</meta:user-defined>
    <meta:user-defined meta:name="DCTERMS.W3CDTF/DCTERMS.available">2026-08-10</meta:user-defined>
  </office:meta>
</office:document-meta>
</file>