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ontwerpbesluit ambtshalve wijziging omgevingsvergunning RWSZ2026-00007415</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voornemen om een omgevingsvergunning ambtshalve te wijzigen op grond van de omgevingswet. De ambtshalve wijziging met zaaknummer RWSZ2026-00007415 betreft de omgevingsvergunning voor een lozingsactiviteit op een oppervlaktewater (voorheen: watervergunning), d.d. 31 augustus 1993 met kenmerk AWU/114063 I, laatstelijk gewijzigd bij besluit van 6 augustus 2018 met kenmerk RWS-2018/30540 I, van Uniper Benelux N.V., centrale Rotterdam Capelle, gelegen aan de Capelseweg 400 te Rotterdam. Op 1 januari 2024 is de Omgevingswet in werking getreden. Een vergunning op grond van de Waterwet is sinds die datum gelijkgesteld met een vergunning op grond van de Omgevingswet.</text:p>
            <text:p text:style-name="tussenkopcur">Terinzagelegging</text:p>
            <text:p text:style-name="common-al">Het ontwerpbesluit, met bijbehorende stukken stukken liggen van 04-08-2026 tot 15-09-2026 tijdens kantooruren ter inzage op het volgende adres: Rijkswaterstaat West-Nederland Zuid, Laan op Zuid 45, 3072 DB te Rotterdam.</text:p>
            <text:p text:style-name="common-al">Het ontwerpbesluit wordt u op verzoek digitaal of per post toegezonden (zie hiervoor onderstaande contactgegevens).</text:p>
            <text:p text:style-name="tussenkopcur">Inlichtingen</text:p>
            <text:p text:style-name="common-al">Voor vragen over dit ontwerpbesluit, of voor het maken van een afspraak om de stukken fysiek in te zien, kunt u contact opnemen met Service Center Vergunningen Rijkswaterstaat, Postbus 4142, 6202 PA Maastricht. E-mail: omgevingsloket@rws.nl. Telefonisch (tijdens kantooruren): 088 797 430 00.De contactpersoon kan uw vragen beantwoorden en het besluit met u doornemen.</text:p>
            <text:p text:style-name="tussenkopcur">Zienswijzen </text:p>
            <text:p text:style-name="common-al">Belanghebbenden kunnen zowel schriftelijk als mondeling zienswijzen inbrengen gedurende de periode van terinzagelegging. Zienswijzen kunnen schriftelijk worden gericht aan Rijkswaterstaat organisatieonderdeel, afdeling Vergunningverlening, Postbus 2232, 3500 GE Utrecht. Wilt u mondeling een zienswijze indienen? Bel met het bovengenoemde telefoonnummer of stuur een e-mail naar het bovengenoemde e-mailadres om hiervoor een afspraak te mak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19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19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19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56083</meta:user-defined>
    <meta:user-defined meta:name="DCTERMS.abstract">Omgevingsvergunning Ambtshalve wijziging nav bezien vergunning Uniper Rotterdam Capelle eneriecentrale EZHROCAambtshalve wijziging Uniper RoCa</meta:user-defined>
    <dc:language>nl</dc:language>
    <meta:user-defined meta:name="OVERHEIDop.locatietype/OVERHEIDop.gebiedsmarkering">Adres</meta:user-defined>
    <meta:user-defined meta:name="DC.title">Kennisgeving ontwerpbesluit ambtshalve wijziging omgevingsvergunning RWSZ2026-00007415</meta:user-defined>
    <meta:user-defined meta:name="DCTERMS.W3CDTF/DCTERMS.available">2026-08-04</meta:user-defined>
    <meta:user-defined meta:name="DCTERMS.W3CDTF/OVERHEIDop.jaargang">2026</meta:user-defined>
    <meta:user-defined meta:name="OVERHEIDop.publicationIssue">28192</meta:user-defined>
    <meta:user-defined meta:name="OVERHEIDop.StcrtID/DC.identifier">stcrt-2026-28192</meta:user-defined>
    <meta:user-defined meta:name="OVERHEIDop.versieInformatie"/>
  </office:meta>
</office:document-meta>
</file>