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omgeving A9 thv Uitgee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66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omgeving A9 thv Uitgee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3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3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16</meta:user-defined>
    <meta:user-defined meta:name="DCTERMS.abstract">Omgevingsmelding Relined werkzaamheden kabels en leidingen omgeving A9 thv Uitgeest 17-08-2026 tm 24-05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omgeving A9 thv Uitgeest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131</meta:user-defined>
    <meta:user-defined meta:name="OVERHEIDop.StcrtID/DC.identifier">stcrt-2026-28131</meta:user-defined>
    <meta:user-defined meta:name="OVERHEIDop.versieInformatie"/>
  </office:meta>
</office:document-meta>
</file>