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ifm" style:family="paragraph" style:name="ifm_p_ifm" style:parent-style-name="Basis">
      <style:paragraph-properties/>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129</text:p>
          </table:table-cell>
        </table:table-row>
        <table:table-row table:style-name="staatscourant.koprow1">
          <table:covered-table-cell/>
          <table:covered-table-cell/>
          <table:table-cell office:value-type="string" table:style-name="staatscourant.publicatiedatumcel">
            <text:p>7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Subsidieplafond en indieningstermijn Projectregeling Cultuureducatie voor het Caribisch deel van het Koninkrijk 2025–2028</text:h>
      <text:p text:style-name="ifm_p_mt.7.4mm_ifm">Het bestuur van het Fonds voor Cultuurparticipatie,</text:p>
      <text:p text:style-name="ifm_p_mt.3.7mm_ifm">gelet op de artikelen 4:25 en 4:26 Algemene wet bestuursrecht,</text:p>
      <text:p text:style-name="ifm_p_mt.3.7mm_ifm">gelet op artikel 1.3 Projectregeling Cultuureducatie voor het Caribisch deel van het Koninkrijk 2025–2028 waarin is bepaald dat subsidiedeelplafonds en indieningstermijnen kunnen worden vastgesteld,</text:p>
      <text:p text:style-name="ifm_p_mt.3.7mm_indent.0mm_ifm">besluit het volgende besluit vast te stellen:</text:p>
      <text:p text:style-name="ifm_p_mt.3.7mm_ifm">Besluit subsidieplafond en indieningstermijn Projectregeling Cultuureducatie voor het Caribisch deel van het Koninkrijk 2025–2028</text:p>
      <text:p text:style-name="ifm_p_ifm">1.  Voor subsidieverlening op grond van de Projectregeling Cultuureducatie voor het Caribisch deel van het Koninkrijk 2025–2028 geldt voor de periode van 2 juni 2025 13.00u tot en met 9 december 2026 13.00u een subsidieplafond van in totaal € 1.000.000,–.</text:p>
      <text:p text:style-name="ifm_p_ifm">2.  Het in artikel 1 bedoelde subsidieplafond wordt verdeeld in de volgende subsidiedeelplafonds:</text:p>
      <text:p text:style-name="ifm_p_ifm">a.  € 68.285,– voor aanvragen die betrekking hebben op paragraaf verkenningen voor het eiland Aruba.</text:p>
      <text:p text:style-name="ifm_p_ifm">b.  € 83.962,– voor aanvragen die betrekking hebben op paragraaf verkenningen voor het eiland Curaçao.</text:p>
      <text:p text:style-name="ifm_p_ifm">c.  € 47.753,– voor aanvragen die betrekking hebben op paragraaf verkenningen voor het eiland Sint-Maarten.</text:p>
      <text:p text:style-name="ifm_p_ifm">d.  € 273.139,– voor aanvragen die betrekking hebben op paragraaf projecten voor het eiland Aruba.</text:p>
      <text:p text:style-name="ifm_p_ifm">e.  € 335.848,– voor aanvragen die betrekking hebben op paragraaf projecten voor het eiland Curaçao.</text:p>
      <text:p text:style-name="ifm_p_ifm">f.  € 191.013,– voor aanvragen die betrekking hebben op paragraaf projecten voor het eiland Sint-Maarten.</text:p>
      <text:p text:style-name="ifm_p_ifm">3.  Aanvragen voor subsidie kunnen worden ingediend in de periode van 2 juni 2025 13.00u tot en met 9 december 2026 13.00u.</text:p>
      <text:p text:style-name="ifm_p_ifm">4.  Het Fonds kan de in artikel 3 genoemde indieningstermijn voortijdig sluiten voor één of meerdere subsidiedeelplafonds, als het totaalbedrag van de ingediende aanvragen het desbetreffende subsidiedeelplafond ruimschoots overschrijdt.</text:p>
      <text:p text:style-name="ifm_p_ifm">5.  Subsidieaanvragen worden per deelplafond behandeld op volgorde van binnenkomst. Het beschikbare budget wordt verdeeld overeenkomstig artikel 1.8. in de Projectregeling Cultuureducatie voor het Caribisch deel van het Koninkrijk 2025–2028 en met inachtneming van artikel 4:25 van de Algemene wet bestuursrecht.</text:p>
      <text:p text:style-name="ifm_p_ifm">6.  Als na afloop van de indieningstermijn budget resteert binnen een subsidiedeelplafond, kan het Fonds besluiten dit budget geheel of gedeeltelijk beschikbaar te stellen in een volgende indieningstermijn voor dat subsidiedeelplafond.</text:p>
      <text:h text:style-name="ifm_p_font.bold_mt.5.08mm_page.break-before_ifm" text:outline-level="4">TOELICHTING</text:h>
      <text:p text:style-name="ifm_p_mt.4.23mm_ifm">Met dit besluit stelt het Fonds de subsidiedeelplafonds en de indieningstermijn vast voor Projectregeling Cultuureducatie voor het Caribisch deel van het Koninkrijk 2025–2028.</text:p>
      <text:p text:style-name="ifm_p_mt.3.7mm_ifm">In artikel 1 staat welk totaalbedrag beschikbaar is voor de genoemde indieningstermijn.</text:p>
      <text:p text:style-name="ifm_p_mt.3.7mm_ifm">In artikel 2 staat hoe het totaalbedrag wordt verdeeld over de verschillende subsidiedeelplafonds.</text:p>
      <text:p text:style-name="ifm_p_mt.3.7mm_ifm">Het totale subsidieplafond van de Projectregeling Cultuureducatie in het Caribisch deel van het Koninkrijk 2025–2028 wordt met dit besluit niet gewijzigd, maar er vindt wel een herschikking plaats tussen de subsidiedeelplafonds van paragraaf 2: Verkenningen en paragraaf 3: Projecten. Voor Curaçao wordt een bedrag van € 54.463 overgeheveld van paragraaf 2: Verkenningen naar paragraaf 3: Projecten. Voor Sint-Maarten wordt een bedrag van € 47.753,– overgeheveld van paragraaf 2: Verkenningen naar paragraaf 3: Projecten. Het Fonds wil initiatieven die eerder een subsidie binnen paragraaf 2: Verkenningen hebben ontvangen voldoende gelegenheid bieden om een vervolgaanvraag voor de uitvoering van een project in te dienen binnen paragraaf 3: Projecten. Daarmee wordt bevorderd dat resultaten uit verkenningen daadwerkelijk tot uitvoering kunnen komen, in plaats van dat aanvullende verkenningen worden gefinancierd waarvoor mogelijk geen vervolgtraject kan worden gefinancierd.</text:p>
      <text:p text:style-name="ifm_p_mt.3.7mm_ifm">Voor Aruba blijft een herschikking achterwege. Binnen zowel paragraaf 2 als paragraaf 3 is daar nog voldoende budget beschikbaar om aanvragen te kunnen honoreren. Volledigheidshalve zijn de subsidiedeelplafonds voor Aruba wel vermeld in dit besluit.</text:p>
      <text:p text:style-name="ifm_p_mt.3.7mm_ifm">In artikel 3 staat wat de indieningstermijn is voor aanvragen binnen de Projectregeling Cultuureducatie voor het Caribisch deel van het Koninkrijk 2025–2028.</text:p>
      <text:p text:style-name="ifm_p_mt.3.7mm_ifm">In artikel 4 staat dat het Fonds een indieningstermijn voortijdig kan sluiten voor een of meer subsidiedeelplafonds. Dat kan als het totaalbedrag van de ingediende aanvragen binnen een subsidiedeelplafond het beschikbare bedrag voor dat subsidiedeelplafond ruimschoots overschrijdt. De achtergrond van deze bepaling is gelegen in het belang van een doelmatige en zorgvuldige uitvoering van de subsidieregeling. Als al vroeg duidelijk is dat het beschikbare bedrag binnen een subsidiedeelplafond ruimschoots wordt overschreden, heeft het geen redelijk doel om de indieningstermijn voor dat subsidiedeelplafond open te houden. Aanvragen die na dat moment worden ingediend, zouden op grond van artikel 4:25, tweede lid, van de Algemene wet bestuursrecht verplicht moeten worden afgewezen, omdat subsidieverlening zou leiden tot overschrijding van het subsidiedeelplafond. Door de indieningstermijn voortijdig te sluiten, voorkomt het Fonds dat aanvragers onnodige moeite stoppen in en kosten maken voor het indienen van aanvragen waarvan bij voorbaat vaststaat dat deze niet voor subsidieverlening in aanmerking komen. Het Fonds past een voortijdige sluiting alleen toe op het subsidiedeelplafond waarop de ruime overschrijding betrekking heeft. Andere subsidiedeelplafonds kunnen openblijven zolang daarvoor nog budget beschikbaar is.</text:p>
      <text:p text:style-name="ifm_p_mt.3.7mm_ifm">In artikel 5 staat via welke verdeelmethode het beschikbare subsidiebudget wordt verdeeld.</text:p>
      <text:p text:style-name="ifm_p_mt.3.7mm_ifm">In artikel 6 staat dat het Fonds kan besluiten om budget dat na afloop van een indieningstermijn binnen een subsidiedeelplafond overblijft, geheel of gedeeltelijk beschikbaar te stellen in een volgende indientermijn. Met deze bepaling geeft het Fonds beleidsruimte om, afhankelijk van de mate van benutting, de verwachte belangstelling en eventuele gewijzigde omstandigheden, te besluiten om resterende middelen opnieuw in te zetten binnen hetzelfde subsidiedeelplafon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8129</text:span><text:tab/>7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8129</text:span><text:tab/>7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Subsidieplafond en indieningstermijn Projectregeling Cultuureducatie voor het Caribisch deel van het Koninkrijk 2025–2028</dc:title>
    <meta:user-defined meta:name="OVERHEID.ZelfstandigBestuursorgaan/DC.creator">Stichting Fonds voor Cultuurparticipatie</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8129</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812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Cultuur en recreatie | Cultuur</meta:user-defined>
    <meta:user-defined meta:name="DC.title">Besluit Subsidieplafond en indieningstermijn Projectregeling Cultuureducatie voor het Caribisch deel van het Koninkrijk 2025–2028</meta:user-defined>
    <meta:user-defined meta:name="DCTERMS.alternative"/>
    <meta:user-defined meta:name="DCTERMS.W3CDTF/DCTERMS.available">2026-08-07</meta:user-defined>
    <meta:user-defined meta:name="OVERHEIDop.Ruimtelijkplan/OVERHEIDop.bekendmakingBetreffendePlan"/>
  </office:meta>
</office:document-meta>
</file>