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Andere activiteiten dan het leggen van kabels en leidingen in het beperkingengebied van een Rijksweg te Afsluitdijk Kornwerderzand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66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Afsluitdijk Kornwerderzand.</text:p>
            <text:p text:style-name="last-al">De Minister heeft de vergunningaanvraag ontvangen op 28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10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0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0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617</meta:user-defined>
    <meta:user-defined meta:name="DCTERMS.abstract">Omgevingsvergunning Inritconstructie Kornwerderzand Gemeente Súdwest-Fryslân 05-06-202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Andere activiteiten dan het leggen van kabels en leidingen in het beperkingengebied van een Rijksweg te Afsluitdijk Kornwerderzand.</meta:user-defined>
    <meta:user-defined meta:name="DCTERMS.W3CDTF/DCTERMS.available">2026-08-03</meta:user-defined>
    <meta:user-defined meta:name="DCTERMS.W3CDTF/OVERHEIDop.jaargang">2026</meta:user-defined>
    <meta:user-defined meta:name="OVERHEIDop.publicationIssue">28104</meta:user-defined>
    <meta:user-defined meta:name="OVERHEIDop.StcrtID/DC.identifier">stcrt-2026-28104</meta:user-defined>
    <meta:user-defined meta:name="OVERHEIDop.versieInformatie"/>
  </office:meta>
</office:document-meta>
</file>