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te vaargeul Enkhuizen-UDO richting Kornwerd-Zuid IJsselmee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28 betreft</text:p>
            <text:p text:style-name="common-al">te vaargeul Enkhuizen-UDO richting Kornwerd-Zuid IJsselmeer.</text:p>
            <text:p text:style-name="last-al">De Minister heeft de vergunningaanvraag ontvangen op 27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08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77</meta:user-defined>
    <meta:user-defined meta:name="DCTERMS.abstract">Omgevingsvergunning ontgrondingsactiviteit Handelsbedrijf Mineralis Vaargeul Enkhuizen-UDO richting Kornwerd-Zuid IJsselmeer 01-10-2026</meta:user-defined>
    <dc:language>nl</dc:language>
    <meta:user-defined meta:name="OVERHEIDop.locatietype/OVERHEIDop.gebiedsmarkering">Punt</meta:user-defined>
    <meta:user-defined meta:name="DC.title">Kennisgeving vergunningaanvraag voor het te vaargeul Enkhuizen-UDO richting Kornwerd-Zuid IJsselmeer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086</meta:user-defined>
    <meta:user-defined meta:name="OVERHEIDop.StcrtID/DC.identifier">stcrt-2026-28086</meta:user-defined>
    <meta:user-defined meta:name="OVERHEIDop.versieInformatie"/>
  </office:meta>
</office:document-meta>
</file>