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italic_mt.7.4mm_ifm" style:family="text" style:name="ifm_span_font.italic_mt.7.4mm_ifm">
      <style:text-properties fo:font-style="italic"/>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059</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werpvergunning Universitair Medisch Centrum Utrecht, Autoriteit Nucleaire Veiligheid en Stralingsbescherming</text:h>
      <text:p text:style-name="ifm_p_mt.7.4mm_ifm"><text:span text:style-name="ifm_span_font.italic_mt.7.4mm_ifm">Universitair Medisch Centrum Utrecht (hierna: UMC Utrecht)</text:span> heeft een wijziging van haar vergunning op grond van de Kernenergiewet aangevraagd. Tot en met <text:span text:style-name="ifm_span_font.italic_mt.7.4mm_ifm">16 september 2026</text:span> kan iedereen de ontwerpvergunning bekijken. U kunt hierop via een zienswijze (inspraakreactie) reageren.</text:p>
      <text:h text:style-name="ifm_p_font.bold_mt.5.08mm_page.keep-with-next_ifm" text:outline-level="4">Rol van de ANVS</text:h>
      <text:p text:style-name="ifm_p_mt.4.23mm_ifm">De Autoriteit Nucleaire Veiligheid en Stralingsbescherming (ANVS) let erop dat de nucleaire veiligheid en stralingsbescherming in Nederland voldoen aan de hoogste eisen. We stellen daarvoor regels op, verlenen vergunningen, voeren controles uit en grijpen in als dat nodig is.</text:p>
      <text:p text:style-name="ifm_p_mt.3.7mm_ifm">Meer weten over de ANVS? Bezoek anvs.nl.</text:p>
      <text:h text:style-name="ifm_p_font.bold_mt.5.08mm_page.keep-with-next_ifm" text:outline-level="4">Doel van de vergunning</text:h>
      <text:p text:style-name="ifm_p_mt.4.23mm_ifm"><text:span text:style-name="ifm_span_font.italic_mt.4.23mm_ifm">UMC Utrecht</text:span> houdt zich bezig met <text:span text:style-name="ifm_span_font.italic_mt.4.23mm_ifm">ziekenhuiszorg</text:span>. <text:span text:style-name="ifm_span_font.italic_mt.4.23mm_ifm">UMC Utrecht</text:span> heeft een wijziging van haar vergunning aangevraagd om meer <text:span text:style-name="ifm_span_font.italic_mt.4.23mm_ifm">handelingen uit te mogen voeren met radioactieve stoffen en toestellen voor medische diagnostiek en therapie</text:span>. Dit gaat gebeuren op de <text:span text:style-name="ifm_span_font.italic_mt.4.23mm_ifm">Heidelberglaan 100 in Utrecht</text:span>.</text:p>
      <text:p text:style-name="ifm_p_mt.3.7mm_ifm">Meer informatie hierover vindt u in de ontwerpvergunning en documenten die erbij horen.</text:p>
      <text:h text:style-name="ifm_p_font.bold_mt.5.08mm_page.keep-with-next_ifm" text:outline-level="4">Bekijk of reageer op de vergunning tot en met 16 september 2026</text:h>
      <text:p text:style-name="ifm_p_mt.4.23mm_ifm">U kunt de ontwerpvergunning, de aanvraag en andere belangrijke documenten zelf bekijken tot en met 16 september 2026:</text:p>
      <text:p text:style-name="ifm_p_ifm">1.  Online via de website van de ANVS (anvs.nl).</text:p>
      <text:p text:style-name="ifm_p_ifm">2.  Bij de gemeente Utrecht, Stadsplateau 1. Maak hiervoor een afspraak via https://www.utrecht.nl/contact/afspraak-maken of gemeente@utrecht.nl of tel: 014030.</text:p>
      <text:p text:style-name="ifm_p_ifm">3.  Bij de ANVS in Den Haag, op de Koningskade 4. Maak hiervoor een afspraak via het Informatiepunt Kernenergiewetvergunningen, bereikbaar via (088) 489 05 00 op werkdagen tussen 08.30 uur en 17.00 uur.</text:p>
      <text:p text:style-name="ifm_p_mt.3.7mm_ifm">U kunt reageren door een zienswijze in te dienen:</text:p>
      <text:p text:style-name="ifm_p_ifm">•  Schriftelijk: stuur een brief naar ANVS, Postbus 16001, 2500 BA Den Haag. Vermeld ‘Zienswijze ontwerpvergunning UMC Utrecht’ op de envelop.</text:p>
      <text:p text:style-name="ifm_p_ifm">•  Per e-mail: via postbus.aanvragenenmelden@anvs.nl. Zet ‘Zienswijze ontwerpvergunning UMC Utrecht’ in de onderwerpregel van uw bericht.</text:p>
      <text:p text:style-name="ifm_p_ifm">•  Telefonisch: via het Informatiepunt Kernenergiewetvergunningen, bereikbaar op (088) 489 05 00 op werkdagen tussen 08.30 uur en 17.00 uur.</text:p>
      <text:h text:style-name="ifm_p_font.bold_mt.5.08mm_page.keep-with-next_ifm" text:outline-level="4">Vervolg</text:h>
      <text:p text:style-name="ifm_p_mt.4.23mm_ifm">Na 16 september 2026 is de reactieperiode voorbij. Wij lezen dan de zienswijzen en beoordelen of we de vergunning aan moeten passen. Daarna verlenen we een definitieve vergunning. Die maken we dan bekend op het Publicatieplatform UitvoeringsContent: puc.overheid.nl/anvs. Daar vindt u ook onze reactie op de zienswijzen die we hebben gehad.</text:p>
      <text:h text:style-name="ifm_p_font.bold_mt.5.08mm_page.keep-with-next_ifm" text:outline-level="4">Vragen?</text:h>
      <text:p text:style-name="ifm_p_mt.4.23mm_ifm">Heeft u vragen over de ontwerpvergunning en de stukken die erbij horen. Bel dan met het Informatiepunt Kernenergiewetvergunningen. Van maandag tot en met vrijdag zijn zij bereikbaar tussen 08.30 uur en 17.00 uur via (088) 489 05 00.U kunt uw vragen ook per e-mail stellen. Stuur dan een bericht naar postbus.aanvragenenmelden@anvs.nl. Zet ‘Vraag over ontwerpvergunning <text:span text:style-name="ifm_span_font.italic_mt.4.23mm_ifm">UMC Utrecht</text:span>’ dan in de onderwerpregel van uw mai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059</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059</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werpvergunning Universitair Medisch Centrum Utrecht, Autoriteit Nucleaire Veiligheid en Stralingsbescherming</dc:title>
    <meta:user-defined meta:name="OVERHEID.ZelfstandigBestuursorgaan/DC.creator">Autoriteit Nucleaire Veiligheid en Stralingsbescherming</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8059</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05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Natuur en milieu | Stoffen</meta:user-defined>
    <meta:user-defined meta:name="DC.title">Ontwerpvergunning Universitair Medisch Centrum Utrecht, Autoriteit Nucleaire Veiligheid en Stralingsbescherming</meta:user-defined>
    <meta:user-defined meta:name="DCTERMS.W3CDTF/DCTERMS.available">2026-08-05</meta:user-defined>
  </office:meta>
</office:document-meta>
</file>