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een  hekwerk in het verlengde van een Prorailhekwerk langs het spoor aan de Bastionweg te Utrecht</text:p>
            <text:p text:style-name="common-al">Zaaknummer: Z2026-001161</text:p>
            <text:p text:style-name="common-al">DSO nummer: 2026072800079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01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1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1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61</meta:user-defined>
    <meta:user-defined meta:name="DCTERMS.abstract">het plaatsen van een  hekwerk in het verlengde van een Prorailhekwerk langs het spoor aan de Bastionweg te Utrecht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28010</meta:user-defined>
    <meta:user-defined meta:name="OVERHEIDop.StcrtID/DC.identifier">stcrt-2026-28010</meta:user-defined>
    <meta:user-defined meta:name="OVERHEIDop.versieInformatie"/>
  </office:meta>
</office:document-meta>
</file>