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ttom">
      <style:table-cell-properties fo:vertical-align="bottom"/>
    </style:style>
    <style:style style:family="table-cell" style:name="table.cell.bottom.pleft.pright">
      <style:table-cell-properties fo:vertical-align="bottom"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8600*"/>
    </style:style>
    <style:style style:family="table-column" style:name="table1.tg1.col2">
      <style:table-column-properties style:rel-column-width="32500*"/>
    </style:style>
    <style:style style:family="table-column" style:name="table2.tg1.col1">
      <style:table-column-properties style:rel-column-width="8300*"/>
    </style:style>
    <style:style style:family="table-column" style:name="table2.tg1.col2">
      <style:table-column-properties style:rel-column-width="30700*"/>
    </style:style>
    <style:style style:family="table-column" style:name="table3.tg1.col1">
      <style:table-column-properties style:rel-column-width="9100*"/>
    </style:style>
    <style:style style:family="table-column" style:name="table3.tg1.col2">
      <style:table-column-properties style:rel-column-width="34700*"/>
    </style:style>
    <style:style style:family="table-column" style:name="table4.tg1.col1">
      <style:table-column-properties style:rel-column-width="9100*"/>
    </style:style>
    <style:style style:family="table-column" style:name="table4.tg1.col2">
      <style:table-column-properties style:rel-column-width="34700*"/>
    </style:style>
    <style:style style:family="table-column" style:name="table5.tg1.col1">
      <style:table-column-properties style:rel-column-width="6900*"/>
    </style:style>
    <style:style style:family="table-column" style:name="table5.tg1.col2">
      <style:table-column-properties style:rel-column-width="21700*"/>
    </style:style>
    <style:style style:family="table-column" style:name="table5.tg1.col3">
      <style:table-column-properties style:rel-column-width="104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942</text:p>
          </table:table-cell>
        </table:table-row>
        <table:table-row table:style-name="staatscourant.koprow1">
          <table:covered-table-cell/>
          <table:covered-table-cell/>
          <table:table-cell office:value-type="string" table:style-name="staatscourant.publicatiedatumcel">
            <text:p>5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Autorisatiebesluit voor de colleges van burgemeester en wethouders van de gemeenten en het dagelijks bestuur van het gemeentelijke samenwerkingsverbanden genoemd in bijlagen bij dit besluit t.b.v. het Bureau Informatiediensten Nederland, Rijksdienst voor Identiteitsgegevens</text:h>
      <text:p text:style-name="ifm_p_font.italic_mt.7.4mm_ifm">Datum 21 juli 2026</text:p>
      <text:p text:style-name="ifm_p_font.italic_ifm">Kenmerk 2026-0000304687</text:p>
      <text:p text:style-name="ifm_p_font.italic_ifm">Naar aanleiding van het verzoek van 2025-0000110444 zijn de colleges van burgemeester en wethouders van de gemeenten en het dagelijks bestuur van de gemeentelijke samenwerkingsverbanden, genoemd in bijlagen I tot en met V, ten behoeve van het Inlichtingenbureau bij besluit van 9 december 2025, met kenmerk 2025-0000654103, geautoriseerd voor de systematische verstrekking van gegevens uit de basisregistratie personen. Het voornoemde besluit wordt gewijzigd als gevolg van de wijziging van de naam van het Inlichtingenbureau naar het “Bureau Informatiediensten Nederland”.</text:p>
      <text:p text:style-name="ifm_p_mt.3.7mm_ifm">Gelet op de artikelen 3.1 en 3.2 van de Wet basisregistratie personen wordt op dit verzoek als volgt besloten.</text:p>
      <text:h text:style-name="ifm_p_font.italic_mt.5.08mm_page.keep-with-next_ifm" text:outline-level="4">Paragraaf<text:s/>1.<text:s/>Begripsbepalingen</text:h>
      <text:h text:style-name="ifm_p_font.bold_mt.5.08mm_page.keep-with-next_ifm" text:outline-level="2">Artikel<text:s/>1<text:s/></text:h>
      <text:p text:style-name="ifm_p_mt.4.23mm_ifm">In dit besluit wordt verstaan onder:</text:p>
      <text:p text:style-name="ifm_p_ifm">a.  <text:span text:style-name="ifm_span_font.italic_ifm">de gemeenten en de gemeentelijke samenwerkingsverbanden:</text:span> de colleges van burgemeester en wethouders van de gemeenten en het dagelijks bestuur van het gemeentelijke samenwerkingsverbanden genoemd in bijlagen bij dit besluit ten behoeve van het Bureau Informatiediensten Nederland;</text:p>
      <text:p text:style-name="ifm_p_ifm">b.  <text:span text:style-name="ifm_span_font.italic_ifm">het Bureau Informatiediensten Nederland:</text:span> de instelling bedoeld in artikel 1, onder m, van de Wet structuur uitvoeringsorganisatie werk en inkomen;</text:p>
      <text:p text:style-name="ifm_p_ifm">c.  <text:span text:style-name="ifm_span_font.italic_ifm">de Wet BRP:</text:span> de Wet basisregistratie personen;</text:p>
      <text:p text:style-name="ifm_p_ifm">d.  <text:span text:style-name="ifm_span_font.italic_ifm">het Besluit BRP:</text:span> het Besluit basisregistratie personen;</text:p>
      <text:p text:style-name="ifm_p_ifm">e.  <text:span text:style-name="ifm_span_font.italic_ifm">de basisregistratie personen:</text:span> de basisregistratie personen, bedoeld in artikel 1.2 van de Wet BRP;</text:p>
      <text:p text:style-name="ifm_p_ifm">f.  <text:span text:style-name="ifm_span_font.italic_ifm">de systematische verstrekking:</text:span> de systematische verstrekking, bedoeld in artikel 1.1, onder g, van de Wet BRP;</text:p>
      <text:p text:style-name="ifm_p_ifm">g.  <text:span text:style-name="ifm_span_font.italic_ifm">de systeembeschrijving:</text:span> de systeembeschrijving, bedoeld in artikel 1 van het Besluit BRP;</text:p>
      <text:p text:style-name="ifm_p_ifm">h.  <text:span text:style-name="ifm_span_font.italic_ifm">de persoonslijst:</text:span> de persoonslijst, bedoeld in artikel 1.1, onder c, van de Wet BRP;</text:p>
      <text:p text:style-name="ifm_p_ifm">i.  <text:span text:style-name="ifm_span_font.italic_ifm">de ingeschrevene:</text:span> de ingeschrevene, bedoeld in artikel 1.1, onder e, van de Wet BRP;</text:p>
      <text:p text:style-name="ifm_p_ifm">j.  <text:span text:style-name="ifm_span_font.italic_ifm">autorisatietabelregel:</text:span> de tabel ten behoeve van de systematische verstrekking van gegevens, bedoeld in artikel 1.1, onder g, van de Wet BRP;</text:p>
      <text:p text:style-name="ifm_p_ifm">k.  <text:span text:style-name="ifm_span_font.italic_ifm">de verstrekking van gegevens op verzoek:</text:span> de verstrekking van gegevens, bedoeld in artikel 37, eerste lid, onder c, van het Besluit BRP, waarbij het aantal personen waarover informatie wordt verstrekt per verzoek ten hoogste tien bedraagt;</text:p>
      <text:p text:style-name="ifm_p_ifm">l.  <text:span text:style-name="ifm_span_font.italic_ifm">een actueel gegeven:</text:span> een gegeven dat overeenkomstig de systeem-beschrijving als actueel gegeven in de basisregistratie personen is vermeld;</text:p>
      <text:p text:style-name="ifm_p_ifm">m.  <text:span text:style-name="ifm_span_font.italic_ifm">Rijksdienst voor Identiteitsgegevens:</text:span> de Rijksdienst voor Identiteitsgegevens van het Ministerie van Binnenlandse Zaken en Koninkrijksrelaties;</text:p>
      <text:p text:style-name="ifm_p_ifm">n.  <text:span text:style-name="ifm_span_font.italic_ifm">kwijtschelding:</text:span> de kwijtschelding, als bedoeld in artikel 26 van de Invorderingswet 1990, in samenhang met artikel 255 van de Gemeentewet en de Leidraad invordering 2008;</text:p>
      <text:p text:style-name="ifm_p_ifm">o.  <text:span text:style-name="ifm_span_font.italic_ifm">belastingschuldige:</text:span> de belastingschuldige, als bedoeld in artikel 2, eerste lid, onder k, van de Invorderingswet 1990, die verzoekt om geheel of gedeeltelijke kwijtschelding van een gemeentelijke belasting, dan wel aan wie een geheel of gedeeltelijke kwijtschelding van een gemeentelijke belasting is toegekend;</text:p>
      <text:p text:style-name="ifm_p_ifm">p.  <text:span text:style-name="ifm_span_font.italic_ifm">uitkeringsgerechtigde:</text:span> een persoon die recht heeft op een uitkering op grond van:</text:p>
      <text:p text:style-name="ifm_p_ifm">•  artikel 5 van de Participatiewet;</text:p>
      <text:p text:style-name="ifm_p_ifm">•  artikel 5 van de Wet inkomensvoorziening oudere en gedeeltelijk arbeidsongeschikte werkloze werknemers;</text:p>
      <text:p text:style-name="ifm_p_ifm">•  artikel 5 van de Wet inkomensvoorziening oudere en gedeeltelijk arbeidsongeschikte gewezen zelfstandigen;</text:p>
      <text:p text:style-name="ifm_p_ifm">q.  <text:span text:style-name="ifm_span_font.italic_ifm">gezamenlijke huishouding:</text:span> een gezamenlijke huishouding zoals bedoeld in artikel 3 van de Participatiewet;</text:p>
      <text:p text:style-name="ifm_p_ifm">r.  <text:span text:style-name="ifm_span_font.italic_ifm">schuldenaar:</text:span> een ingeschrevene:</text:p>
      <text:p text:style-name="ifm_p_ifm">•  van wie een uitkering kan worden teruggevorderd op grond van paragraaf 6.4 van de Participatiewet, artikel 25 van de Wet inkomensvoorziening oudere en gedeeltelijk arbeidsongeschikte werkloze werknemers of artikel 25 van de Wet inkomensvoorziening oudere en – gedeeltelijk arbeidsongeschikte gewezen zelfstandigen;</text:p>
      <text:p text:style-name="ifm_p_ifm">•  op wie op grond van paragraaf 6.5 van de Participatiewet kan worden verhaald;</text:p>
      <text:p text:style-name="ifm_p_ifm">•  van wie een boete kan worden geïnd op grond van artikel 18a van de Participatiewet, artikel 20a van de Wet inkomensvoorziening oudere en gedeeltelijk arbeidsongeschikte werkloze werknemers;</text:p>
      <text:p text:style-name="ifm_p_ifm">•  zoals bedoeld in artikel 5 van de Wet inkomensvoorziening oudere en gedeeltelijk arbeidsongeschikte gewezen zelfstandigen of artikel 20a van de Wet inkomensvoorziening oudere en gedeeltelijk arbeidsongeschikte gewezen zelfstandigen;</text:p>
      <text:p text:style-name="ifm_p_ifm">s.  <text:span text:style-name="ifm_span_font.italic_ifm">bijzondere bijstand:</text:span> bijzondere bijstand als bedoeld in artikel 5, sub d, van de Participatiewet;</text:p>
      <text:p text:style-name="ifm_p_ifm">t.  <text:span text:style-name="ifm_span_font.italic_ifm">de persoon tussen de 23 en 27 jaar:</text:span> de persoon die een ingeschrevene is tussen de 23 en 27 jaar zoals bedoeld in artikel 10f van de Participatiewet;</text:p>
      <text:p text:style-name="ifm_p_ifm">u.  <text:span text:style-name="ifm_span_font.italic_ifm">het aanbieden van een leer- en werktraject:</text:span> het aanbieden van een leer- en werktraject zoals bedoeld in artikel 10f van de Participatiewet.</text:p>
      <text:h text:style-name="ifm_p_font.italic_mt.5.08mm_page.keep-with-next_ifm" text:outline-level="4">Paragraaf<text:s/>2.<text:s/>De verstrekking van gegevens op verzoek</text:h>
      <text:h text:style-name="ifm_p_font.bold_mt.5.08mm_page.keep-with-next_ifm" text:outline-level="2">Artikel<text:s/>2<text:s/></text:h>
      <text:p text:style-name="ifm_p_mt.4.23mm_ifm">1.  Aan de gemeenten en de gemeentelijke samenwerkingsverbanden wordt op verzoek een gegeven verstrekt dat is vermeld op de persoonslijst van een ingeschrevene, indien het een gegeven betreft dat is opgenomen in bijlage VI t/m X bij dit besluit.</text:p>
      <text:p text:style-name="ifm_p_mt.3.7mm_ifm">2.  De gemeenten en de gemeentelijke samenwerkingsverbanden genoemd in bijlage I verzoeken slechts om een gegeven dat is opgenomen in bijlage VI bij dit besluit, indien het verzoek gericht is op de verstrekking van gegevens over een belastingschuldige waarvan geautomatiseerd, met behulp van bestandsvergelijkingen, wordt vastgesteld of:</text:p>
      <text:p text:style-name="ifm_p_ifm">a.  er belemmeringen zijn om de belastingschuldige in aanmerking te laten komen voor een geheel of gedeeltelijke kwijtschelding van gemeentelijke belastingen, of</text:p>
      <text:p text:style-name="ifm_p_ifm">b.  er belemmeringen zijn om de belastingschuldige in aanmerking te laten komen voor ambtshalve verlenging van de kwijtschelding.</text:p>
      <text:p text:style-name="ifm_p_mt.3.7mm_ifm">3.  De gemeenten en de gemeentelijke samenwerkingsverbanden genoemd in bijlage II verzoeken slechts om een gegeven dat is opgenomen in bijlage VII bij dit besluit, indien het verzoek gericht is op de verstrekking van gegevens over een uitkeringsgerechtigde waarvan geautomatiseerd, met behulp van bestandsvergelijkingen, wordt vastgesteld of:</text:p>
      <text:p text:style-name="ifm_p_ifm">a.  de uitkeringsgerechtigde (nog) ingeschreven staat op een adres binnen de gemeente die aan de uitkeringsgerechtigde een uitkering heeft verleend, of</text:p>
      <text:p text:style-name="ifm_p_ifm">b.  de uitkeringsgerechtigde (nog) ingeschreven staat op een adres dat door hem of haar zelf is opgegeven aan de gemeente als woonadres van hemzelf, zijn of haar echtgenoot/geregistreerd partner of van een kind, of</text:p>
      <text:p text:style-name="ifm_p_ifm">c.  de uitkeringsgerechtigde deel uitmaakt van een gezamenlijke huishouding en het vaststellen van de samenstelling van dit gezamenlijk huishouden.</text:p>
      <text:p text:style-name="ifm_p_mt.3.7mm_ifm">4.  De gemeenten en de gemeentelijke samenwerkingsverbanden genoemd in bijlage III verzoeken slechts om een gegeven dat is opgenomen in bijlage VIII bij dit besluit, indien het verzoek gericht is op de verstrekking van gegevens over een schuldenaar waarvan geautomatiseerd, met behulp van bestandsvergelijkingen, wordt vastgesteld of het terugvorderen of het verhalen van een uitkering of het innen van een boete mogelijk is.</text:p>
      <text:p text:style-name="ifm_p_mt.3.7mm_ifm">5.  De gemeenten en de gemeentelijke samenwerkingsverbanden genoemd in bijlage IV verzoeken slechts om een gegeven dat is opgenomen in bijlage IX bij dit besluit, indien het verzoek gericht is op de verstrekking van gegevens over een ingeschrevene die bijzondere bijstand heeft aangevraagd of een ingeschreven die reeds bijzondere bijstand ontvangt en waarvan geautomatiseerd, met behulp van bestandsvergelijkingen, wordt vastgesteld of:</text:p>
      <text:p text:style-name="ifm_p_ifm">a.  er belemmeringen zijn om de ingeschrevene in aanmerking te laten komen voor bijzondere bijstand, of</text:p>
      <text:p text:style-name="ifm_p_ifm">b.  er belemmeringen zijn om de ingeschrevene in aanmerking te laten komen voor continuering van bijzondere bijstand.</text:p>
      <text:p text:style-name="ifm_p_mt.3.7mm_ifm">6.  De gemeenten en de gemeentelijke samenwerkingsverbanden genoemd in bijlage V verzoeken slechts om een gegeven dat is opgenomen in bijlage X bij dit besluit, indien het verzoek gericht is op de verstrekking van gegevens over de persoon van 23 tot 27 jaar, die nog geen startkwalificatie heeft behaald en aan wie de gemeenten en de gemeentelijke samenwerkingsverbanden ondersteuning kunnen aanbieden voor het volgen van een leer- en werktraject.</text:p>
      <text:p text:style-name="ifm_p_mt.3.7mm_ifm">7.  Aan de gemeenten en de gemeentelijke samenwerkingsverbanden worden geen gegevens verstrekt, indien een of meer van de gegevens waarvan zij in hun verzoek gebruik hebben gemaakt, niet zijn opgenomen in de bijlagen VI t/m X.</text:p>
      <text:h text:style-name="ifm_p_font.italic_mt.5.08mm_page.keep-with-next_ifm" text:outline-level="4">Paragraaf<text:s/>3.<text:s/>De verstrekking van adresgegevens op verzoek</text:h>
      <text:h text:style-name="ifm_p_font.bold_mt.5.08mm_page.keep-with-next_ifm" text:outline-level="2">Artikel<text:s/>3<text:s/></text:h>
      <text:p text:style-name="ifm_p_mt.4.23mm_ifm">1.  De gemeenten en de gemeentelijke samenwerkingsverbanden verzoeken om een gegeven als opgenomen in bijlage VI, VII of IX bij dit besluit dat is vermeld op de persoonslijst van iedere ingeschrevene van wie de actuele adresgegevens in Nederland, die op de persoonslijst zijn opgenomen overeenkomen met:</text:p>
      <text:p text:style-name="ifm_p_ifm">a.  een in het verzoek aangegeven adres, of</text:p>
      <text:p text:style-name="ifm_p_ifm">b.  het actuele adres dat op de persoonslijst van een in het verzoek aangegeven ingeschrevene is opgenomen.</text:p>
      <text:p text:style-name="ifm_p_mt.3.7mm_ifm">2.  De gemeenten en de gemeentelijke samenwerkingsverbanden genoemd in bijlage I doen slechts een verzoek als bedoeld in het eerste lid, om een gegeven dat is opgenomen in bijlage VI bij dit besluit, indien een van de op het adres ingeschreven personen een belastingschuldige is waarvan geautomatiseerd, met behulp van bestandsvergelijkingen, wordt vastgesteld of:</text:p>
      <text:p text:style-name="ifm_p_ifm">a.  er belemmeringen zijn om de belastingschuldige in aanmerking te laten komen voor een geheel of gedeeltelijke kwijtschelding van gemeentelijke belastingen, of</text:p>
      <text:p text:style-name="ifm_p_ifm">b.  er belemmeringen zijn om de belastingschuldige in aanmerking te laten komen voor ambtshalve verlenging van de kwijtschelding.</text:p>
      <text:p text:style-name="ifm_p_mt.3.7mm_ifm">3.  De gemeenten en de gemeentelijke samenwerkingsverbanden genoemd in bijlage II doen slechts een verzoek als bedoeld in het eerste lid, om een gegeven dat is opgenomen in bijlage VII bij dit besluit, indien een van de op het adres ingeschreven personen, een uitkeringsgerechtigde is, waarvan geautomatiseerd, met behulp van bestandsvergelijkingen, wordt vastgesteld of:</text:p>
      <text:p text:style-name="ifm_p_ifm">a.  of de uitkeringsgerechtigde (nog) ingeschreven staat op een adres binnen de gemeente die aan de uitkeringsgerechtigde een uitkering heeft verleend, of</text:p>
      <text:p text:style-name="ifm_p_ifm">b.  de uitkeringsgerechtigde (nog) ingeschreven staat op een adres dat door hem of haar zelf is opgegeven aan de gemeente als woonadres van hemzelf, zijn of haar echtgenoot/geregistreerd partner of van een kind, of</text:p>
      <text:p text:style-name="ifm_p_ifm">c.  de uitkeringsgerechtigde deel uitmaakt van een gezamenlijke huishouding en het vaststellen van de samenstelling van dit gezamenlijk huishouden.</text:p>
      <text:p text:style-name="ifm_p_mt.3.7mm_ifm">4.  De gemeenten en de gemeentelijke samenwerkingsverbanden genoemd in bijlage IV doen slechts een verzoek als bedoeld in het eerste lid, om een gegeven dat is opgenomen in bijlage IX bij dit besluit, indien een van de op het adres ingeschreven personen, een ingeschrevene is die bijzondere bijstand heeft aangevraagd of verstrekt krijgt en waarvan geautomatiseerd, met behulp van bestandsvergelijkingen, wordt vastgesteld of:</text:p>
      <text:p text:style-name="ifm_p_ifm">a.  er belemmeringen zijn om de ingeschrevene in aanmerking te laten komen voor bijzondere bijstand, of</text:p>
      <text:p text:style-name="ifm_p_ifm">b.  er belemmeringen zijn om de ingeschrevene in aanmerking te laten komen voor de continuering van bijzondere bijstand.</text:p>
      <text:p text:style-name="ifm_p_mt.3.7mm_ifm">5.  Aan de gemeenten en de gemeentelijke samenwerkingsverbanden worden slechts gegevens verstrekt, indien de gegevens waarvan zij in hun verzoek gebruik hebben gemaakt zijn opgenomen in de bijlagen VI, VII of IX bij dit besluit.</text:p>
      <text:h text:style-name="ifm_p_font.italic_mt.5.08mm_page.keep-with-next_ifm" text:outline-level="4">Paragraaf<text:s/>4.<text:s/>Overige verstrekkingen</text:h>
      <text:h text:style-name="ifm_p_font.bold_mt.5.08mm_page.keep-with-next_ifm" text:outline-level="2">Artikel<text:s/>4<text:s/></text:h>
      <text:p text:style-name="ifm_p_mt.4.23mm_ifm">1.  Indien een verstrekking aan de gemeente en het gemeentelijke samenwerkingsverband op grond van dit besluit een gegeven betreft dat op juistheid wordt of is onderzocht, bevat de verstrekking naast dit gegeven tevens de gegevens over dat onderzoek.</text:p>
      <text:p text:style-name="ifm_p_mt.3.7mm_ifm">2.  Indien aan de gemeente en het gemeentelijke samenwerkingsverband gegevens worden verstrekt van een persoonslijst waarvan de bijhouding is opgeschort, bevat de verstrekking tevens de gegevens omtrent de reden en de datum van de opschorting, alsmede, voor zover deze gegevens zijn opgenomen op de persoonslijst, gegevens over de verificatie en de aanlevering van de verstrekte gegevens.</text:p>
      <text:h text:style-name="ifm_p_font.italic_mt.5.08mm_page.keep-with-next_ifm" text:outline-level="4">Paragraaf<text:s/>5.<text:s/>Slotbepalingen</text:h>
      <text:h text:style-name="ifm_p_font.bold_mt.5.08mm_page.keep-with-next_ifm" text:outline-level="2">Artikel<text:s/>5<text:s/></text:h>
      <text:p text:style-name="ifm_p_mt.4.23mm_ifm">1.  De gemeenten en de gemeentelijke samenwerkingsverbanden genoemd in bijlagen bij dit besluit verstrekken aan de Staatssecretaris van Binnenlandse Zaken en Koninkrijksrelaties onverwijld alle nieuw gebleken informatie die betrekking heeft op hetgeen geregeld is in dit besluit.</text:p>
      <text:p text:style-name="ifm_p_mt.3.7mm_ifm">2.  Deze informatie betreft in ieder geval wijzigingen in:</text:p>
      <text:p text:style-name="ifm_p_ifm">a.  de taak of de wijze van uitvoering van de taak van de gemeente en het gemeentelijke samenwerkingsverband;</text:p>
      <text:p text:style-name="ifm_p_ifm">b.  de regelgeving ten aanzien van de taak of de wijze van uitvoering van de taak van de gemeente en het gemeentelijke samenwerkingsverband;</text:p>
      <text:p text:style-name="ifm_p_ifm">c.  de gegevens uit de basisregistratie personen die noodzakelijk zijn voor de uitvoering van de taak van de gemeente en het gemeentelijke samenwerkingsverband.</text:p>
      <text:h text:style-name="ifm_p_font.bold_mt.5.08mm_page.keep-with-next_ifm" text:outline-level="2">Artikel<text:s/>6<text:s/></text:h>
      <text:p text:style-name="ifm_p_mt.4.23mm_ifm">Het besluit van de Staatssecretaris van Binnenlandse Zaken en Koninkrijksrelaties van 9 december 2025, met kenmerk 2025-0000654103, wordt ingetrokken.</text:p>
      <text:h text:style-name="ifm_p_font.bold_mt.5.08mm_page.keep-with-next_ifm" text:outline-level="2">Artikel<text:s/>7<text:s/></text:h>
      <text:p text:style-name="ifm_p_mt.4.23mm_ifm">Dit besluit treedt in werking met ingang van 1 augustus 2026.</text:p>
      <text:p text:style-name="ifm_p_mt.3.7mm_ifm">Het besluit en de bijlagen bij het besluit worden gepubliceerd in de Staatscourant.</text:p>
      <text:p text:style-name="ifm_p_font.italic_mt.3.7mm_ifm">
                  's-Gravenhage,
                   21 juli 2026
               </text:p>
      <text:p text:style-name="ifm_p_font.italic_mt.3.7mm_ifm">De Staatssecretaris van Binnenlandse Zaken en Koninkrijksrelaties,<text:line-break/>namens deze,<text:line-break/>Directeur Identiteitsgegevens</text:p>
      <text:p text:style-name="ifm_p_mt.3.7mm_ifm"><text:span text:style-name="ifm_span_font.bold_ifm">Bezwaar</text:span></text:p>
      <text:p text:style-name="ifm_p_ifm">Belanghebbenden kunnen binnen zes weken na bekendmaking van dit besluit daartegen per brief bezwaar maken bij de Staatssecretaris van Binnenlandse Zaken en Koninkrijksrelaties, Postbus 10451, 2501 HL Den Haag. Het bezwaarschrift moet zijn ondertekend, voorzien zijn van een datum alsmede de naam en het adres van de indiener en dient vergezeld te gaan van de gronden waarop het bezwaar berust en, zo mogelijk, een afschrift van het besluit waartegen het bezwaar is gericht.</text:p>
      <text:h text:style-name="ifm_p_font.bold_mt.5.08mm_page.break-before_ifm" text:outline-level="4">BIJLAGE<text:s/>I<text:s/></text:h>
      <text:p text:style-name="ifm_p_mt.4.23mm_ifm">Bijlage bij artikel 2 van dit besluit.</text:p>
      <text:h text:style-name="ifm_p_font.italic_mt.3.7mm_page.keep-with-next_ifm" text:outline-level="4">Gemeenten en gemeentelijke samenwerkingsverbanden toegevoegd per 1 juli 2014</text:h>
      <text:p text:style-name="ifm_p_ifm">–  Werk en Inkomen Lekstroom (WIL)</text:p>
      <text:p text:style-name="ifm_p_ifm">–  Gemeente Baarle-Nassau</text:p>
      <text:p text:style-name="ifm_p_ifm">–  Gemeente Gennep</text:p>
      <text:p text:style-name="ifm_p_ifm">–  Gemeente Hattem</text:p>
      <text:p text:style-name="ifm_p_ifm">–  Gemeente Koggenland</text:p>
      <text:p text:style-name="ifm_p_ifm">–  Gemeente Krimpen aan den IJssel</text:p>
      <text:p text:style-name="ifm_p_ifm">–  Gemeente Medemblik</text:p>
      <text:p text:style-name="ifm_p_ifm">–  Gemeente Oegstgeest</text:p>
      <text:p text:style-name="ifm_p_ifm">–  Gemeente Oldambt</text:p>
      <text:p text:style-name="ifm_p_ifm">–  Gemeente Ouder-Amstel</text:p>
      <text:p text:style-name="ifm_p_ifm">–  Gemeente Pijnacker-Nootdorp</text:p>
      <text:p text:style-name="ifm_p_ifm">–  Gemeente Reimerswaal</text:p>
      <text:p text:style-name="ifm_p_ifm">–  Gemeente Rheden</text:p>
      <text:p text:style-name="ifm_p_ifm">–  Gemeente Rijswijk</text:p>
      <text:p text:style-name="ifm_p_ifm">–  Gemeente Roermond</text:p>
      <text:p text:style-name="ifm_p_ifm">–  Gemeente Scherpenzeel</text:p>
      <text:p text:style-name="ifm_p_ifm">–  Gemeente Someren</text:p>
      <text:p text:style-name="ifm_p_ifm">–  Gemeente Twenterand</text:p>
      <text:p text:style-name="ifm_p_ifm">–  Gemeente Vught</text:p>
      <text:p text:style-name="ifm_p_ifm">–  Gemeente Zundert</text:p>
      <text:p text:style-name="ifm_p_ifm">–  Gemeente Zwartewaterland</text:p>
      <text:h text:style-name="ifm_p_font.italic_mt.3.7mm_page.keep-with-next_ifm" text:outline-level="4">Gemeenten en gemeentelijke samenwerkingsverbanden toegevoegd per 1 augustus 2014</text:h>
      <text:p text:style-name="ifm_p_ifm">–  Gemeente Achtkarspelen</text:p>
      <text:p text:style-name="ifm_p_ifm">–  Gemeente Amstelveen</text:p>
      <text:p text:style-name="ifm_p_ifm">–  Gemeente Barneveld</text:p>
      <text:p text:style-name="ifm_p_ifm">–  Gemeente Beesel</text:p>
      <text:p text:style-name="ifm_p_ifm">–  Gemeente Borne</text:p>
      <text:p text:style-name="ifm_p_ifm">–  Gemeente Capelle aan den IJssel</text:p>
      <text:p text:style-name="ifm_p_ifm">–  Gemeente De Ronde Venen</text:p>
      <text:p text:style-name="ifm_p_ifm">–  Gemeente Dinkelland</text:p>
      <text:p text:style-name="ifm_p_ifm">–  Gemeente Doesburg</text:p>
      <text:p text:style-name="ifm_p_ifm">–  Gemeente Druten</text:p>
      <text:p text:style-name="ifm_p_ifm">–  Gemeente Ede</text:p>
      <text:p text:style-name="ifm_p_ifm">–  Gemeente Geertruidenberg</text:p>
      <text:p text:style-name="ifm_p_ifm">–  Gemeente Heiloo</text:p>
      <text:p text:style-name="ifm_p_ifm">–  Gemeente Heumen</text:p>
      <text:p text:style-name="ifm_p_ifm">–  Gemeente Hoogeveen</text:p>
      <text:p text:style-name="ifm_p_ifm">–  Gemeente Kampen</text:p>
      <text:p text:style-name="ifm_p_ifm">–  Gemeente Lansingerland</text:p>
      <text:p text:style-name="ifm_p_ifm">–  Gemeente Leiden</text:p>
      <text:p text:style-name="ifm_p_ifm">–  Gemeente Losser</text:p>
      <text:p text:style-name="ifm_p_ifm">–  Gemeente Maassluis</text:p>
      <text:p text:style-name="ifm_p_ifm">–  Gemeente Meppel</text:p>
      <text:p text:style-name="ifm_p_ifm">–  Gemeente Midden-Delfland</text:p>
      <text:p text:style-name="ifm_p_ifm">–  Gemeente Nuenen</text:p>
      <text:p text:style-name="ifm_p_ifm">–  Gemeente Oldebroek</text:p>
      <text:p text:style-name="ifm_p_ifm">–  Gemeente Oldenzaal</text:p>
      <text:p text:style-name="ifm_p_ifm">–  Gemeente Roerdalen</text:p>
      <text:p text:style-name="ifm_p_ifm">–  Gemeente Roosendaal</text:p>
      <text:p text:style-name="ifm_p_ifm">–  Gemeente Schouwen-Duiveland</text:p>
      <text:p text:style-name="ifm_p_ifm">–  Gemeente Son en Breughel</text:p>
      <text:p text:style-name="ifm_p_ifm">–  Gemeente Urk</text:p>
      <text:p text:style-name="ifm_p_ifm">–  Gemeente Veendam</text:p>
      <text:p text:style-name="ifm_p_ifm">–  Gemeente Waddinxveen</text:p>
      <text:p text:style-name="ifm_p_ifm">–  Gemeente Weert</text:p>
      <text:p text:style-name="ifm_p_ifm">–  Gemeente Wierden</text:p>
      <text:p text:style-name="ifm_p_ifm">–  Gemeente Woudenberg</text:p>
      <text:p text:style-name="ifm_p_ifm">–  Gemeente Zandvoort</text:p>
      <text:p text:style-name="ifm_p_ifm">–  Gemeente Zoetermeer</text:p>
      <text:h text:style-name="ifm_p_font.italic_mt.3.7mm_page.keep-with-next_ifm" text:outline-level="4">Gemeenten en gemeentelijke samenwerkingsverbanden toegevoegd per 1 september 2014</text:h>
      <text:p text:style-name="ifm_p_ifm">–  Gemeente Almelo</text:p>
      <text:p text:style-name="ifm_p_ifm">–  Gemeente Beek</text:p>
      <text:p text:style-name="ifm_p_ifm">–  Gemeente Best</text:p>
      <text:p text:style-name="ifm_p_ifm">–  Gemeente Boxtel</text:p>
      <text:p text:style-name="ifm_p_ifm">–  Gemeente Castricum</text:p>
      <text:p text:style-name="ifm_p_ifm">–  Gemeente Dalfsen</text:p>
      <text:p text:style-name="ifm_p_ifm">–  Gemeente Delft</text:p>
      <text:p text:style-name="ifm_p_ifm">–  Gemeente Drimmelen</text:p>
      <text:p text:style-name="ifm_p_ifm">–  Gemeente Edam-Volendam</text:p>
      <text:p text:style-name="ifm_p_ifm">–  Gemeente Elburg</text:p>
      <text:p text:style-name="ifm_p_ifm">–  Gemeente Enkhuizen</text:p>
      <text:p text:style-name="ifm_p_ifm">–  Gemeente Enschede</text:p>
      <text:p text:style-name="ifm_p_ifm">–  Gemeente Etten-Leur</text:p>
      <text:p text:style-name="ifm_p_ifm">–  Gemeente Goeree-Overflakkee</text:p>
      <text:p text:style-name="ifm_p_ifm">–  Gemeente Haaksbergen</text:p>
      <text:p text:style-name="ifm_p_ifm">–  Gemeente Heemskerk</text:p>
      <text:p text:style-name="ifm_p_ifm">–  Gemeente Heerde</text:p>
      <text:p text:style-name="ifm_p_ifm">–  Gemeente Hellendoorn</text:p>
      <text:p text:style-name="ifm_p_ifm">–  Gemeente Hengelo</text:p>
      <text:p text:style-name="ifm_p_ifm">–  Gemeente Horst aan de Maas</text:p>
      <text:p text:style-name="ifm_p_ifm">–  Gemeente Hulst</text:p>
      <text:p text:style-name="ifm_p_ifm">–  Gemeente Leudal</text:p>
      <text:p text:style-name="ifm_p_ifm">–  Gemeente Maastricht</text:p>
      <text:p text:style-name="ifm_p_ifm">–  Gemeente Moerdijk</text:p>
      <text:p text:style-name="ifm_p_ifm">–  Gemeente Montferland</text:p>
      <text:p text:style-name="ifm_p_ifm">–  Gemeente Mook en Middelaar</text:p>
      <text:p text:style-name="ifm_p_ifm">–  Gemeente Nunspeet</text:p>
      <text:p text:style-name="ifm_p_ifm">–  Gemeente Ooststellingwerf</text:p>
      <text:p text:style-name="ifm_p_ifm">–  Gemeente Opmeer</text:p>
      <text:p text:style-name="ifm_p_ifm">–  Gemeente Opsterland</text:p>
      <text:p text:style-name="ifm_p_ifm">–  Gemeente Peel en Maas</text:p>
      <text:p text:style-name="ifm_p_ifm">–  Gemeente Purmerend</text:p>
      <text:p text:style-name="ifm_p_ifm">–  Gemeente Putten</text:p>
      <text:p text:style-name="ifm_p_ifm">–  Gemeente Renkum</text:p>
      <text:p text:style-name="ifm_p_ifm">–  Gemeente Rijssen -Holten</text:p>
      <text:p text:style-name="ifm_p_ifm">–  Gemeente Rucphen</text:p>
      <text:p text:style-name="ifm_p_ifm">–  Gemeente ’s-Hertogenbosch</text:p>
      <text:p text:style-name="ifm_p_ifm">–  Gemeente Smallingerland</text:p>
      <text:p text:style-name="ifm_p_ifm">–  Gemeente Nissewaard</text:p>
      <text:p text:style-name="ifm_p_ifm">–  Gemeente Stichtse Vecht</text:p>
      <text:p text:style-name="ifm_p_ifm">–  Gemeente Tytsjerksteradiel</text:p>
      <text:p text:style-name="ifm_p_ifm">–  Gemeente Uitgeest</text:p>
      <text:p text:style-name="ifm_p_ifm">–  Gemeente Velsen</text:p>
      <text:p text:style-name="ifm_p_ifm">–  Gemeente Wageningen</text:p>
      <text:p text:style-name="ifm_p_ifm">–  Gemeente Waterland</text:p>
      <text:p text:style-name="ifm_p_ifm">–  Gemeente Wijchen</text:p>
      <text:p text:style-name="ifm_p_ifm">–  Gemeente Zuidplas</text:p>
      <text:p text:style-name="ifm_p_ifm">–  Gemeente Zwolle</text:p>
      <text:h text:style-name="ifm_p_font.italic_mt.3.7mm_page.keep-with-next_ifm" text:outline-level="4">Gemeenten toegevoegd per 1 oktober 2014</text:h>
      <text:p text:style-name="ifm_p_ifm">–  Gemeente Almere</text:p>
      <text:p text:style-name="ifm_p_ifm">–  Gemeente Amersfoort</text:p>
      <text:p text:style-name="ifm_p_ifm">–  Gemeente Baarn</text:p>
      <text:p text:style-name="ifm_p_ifm">–  Gemeente Bronckhorst</text:p>
      <text:p text:style-name="ifm_p_ifm">–  Gemeente Bunschoten</text:p>
      <text:p text:style-name="ifm_p_ifm">–  Gemeente Diemen</text:p>
      <text:p text:style-name="ifm_p_ifm">–  Gemeente Dongen</text:p>
      <text:p text:style-name="ifm_p_ifm">–  Gemeente Hardenberg</text:p>
      <text:p text:style-name="ifm_p_ifm">–  Gemeente Hof van Twente</text:p>
      <text:p text:style-name="ifm_p_ifm">–  Gemeente Hoogezand-Sappemeer</text:p>
      <text:p text:style-name="ifm_p_ifm">–  Gemeente Kerkrade</text:p>
      <text:p text:style-name="ifm_p_ifm">–  Gemeente Leidschendam-Voorburg</text:p>
      <text:p text:style-name="ifm_p_ifm">–  Gemeente Nijkerk</text:p>
      <text:p text:style-name="ifm_p_ifm">–  Gemeente Oss</text:p>
      <text:p text:style-name="ifm_p_ifm">–  Gemeente Pekela</text:p>
      <text:p text:style-name="ifm_p_ifm">–  Gemeente Sittard-Geleen</text:p>
      <text:p text:style-name="ifm_p_ifm">–  Gemeente Soest</text:p>
      <text:p text:style-name="ifm_p_ifm">–  Gemeente Utrecht</text:p>
      <text:p text:style-name="ifm_p_ifm">–  Gemeente Veenendaal</text:p>
      <text:p text:style-name="ifm_p_ifm">–  Gemeente Venlo</text:p>
      <text:p text:style-name="ifm_p_ifm">–  Gemeente Vlaardingen</text:p>
      <text:p text:style-name="ifm_p_ifm">–  Gemeente Werkendam</text:p>
      <text:p text:style-name="ifm_p_ifm">–  Gemeente Wijdemeren</text:p>
      <text:p text:style-name="ifm_p_ifm">–  Gemeente Buren</text:p>
      <text:h text:style-name="ifm_p_font.italic_mt.3.7mm_page.keep-with-next_ifm" text:outline-level="4">Gemeenten en gemeentelijke samenwerkingsverbanden toegevoegd per 1 november 2014</text:h>
      <text:p text:style-name="ifm_p_ifm">–  Gemeente Alphen aan den Rijn</text:p>
      <text:p text:style-name="ifm_p_ifm">–  Gemeente Apeldoorn</text:p>
      <text:p text:style-name="ifm_p_ifm">–  Gemeente Arnhem</text:p>
      <text:p text:style-name="ifm_p_ifm">–  Gemeente Bergen</text:p>
      <text:p text:style-name="ifm_p_ifm">–  Gemeente Bloemendaal</text:p>
      <text:p text:style-name="ifm_p_ifm">–  Gemeente Gilze en Rijen</text:p>
      <text:p text:style-name="ifm_p_ifm">–  Gemeente Heemstede</text:p>
      <text:p text:style-name="ifm_p_ifm">–  Gemeente Helmond</text:p>
      <text:p text:style-name="ifm_p_ifm">–  Gemeente Lingewaard</text:p>
      <text:p text:style-name="ifm_p_ifm">–  Gemeente ’s-Gravenhage</text:p>
      <text:p text:style-name="ifm_p_ifm">–  Gemeente Uithoorn</text:p>
      <text:h text:style-name="ifm_p_font.italic_mt.3.7mm_page.keep-with-next_ifm" text:outline-level="4">Gemeenten en gemeentelijke samenwerkingsverbanden toegevoegd per 1 december 2014</text:h>
      <text:p text:style-name="ifm_p_ifm">–  Dienst SZW-Noardwest-Fryslân</text:p>
      <text:p text:style-name="ifm_p_ifm">–  Gemeente Duiven</text:p>
      <text:p text:style-name="ifm_p_ifm">–  Gemeente Maasgouw</text:p>
      <text:p text:style-name="ifm_p_ifm">–  Gemeente Oisterwijk</text:p>
      <text:p text:style-name="ifm_p_ifm">–  Gemeente Oosterhout</text:p>
      <text:p text:style-name="ifm_p_ifm">–  Gemeente Rhenen</text:p>
      <text:p text:style-name="ifm_p_ifm">–  Gemeente Rijwaarden</text:p>
      <text:p text:style-name="ifm_p_ifm">–  Gemeente Texel</text:p>
      <text:p text:style-name="ifm_p_ifm">–  Gemeente Waalre</text:p>
      <text:p text:style-name="ifm_p_ifm">–  Gemeente Westervoort</text:p>
      <text:p text:style-name="ifm_p_ifm">–  Gemeente Westland</text:p>
      <text:p text:style-name="ifm_p_ifm">–  Gemeente Zaanstad</text:p>
      <text:p text:style-name="ifm_p_ifm">–  Gemeente Zevenaar</text:p>
      <text:p text:style-name="ifm_p_ifm">–  Gemeente Zoeterwoude</text:p>
      <text:h text:style-name="ifm_p_font.italic_mt.3.7mm_page.keep-with-next_ifm" text:outline-level="4">Gemeenten en gemeentelijke samenwerkingsverbanden toegevoegd per 1 januari 2015</text:h>
      <text:p text:style-name="ifm_p_ifm">–  Gemeente Amsterdam</text:p>
      <text:p text:style-name="ifm_p_ifm">–  Gemeente Asten</text:p>
      <text:p text:style-name="ifm_p_ifm">–  Gemeente Deventer</text:p>
      <text:p text:style-name="ifm_p_ifm">–  Gemeente Goirle</text:p>
      <text:p text:style-name="ifm_p_ifm">–  Gemeente Heerlen</text:p>
      <text:p text:style-name="ifm_p_ifm">–  Gemeente Landsmeer</text:p>
      <text:p text:style-name="ifm_p_ifm">–  Gemeente Leiderdorp</text:p>
      <text:p text:style-name="ifm_p_ifm">–  Gemeente Lelystad</text:p>
      <text:p text:style-name="ifm_p_ifm">–  Gemeente Renswoude</text:p>
      <text:p text:style-name="ifm_p_ifm">–  Gemeente Rotterdam</text:p>
      <text:p text:style-name="ifm_p_ifm">–  Gemeente Stein</text:p>
      <text:p text:style-name="ifm_p_ifm">–  Gemeente Veldhoven</text:p>
      <text:p text:style-name="ifm_p_ifm">–  Gemeente Voorst</text:p>
      <text:h text:style-name="ifm_p_font.italic_mt.3.7mm_page.keep-with-next_ifm" text:outline-level="4">Gemeenten toegevoegd per 1 februari 2015</text:h>
      <text:p text:style-name="ifm_p_ifm">–  Gemeente Geldrop- Mierlo</text:p>
      <text:p text:style-name="ifm_p_ifm">–  Gemeente Kaag en Braassem</text:p>
      <text:p text:style-name="ifm_p_ifm">–  Gemeente Schiedam</text:p>
      <text:p text:style-name="ifm_p_ifm">–  Gemeente Steenbergen</text:p>
      <text:p text:style-name="ifm_p_ifm">–  Gemeente Tilburg</text:p>
      <text:h text:style-name="ifm_p_font.italic_mt.3.7mm_page.keep-with-next_ifm" text:outline-level="4">Gemeenten toegevoegd per 1 maart 2015</text:h>
      <text:p text:style-name="ifm_p_ifm">–  Gemeente Eindhoven</text:p>
      <text:p text:style-name="ifm_p_ifm">–  Gemeente Nieuwkoop</text:p>
      <text:p text:style-name="ifm_p_ifm">–  Gemeente Ommen</text:p>
      <text:h text:style-name="ifm_p_font.italic_mt.3.7mm_page.keep-with-next_ifm" text:outline-level="4">Gemeenten toegevoegd per 1 april 2015</text:h>
      <text:p text:style-name="ifm_p_ifm">–  Gemeente Deurne</text:p>
      <text:h text:style-name="ifm_p_font.italic_mt.3.7mm_page.keep-with-next_ifm" text:outline-level="4">Gemeenten toegevoegd per 1 mei 2015</text:h>
      <text:p text:style-name="ifm_p_ifm">–  Gemeente Doetinchem</text:p>
      <text:p text:style-name="ifm_p_ifm">–  Gemeente Hilversum</text:p>
      <text:p text:style-name="ifm_p_ifm">–  Gemeente Nijmegen</text:p>
      <text:p text:style-name="ifm_p_ifm">–  Gemeente Staphorst</text:p>
      <text:h text:style-name="ifm_p_font.italic_mt.3.7mm_page.keep-with-next_ifm" text:outline-level="4">Gemeenten toegevoegd per 1 juni 2015</text:h>
      <text:p text:style-name="ifm_p_ifm">–  Gemeente Alphen-Chaam</text:p>
      <text:p text:style-name="ifm_p_ifm">–  Gemeente De Wolden</text:p>
      <text:p text:style-name="ifm_p_ifm">–  Gemeente Halderberge</text:p>
      <text:p text:style-name="ifm_p_ifm">–  Gemeente Leeuwarden</text:p>
      <text:p text:style-name="ifm_p_ifm">–  Gemeente Tholen</text:p>
      <text:p text:style-name="ifm_p_ifm">–  Gemeente Tubbergen</text:p>
      <text:h text:style-name="ifm_p_font.italic_mt.3.7mm_page.keep-with-next_ifm" text:outline-level="4">Gemeenten toegevoegd per 1 juli 2015</text:h>
      <text:p text:style-name="ifm_p_ifm">–  Gemeente Groningen</text:p>
      <text:p text:style-name="ifm_p_ifm">–  Gemeente Leusden</text:p>
      <text:p text:style-name="ifm_p_ifm">–  Gemeente Lochem</text:p>
      <text:p text:style-name="ifm_p_ifm">–  Gemeente Midden-Drenthe</text:p>
      <text:p text:style-name="ifm_p_ifm">–  Gemeente Súdwest-Fryslân</text:p>
      <text:p text:style-name="ifm_p_ifm">–  Gemeente Zutphen</text:p>
      <text:p text:style-name="ifm_p_ifm">–  Gemeente De Fryske Marren</text:p>
      <text:h text:style-name="ifm_p_font.italic_mt.3.7mm_page.keep-with-next_ifm" text:outline-level="4">Gemeenten toegevoegd per 1 september 2015</text:h>
      <text:p text:style-name="ifm_p_ifm">–  Gemeente Gemert-Bakel</text:p>
      <text:p text:style-name="ifm_p_ifm">–  Gemeente Laarbeek</text:p>
      <text:p text:style-name="ifm_p_ifm">–  Gemeente Lisse</text:p>
      <text:p text:style-name="ifm_p_ifm">–  Gemeente Loon op Zand</text:p>
      <text:p text:style-name="ifm_p_ifm">–  Gemeente Noordwijk</text:p>
      <text:p text:style-name="ifm_p_ifm">–  Gemeente Rozendaal</text:p>
      <text:p text:style-name="ifm_p_ifm">–  Gemeente Stede Broec</text:p>
      <text:p text:style-name="ifm_p_ifm">–  Gemeente Teylingen</text:p>
      <text:h text:style-name="ifm_p_font.italic_mt.3.7mm_page.keep-with-next_ifm" text:outline-level="4">Gemeenten toegevoegd per 1 oktober 2015</text:h>
      <text:p text:style-name="ifm_p_ifm">–  Gemeente Blaricum</text:p>
      <text:p text:style-name="ifm_p_ifm">–  Gemeente Eemnes</text:p>
      <text:p text:style-name="ifm_p_ifm">–  Gemeente Huizen</text:p>
      <text:p text:style-name="ifm_p_ifm">–  Gemeente Laren</text:p>
      <text:p text:style-name="ifm_p_ifm">–  Gemeente Overbetuwe</text:p>
      <text:p text:style-name="ifm_p_ifm">–  Gemeente Reusel-De Mierden</text:p>
      <text:p text:style-name="ifm_p_ifm">–  Gemeente Valkenswaard</text:p>
      <text:p text:style-name="ifm_p_ifm">–  Gemeente Winterswijk</text:p>
      <text:p text:style-name="ifm_p_ifm">–  Gemeente Bernheze</text:p>
      <text:h text:style-name="ifm_p_font.italic_mt.3.7mm_page.keep-with-next_ifm" text:outline-level="4">Gemeenten toegevoegd per 1 november 2015</text:h>
      <text:p text:style-name="ifm_p_ifm">–  Gemeente Coevorden</text:p>
      <text:p text:style-name="ifm_p_ifm">–  Gemeente Hilvarenbeek</text:p>
      <text:p text:style-name="ifm_p_ifm">–  Gemeente Eersel</text:p>
      <text:p text:style-name="ifm_p_ifm">–  Gemeente Noordoostpolder</text:p>
      <text:p text:style-name="ifm_p_ifm">–  Gemeente Schagen</text:p>
      <text:h text:style-name="ifm_p_font.italic_mt.3.7mm_page.keep-with-next_ifm" text:outline-level="4">Gemeenten toegevoegd per 1 december 2015</text:h>
      <text:p text:style-name="ifm_p_ifm">–  Gemeente Beuningen</text:p>
      <text:p text:style-name="ifm_p_ifm">–  Gemeente Drechterland</text:p>
      <text:p text:style-name="ifm_p_ifm">–  Gemeente Heerenveen</text:p>
      <text:p text:style-name="ifm_p_ifm">–  Gemeente Heusden</text:p>
      <text:p text:style-name="ifm_p_ifm">–  Gemeente Venray</text:p>
      <text:p text:style-name="ifm_p_ifm">–  Gemeente Waalwijk</text:p>
      <text:p text:style-name="ifm_p_ifm">–  Gemeente Woerden</text:p>
      <text:h text:style-name="ifm_p_font.italic_mt.3.7mm_page.keep-with-next_ifm" text:outline-level="4">Gemeenten toegevoegd per 1 januari 2016</text:h>
      <text:p text:style-name="ifm_p_ifm">–  Gemeente Aalten</text:p>
      <text:p text:style-name="ifm_p_ifm">–  Gemeente Albrandswaard</text:p>
      <text:p text:style-name="ifm_p_ifm">–  Gemeente Barendrecht</text:p>
      <text:p text:style-name="ifm_p_ifm">–  Gemeente Berg en Dal</text:p>
      <text:p text:style-name="ifm_p_ifm">–  Gemeente Brummen</text:p>
      <text:p text:style-name="ifm_p_ifm">–  Gemeente Dantumadiel</text:p>
      <text:p text:style-name="ifm_p_ifm">–  Gemeente Epe</text:p>
      <text:p text:style-name="ifm_p_ifm">–  Gemeente Ferwederadiel</text:p>
      <text:p text:style-name="ifm_p_ifm">–  Gemeente Gooise Meren</text:p>
      <text:p text:style-name="ifm_p_ifm">–  Gemeente Kolummerland en Nieuwkruisland</text:p>
      <text:p text:style-name="ifm_p_ifm">–  Gemeente Nissewaard</text:p>
      <text:p text:style-name="ifm_p_ifm">–  Gemeente Oirschot</text:p>
      <text:p text:style-name="ifm_p_ifm">–  Gemeente Ridderkerk</text:p>
      <text:p text:style-name="ifm_p_ifm">–  Gemeente Schiermonnikoog</text:p>
      <text:h text:style-name="ifm_p_font.italic_mt.3.7mm_page.keep-with-next_ifm" text:outline-level="4">Gemeenten toegevoegd per 1 februari 2016</text:h>
      <text:p text:style-name="ifm_p_ifm">–  Gemeente Ameland</text:p>
      <text:p text:style-name="ifm_p_ifm">–  Gemeente Emmen</text:p>
      <text:p text:style-name="ifm_p_ifm">–  Gemeente Sint-Michielsgestel</text:p>
      <text:p text:style-name="ifm_p_ifm">–  Gemeente Weststellingwerf</text:p>
      <text:h text:style-name="ifm_p_font.italic_mt.3.7mm_page.keep-with-next_ifm" text:outline-level="4">Gemeenten toegevoegd per 1 maart 2016</text:h>
      <text:p text:style-name="ifm_p_ifm">–  Gemeente Bergen op Zoom</text:p>
      <text:p text:style-name="ifm_p_ifm">–  Gemeente Woensdrecht</text:p>
      <text:h text:style-name="ifm_p_font.italic_mt.3.7mm_page.keep-with-next_ifm" text:outline-level="4">Gemeenten en samenwerkingsverband toegevoegd per 1 april 2016</text:h>
      <text:p text:style-name="ifm_p_ifm">–  Gemeente Hollands Kroon</text:p>
      <text:p text:style-name="ifm_p_ifm">–  Samenwerkingsverband WIHW</text:p>
      <text:p text:style-name="ifm_p_ifm">–  Gemeente Voorschoten</text:p>
      <text:p text:style-name="ifm_p_ifm">–  Gemeente Wassenaar</text:p>
      <text:h text:style-name="ifm_p_font.italic_mt.3.7mm_page.keep-with-next_ifm" text:outline-level="4">gemeente toegevoegd per 1 mei 2016</text:h>
      <text:p text:style-name="ifm_p_ifm">–  Gemeente Breda</text:p>
      <text:h text:style-name="ifm_p_font.italic_mt.3.7mm_page.keep-with-next_ifm" text:outline-level="4">gemeente toegevoegd per 1 juni 2016</text:h>
      <text:p text:style-name="ifm_p_ifm">–  Gemeente Krimpenerwaard</text:p>
      <text:h text:style-name="ifm_p_font.italic_mt.3.7mm_page.keep-with-next_ifm" text:outline-level="4">gemeente toegevoegd per 1 juli 2016</text:h>
      <text:p text:style-name="ifm_p_ifm">–  Gemeente Raalte</text:p>
      <text:h text:style-name="ifm_p_font.italic_mt.3.7mm_page.keep-with-next_ifm" text:outline-level="4">gemeente toegevoegd per 1 augustus 2016</text:h>
      <text:p text:style-name="ifm_p_ifm">–  Gemeente Borger-Odoorn</text:p>
      <text:h text:style-name="ifm_p_font.italic_mt.3.7mm_page.keep-with-next_ifm" text:outline-level="4">gemeente met terugwerkende kracht toegevoegd per 1 september 2016</text:h>
      <text:p text:style-name="ifm_p_ifm">–  Gemeente Meerssen</text:p>
      <text:p text:style-name="ifm_p_ifm">–  Gemeente Eijsden-Margraten</text:p>
      <text:h text:style-name="ifm_p_font.italic_mt.3.7mm_page.keep-with-next_ifm" text:outline-level="4">gemeente toegevoegd per 1 februari 2017</text:h>
      <text:p text:style-name="ifm_p_ifm">–  Gemeente Meierijstad</text:p>
      <text:h text:style-name="ifm_p_font.italic_mt.3.7mm_page.keep-with-next_ifm" text:outline-level="4">gemeente toegevoegd per 1 januari 2018</text:h>
      <text:p text:style-name="ifm_p_ifm">–  Gemeente Gorinchem</text:p>
      <text:p text:style-name="ifm_p_ifm">–  Gemeente Midden-Groningen</text:p>
      <text:h text:style-name="ifm_p_font.italic_mt.3.7mm_page.keep-with-next_ifm" text:outline-level="4">gemeente toegevoegd per 1 maart 2018</text:h>
      <text:p text:style-name="ifm_p_ifm">–  Gemeente Westerwolde</text:p>
      <text:h text:style-name="ifm_p_font.italic_mt.3.7mm_page.keep-with-next_ifm" text:outline-level="4">Gemeenten en samenwerkingsverband toegevoegd per 1 april 2018</text:h>
      <text:p text:style-name="ifm_p_ifm">–  Gemeente Katwijk</text:p>
      <text:h text:style-name="ifm_p_font.italic_mt.3.7mm_page.keep-with-next_ifm" text:outline-level="4">Gemeenten toegevoegd per 1 mei 2018</text:h>
      <text:p text:style-name="ifm_p_ifm">–  Gemeente Raalte</text:p>
      <text:p text:style-name="ifm_p_ifm">–  Gemeente Waadhoeke</text:p>
      <text:h text:style-name="ifm_p_font.italic_mt.3.7mm_page.keep-with-next_ifm" text:outline-level="4">gemeente toegevoegd per 1 juni 2018</text:h>
      <text:p text:style-name="ifm_p_ifm">–  Gemeente Haarlem</text:p>
      <text:h text:style-name="ifm_p_font.italic_mt.3.7mm_page.keep-with-next_ifm" text:outline-level="4">gemeente toegevoegd per 1 september 2018</text:h>
      <text:p text:style-name="ifm_p_ifm">–  Gemeente Bladel</text:p>
      <text:h text:style-name="ifm_p_font.italic_mt.3.7mm_page.keep-with-next_ifm" text:outline-level="4">gemeente toegevoegd per 1 november 2018</text:h>
      <text:p text:style-name="ifm_p_ifm">–  Gemeente Tiel</text:p>
      <text:h text:style-name="ifm_p_font.italic_mt.3.7mm_page.keep-with-next_ifm" text:outline-level="4">gemeente toegevoegd per 1 januari 2019</text:h>
      <text:p text:style-name="ifm_p_ifm">–  Gemeente Hoeksche Waard</text:p>
      <text:p text:style-name="ifm_p_ifm">–  Gemeente Westerkwartier</text:p>
      <text:h text:style-name="ifm_p_font.italic_mt.3.7mm_page.keep-with-next_ifm" text:outline-level="4">gemeente toegevoegd per 1 februari 2019</text:h>
      <text:p text:style-name="ifm_p_ifm">–  Gemeente Altena</text:p>
      <text:p text:style-name="ifm_p_ifm">–  Gemeente Haarlemmermeer</text:p>
      <text:p text:style-name="ifm_p_ifm">–  Gemeente Noardeast Fryslân</text:p>
      <text:p text:style-name="ifm_p_ifm">–  Gemeente Vijfheerenlanden</text:p>
      <text:h text:style-name="ifm_p_font.italic_mt.3.7mm_page.keep-with-next_ifm" text:outline-level="4">gemeente toegevoegd per 1 april 2019</text:h>
      <text:p text:style-name="ifm_p_ifm">–  Gemeente Molenlanden</text:p>
      <text:p text:style-name="ifm_p_ifm">–  Gemeente West Betuwe</text:p>
      <text:h text:style-name="ifm_p_font.italic_mt.3.7mm_page.keep-with-next_ifm" text:outline-level="4">gemeente toegevoegd per 1 mei 2019</text:h>
      <text:p text:style-name="ifm_p_ifm">–  Gemeente Het Hogeland</text:p>
      <text:p text:style-name="ifm_p_ifm">–  Gemeente Noordenveld</text:p>
      <text:h text:style-name="ifm_p_font.italic_mt.3.7mm_page.keep-with-next_ifm" text:outline-level="4">Gemeenten toegevoegd per 1 juli 2020</text:h>
      <text:p text:style-name="ifm_p_ifm">–  Gemeente Steenwijkerland</text:p>
      <text:p text:style-name="ifm_p_ifm">–  Gemeente Westerveld</text:p>
      <text:h text:style-name="ifm_p_font.italic_mt.3.7mm_page.keep-with-next_ifm" text:outline-level="4">Gemeenten toegevoegd per 1 september 2020</text:h>
      <text:p text:style-name="ifm_p_ifm">–  Gemeente Ermelo</text:p>
      <text:p text:style-name="ifm_p_ifm">–  Gemeente Harderwijk</text:p>
      <text:p text:style-name="ifm_p_ifm">–  Gemeente Zeewolde</text:p>
      <text:h text:style-name="ifm_p_font.italic_mt.3.7mm_page.keep-with-next_ifm" text:outline-level="4">gemeente toegevoegd per 1 juni 2021</text:h>
      <text:p text:style-name="ifm_p_ifm">–  Gemeente Echt-Susteren</text:p>
      <text:h text:style-name="ifm_p_font.italic_mt.3.7mm_page.keep-with-next_ifm" text:outline-level="4">gemeente toegevoegd per 1 juli 2021</text:h>
      <text:p text:style-name="ifm_p_ifm">–  Gemeente Oude IJsselstreek</text:p>
      <text:h text:style-name="ifm_p_font.italic_mt.3.7mm_page.keep-with-next_ifm" text:outline-level="4">gemeente toegevoegd per 1 september 2021</text:h>
      <text:p text:style-name="ifm_p_ifm">–  Gemeente Oude IJsselstreek</text:p>
      <text:h text:style-name="ifm_p_font.italic_mt.3.7mm_page.keep-with-next_ifm" text:outline-level="4">gemeente toegevoegd per 1 januari 2022</text:h>
      <text:p text:style-name="ifm_p_ifm">–  Gemeente Land van Cuijk</text:p>
      <text:p text:style-name="ifm_p_ifm">–  Gemeente Maashorst</text:p>
      <text:h text:style-name="ifm_p_font.italic_mt.3.7mm_page.keep-with-next_ifm" text:outline-level="4">gemeente toegevoegd per 1 januari 2023</text:h>
      <text:p text:style-name="ifm_p_ifm">–  Gemeente Heeze Leende</text:p>
      <text:p text:style-name="ifm_p_ifm">–  Gemeente Oirschot</text:p>
      <text:p text:style-name="ifm_p_ifm">–  Gemeente Voorne aan Zee</text:p>
      <text:h text:style-name="ifm_p_font.italic_mt.3.7mm_page.keep-with-next_ifm" text:outline-level="4">gemeente toegevoegd per 1 augustus 2023</text:h>
      <text:p text:style-name="ifm_p_ifm">–  Gemeente Dordrecht</text:p>
      <text:p text:style-name="ifm_p_ifm">–  Gemeente Hendrik Ido Ambacht</text:p>
      <text:p text:style-name="ifm_p_ifm">–  Gemeente Sliedrecht</text:p>
      <text:p text:style-name="ifm_p_ifm">–  Gemeente Papendrecht</text:p>
      <text:p text:style-name="ifm_p_ifm">–  Gemeente Zwijndrecht</text:p>
      <text:h text:style-name="ifm_p_font.italic_mt.3.7mm_page.keep-with-next_ifm" text:outline-level="4">gemeente toegevoegd per 1 november 2023</text:h>
      <text:p text:style-name="ifm_p_ifm">–  Gemeente Bergeijk</text:p>
      <text:h text:style-name="ifm_p_font.italic_mt.3.7mm_page.keep-with-next_ifm" text:outline-level="4">Samenwerkingsverband toegevoegd per 1 februari 2025</text:h>
      <text:p text:style-name="ifm_p_ifm">–  Gemeenschappelijke regeling Sociaal</text:p>
      <text:h text:style-name="ifm_p_font.bold_mt.5.08mm_page.break-before_ifm" text:outline-level="4">BIJLAGE<text:s/>II<text:s/></text:h>
      <text:p text:style-name="ifm_p_mt.4.23mm_ifm">Bijlage bij artikel 2 van dit besluit.</text:p>
      <text:h text:style-name="ifm_p_font.italic_mt.3.7mm_page.keep-with-next_ifm" text:outline-level="4">Gemeenten en gemeentelijke samenwerkingsverbanden toegevoegd per 1 juli 2014:</text:h>
      <text:p text:style-name="ifm_p_ifm">–  Werk en Inkomen Lekstroom(WIL)</text:p>
      <text:p text:style-name="ifm_p_ifm">–  Gemeente Baarle-Nassau</text:p>
      <text:p text:style-name="ifm_p_ifm">–  Gemeente Gennep</text:p>
      <text:p text:style-name="ifm_p_ifm">–  Gemeente Hattem</text:p>
      <text:p text:style-name="ifm_p_ifm">–  Gemeente Koggenland</text:p>
      <text:p text:style-name="ifm_p_ifm">–  Gemeente Krimpen aan den IJssel</text:p>
      <text:p text:style-name="ifm_p_ifm">–  Gemeente Medemblik</text:p>
      <text:p text:style-name="ifm_p_ifm">–  Gemeente Oegstgeest</text:p>
      <text:p text:style-name="ifm_p_ifm">–  Gemeente Oldambt</text:p>
      <text:p text:style-name="ifm_p_ifm">–  Gemeente Ouder-Amstel</text:p>
      <text:p text:style-name="ifm_p_ifm">–  Gemeente Pijnacker-Nootdorp</text:p>
      <text:p text:style-name="ifm_p_ifm">–  Gemeente Rheden</text:p>
      <text:p text:style-name="ifm_p_ifm">–  Gemeente Rijswijk</text:p>
      <text:p text:style-name="ifm_p_ifm">–  Gemeente Roermond</text:p>
      <text:p text:style-name="ifm_p_ifm">–  Gemeente Scherpenzeel</text:p>
      <text:p text:style-name="ifm_p_ifm">–  Gemeente Terneuzen</text:p>
      <text:p text:style-name="ifm_p_ifm">–  Gemeente Twenterand</text:p>
      <text:p text:style-name="ifm_p_ifm">–  Gemeente Vught</text:p>
      <text:p text:style-name="ifm_p_ifm">–  Gemeente Zundert</text:p>
      <text:p text:style-name="ifm_p_ifm">–  Gemeente Zwartewaterland</text:p>
      <text:h text:style-name="ifm_p_font.italic_mt.3.7mm_page.keep-with-next_ifm" text:outline-level="4">Gemeenten en gemeentelijke samenwerkingsverbanden toegevoegd per 1 augustus 2014:</text:h>
      <text:p text:style-name="ifm_p_ifm">–  ISD Kompas</text:p>
      <text:p text:style-name="ifm_p_ifm">–  ISD Bol</text:p>
      <text:p text:style-name="ifm_p_ifm">–  Gemeente Achtkarspelen</text:p>
      <text:p text:style-name="ifm_p_ifm">–  Gemeente Amstelveen</text:p>
      <text:p text:style-name="ifm_p_ifm">–  Gemeente Barneveld</text:p>
      <text:p text:style-name="ifm_p_ifm">–  Gemeente Beesel</text:p>
      <text:p text:style-name="ifm_p_ifm">–  Gemeente Borne</text:p>
      <text:p text:style-name="ifm_p_ifm">–  Gemeente Capelle aan den IJssel</text:p>
      <text:p text:style-name="ifm_p_ifm">–  Gemeente De Ronde Venen</text:p>
      <text:p text:style-name="ifm_p_ifm">–  Gemeente Dinkelland</text:p>
      <text:p text:style-name="ifm_p_ifm">–  Gemeente Doesburg</text:p>
      <text:p text:style-name="ifm_p_ifm">–  Gemeente Druten</text:p>
      <text:p text:style-name="ifm_p_ifm">–  Gemeente Ede</text:p>
      <text:p text:style-name="ifm_p_ifm">–  Gemeente Geertruidenberg</text:p>
      <text:p text:style-name="ifm_p_ifm">–  Gemeente Gouda</text:p>
      <text:p text:style-name="ifm_p_ifm">–  Gemeente Heumen</text:p>
      <text:p text:style-name="ifm_p_ifm">–  Gemeente Hoogeveen</text:p>
      <text:p text:style-name="ifm_p_ifm">–  Gemeente Kampen</text:p>
      <text:p text:style-name="ifm_p_ifm">–  Gemeente Lansingerland</text:p>
      <text:p text:style-name="ifm_p_ifm">–  Gemeente Leiden</text:p>
      <text:p text:style-name="ifm_p_ifm">–  Gemeente Losser</text:p>
      <text:p text:style-name="ifm_p_ifm">–  Gemeente Meppel</text:p>
      <text:p text:style-name="ifm_p_ifm">–  Gemeente Midden-Delfland</text:p>
      <text:p text:style-name="ifm_p_ifm">–  Gemeente Nuenen</text:p>
      <text:p text:style-name="ifm_p_ifm">–  Gemeente Oldebroek</text:p>
      <text:p text:style-name="ifm_p_ifm">–  Gemeente Oldenzaal</text:p>
      <text:p text:style-name="ifm_p_ifm">–  Gemeente Roerdalen</text:p>
      <text:p text:style-name="ifm_p_ifm">–  Gemeente Roosendaal</text:p>
      <text:p text:style-name="ifm_p_ifm">–  Gemeente Schouwen-Duiveland</text:p>
      <text:p text:style-name="ifm_p_ifm">–  Gemeente Son en Breughel</text:p>
      <text:p text:style-name="ifm_p_ifm">–  Gemeente Urk</text:p>
      <text:p text:style-name="ifm_p_ifm">–  Gemeente Veendam</text:p>
      <text:p text:style-name="ifm_p_ifm">–  Gemeente Waddinxveen</text:p>
      <text:p text:style-name="ifm_p_ifm">–  Gemeente Weert</text:p>
      <text:p text:style-name="ifm_p_ifm">–  Gemeente Wierden</text:p>
      <text:p text:style-name="ifm_p_ifm">–  Gemeente Woudenberg</text:p>
      <text:p text:style-name="ifm_p_ifm">–  Gemeente Zandvoort</text:p>
      <text:p text:style-name="ifm_p_ifm">–  Gemeente Zoetermeer</text:p>
      <text:h text:style-name="ifm_p_font.italic_mt.3.7mm_page.keep-with-next_ifm" text:outline-level="4">Gemeenten en gemeentelijke samenwerkingsverbanden toegevoegd per 1 september 2014:</text:h>
      <text:p text:style-name="ifm_p_ifm">–  Uitvoeringsorganisatie Baanbrekers</text:p>
      <text:p text:style-name="ifm_p_ifm">–  Gemeente Almelo</text:p>
      <text:p text:style-name="ifm_p_ifm">–  Gemeente Beek</text:p>
      <text:p text:style-name="ifm_p_ifm">–  Gemeente Best</text:p>
      <text:p text:style-name="ifm_p_ifm">–  Gemeente Beverwijk</text:p>
      <text:p text:style-name="ifm_p_ifm">–  Gemeente Boxtel</text:p>
      <text:p text:style-name="ifm_p_ifm">–  Gemeente Dalfsen</text:p>
      <text:p text:style-name="ifm_p_ifm">–  Gemeente Delft</text:p>
      <text:p text:style-name="ifm_p_ifm">–  Gemeente Den Helder</text:p>
      <text:p text:style-name="ifm_p_ifm">–  Gemeente Drimmelen</text:p>
      <text:p text:style-name="ifm_p_ifm">–  Gemeente Edam-Volendam</text:p>
      <text:p text:style-name="ifm_p_ifm">–  Gemeente Elburg</text:p>
      <text:p text:style-name="ifm_p_ifm">–  Gemeente Enkhuizen</text:p>
      <text:p text:style-name="ifm_p_ifm">–  Gemeente Enschede</text:p>
      <text:p text:style-name="ifm_p_ifm">–  Gemeente Etten-Leur</text:p>
      <text:p text:style-name="ifm_p_ifm">–  Gemeente Goeree-Overflakkee</text:p>
      <text:p text:style-name="ifm_p_ifm">–  Gemeente Haaksbergen</text:p>
      <text:p text:style-name="ifm_p_ifm">–  Gemeente Heemskerk</text:p>
      <text:p text:style-name="ifm_p_ifm">–  Gemeente Heerde</text:p>
      <text:p text:style-name="ifm_p_ifm">–  Gemeente Hellendoorn</text:p>
      <text:p text:style-name="ifm_p_ifm">–  Gemeente Hengelo</text:p>
      <text:p text:style-name="ifm_p_ifm">–  Gemeente Horst aan de Maas</text:p>
      <text:p text:style-name="ifm_p_ifm">–  Gemeente Hulst</text:p>
      <text:p text:style-name="ifm_p_ifm">–  Gemeente Leudal</text:p>
      <text:p text:style-name="ifm_p_ifm">–  Gemeente Maastricht</text:p>
      <text:p text:style-name="ifm_p_ifm">–  Gemeente Moerdijk</text:p>
      <text:p text:style-name="ifm_p_ifm">–  Gemeente Montferland</text:p>
      <text:p text:style-name="ifm_p_ifm">–  Gemeente Mook en Middelaar</text:p>
      <text:p text:style-name="ifm_p_ifm">–  Gemeente Nunspeet</text:p>
      <text:p text:style-name="ifm_p_ifm">–  Gemeente Ooststellingwerf</text:p>
      <text:p text:style-name="ifm_p_ifm">–  Gemeente Oostzaan</text:p>
      <text:p text:style-name="ifm_p_ifm">–  Gemeente Opmeer</text:p>
      <text:p text:style-name="ifm_p_ifm">–  Gemeente Opsterland</text:p>
      <text:p text:style-name="ifm_p_ifm">–  Gemeente Peel en Maas</text:p>
      <text:p text:style-name="ifm_p_ifm">–  Gemeente Purmerend</text:p>
      <text:p text:style-name="ifm_p_ifm">–  Gemeente Putten</text:p>
      <text:p text:style-name="ifm_p_ifm">–  Gemeente Renkum</text:p>
      <text:p text:style-name="ifm_p_ifm">–  Gemeente Rijssen -Holten</text:p>
      <text:p text:style-name="ifm_p_ifm">–  Gemeente Rucphen</text:p>
      <text:p text:style-name="ifm_p_ifm">–  Gemeente ’s-Hertogenbosch</text:p>
      <text:p text:style-name="ifm_p_ifm">–  Gemeente Sluis</text:p>
      <text:p text:style-name="ifm_p_ifm">–  Gemeente Smallingerland</text:p>
      <text:p text:style-name="ifm_p_ifm">–  Gemeente Nissewaard</text:p>
      <text:p text:style-name="ifm_p_ifm">–  Gemeente Stadskanaal</text:p>
      <text:p text:style-name="ifm_p_ifm">–  Gemeente Stichtse Vecht</text:p>
      <text:p text:style-name="ifm_p_ifm">–  Gemeente Tytsjerksteradiel</text:p>
      <text:p text:style-name="ifm_p_ifm">–  Gemeente Valkenburg aan de Geul</text:p>
      <text:p text:style-name="ifm_p_ifm">–  Gemeente Velsen</text:p>
      <text:p text:style-name="ifm_p_ifm">–  Gemeente Wageningen</text:p>
      <text:p text:style-name="ifm_p_ifm">–  Gemeente Waterland</text:p>
      <text:p text:style-name="ifm_p_ifm">–  Gemeente Wijchen</text:p>
      <text:p text:style-name="ifm_p_ifm">–  Gemeente Wormerland</text:p>
      <text:p text:style-name="ifm_p_ifm">–  Gemeente Zuidplas</text:p>
      <text:p text:style-name="ifm_p_ifm">–  Gemeente Zwolle</text:p>
      <text:p text:style-name="ifm_p_ifm">–  Gemeente Buren</text:p>
      <text:h text:style-name="ifm_p_font.italic_mt.3.7mm_page.keep-with-next_ifm" text:outline-level="4">Gemeenten toegevoegd per 1 oktober 2014</text:h>
      <text:p text:style-name="ifm_p_ifm">–  Gemeente Almere</text:p>
      <text:p text:style-name="ifm_p_ifm">–  Gemeente Amersfoort</text:p>
      <text:p text:style-name="ifm_p_ifm">–  Gemeente Baarn</text:p>
      <text:p text:style-name="ifm_p_ifm">–  Gemeente Bronckhorst</text:p>
      <text:p text:style-name="ifm_p_ifm">–  Gemeente Bunschoten</text:p>
      <text:p text:style-name="ifm_p_ifm">–  Gemeente Diemen</text:p>
      <text:p text:style-name="ifm_p_ifm">–  Gemeente Dongen</text:p>
      <text:p text:style-name="ifm_p_ifm">–  Gemeente Drechterland</text:p>
      <text:p text:style-name="ifm_p_ifm">–  Gemeente Hardenberg</text:p>
      <text:p text:style-name="ifm_p_ifm">–  Gemeente Hof van Twente</text:p>
      <text:p text:style-name="ifm_p_ifm">–  Gemeente Hoogezand-Sappemeer</text:p>
      <text:p text:style-name="ifm_p_ifm">–  Gemeente Kerkrade</text:p>
      <text:p text:style-name="ifm_p_ifm">–  Gemeente Leidschendam-Voorburg</text:p>
      <text:p text:style-name="ifm_p_ifm">–  Gemeente Nijkerk</text:p>
      <text:p text:style-name="ifm_p_ifm">–  Gemeente Noordoostpolder</text:p>
      <text:p text:style-name="ifm_p_ifm">–  Gemeente Oss</text:p>
      <text:p text:style-name="ifm_p_ifm">–  Gemeente Pekela</text:p>
      <text:p text:style-name="ifm_p_ifm">–  Gemeente Sittard-Geleen</text:p>
      <text:p text:style-name="ifm_p_ifm">–  Gemeente Soest</text:p>
      <text:p text:style-name="ifm_p_ifm">–  Gemeente Utrecht</text:p>
      <text:p text:style-name="ifm_p_ifm">–  Gemeente Veenendaal</text:p>
      <text:p text:style-name="ifm_p_ifm">–  Gemeente Venlo</text:p>
      <text:p text:style-name="ifm_p_ifm">–  Gemeente Werkendam</text:p>
      <text:p text:style-name="ifm_p_ifm">–  Gemeente Wijdemeren</text:p>
      <text:h text:style-name="ifm_p_font.italic_mt.3.7mm_page.keep-with-next_ifm" text:outline-level="4">Gemeenten en gemeentelijke samenwerkingsverbanden toegevoegd per 1 november 2014</text:h>
      <text:p text:style-name="ifm_p_ifm">–  GR Orionis Walcheren</text:p>
      <text:p text:style-name="ifm_p_ifm">–  Gemeente Alphen aan den Rijn</text:p>
      <text:p text:style-name="ifm_p_ifm">–  Gemeente Apeldoorn</text:p>
      <text:p text:style-name="ifm_p_ifm">–  Gemeente Arnhem</text:p>
      <text:p text:style-name="ifm_p_ifm">–  Gemeente Bloemendaal</text:p>
      <text:p text:style-name="ifm_p_ifm">–  Gemeente Gilze en Rijen</text:p>
      <text:p text:style-name="ifm_p_ifm">–  Gemeente Heemstede</text:p>
      <text:p text:style-name="ifm_p_ifm">–  Gemeente Lingewaard</text:p>
      <text:p text:style-name="ifm_p_ifm">–  Gemeente ’s-Gravenhage</text:p>
      <text:p text:style-name="ifm_p_ifm">–  Gemeente Uithoorn</text:p>
      <text:h text:style-name="ifm_p_font.italic_mt.3.7mm_page.keep-with-next_ifm" text:outline-level="4">Gemeenten en gemeentelijke samenwerkingsverbanden toegevoegd per 1 december 2014</text:h>
      <text:p text:style-name="ifm_p_ifm">–  Dienst SZW-Noardwest-Fryslân</text:p>
      <text:p text:style-name="ifm_p_ifm">–  Gemeente Dronten</text:p>
      <text:p text:style-name="ifm_p_ifm">–  Gemeente Duiven</text:p>
      <text:p text:style-name="ifm_p_ifm">–  Gemeente Maasgouw</text:p>
      <text:p text:style-name="ifm_p_ifm">–  Gemeente Oisterwijk</text:p>
      <text:p text:style-name="ifm_p_ifm">–  Gemeente Oosterhout</text:p>
      <text:p text:style-name="ifm_p_ifm">–  Gemeente Rhenen</text:p>
      <text:p text:style-name="ifm_p_ifm">–  Gemeente Rijwaarden</text:p>
      <text:p text:style-name="ifm_p_ifm">–  Gemeente Texel</text:p>
      <text:p text:style-name="ifm_p_ifm">–  Gemeente Waalre</text:p>
      <text:p text:style-name="ifm_p_ifm">–  Gemeente Westervoort</text:p>
      <text:p text:style-name="ifm_p_ifm">–  Gemeente Westland</text:p>
      <text:p text:style-name="ifm_p_ifm">–  Gemeente Zaanstad</text:p>
      <text:p text:style-name="ifm_p_ifm">–  Gemeente Zevenaar</text:p>
      <text:p text:style-name="ifm_p_ifm">–  Gemeente Zoeterwoude</text:p>
      <text:h text:style-name="ifm_p_font.italic_mt.3.7mm_page.keep-with-next_ifm" text:outline-level="4">Gemeenten en gemeentelijke samenwerkingsverbanden toegevoegd per 1 januari 2015</text:h>
      <text:p text:style-name="ifm_p_ifm">–  Gemeente Amsterdam</text:p>
      <text:p text:style-name="ifm_p_ifm">–  Gemeente Deventer</text:p>
      <text:p text:style-name="ifm_p_ifm">–  Gemeente Goirle</text:p>
      <text:p text:style-name="ifm_p_ifm">–  Gemeente Heerlen</text:p>
      <text:p text:style-name="ifm_p_ifm">–  Gemeente Landsmeer</text:p>
      <text:p text:style-name="ifm_p_ifm">–  Gemeente Leiderdorp</text:p>
      <text:p text:style-name="ifm_p_ifm">–  Gemeente Lelystad</text:p>
      <text:p text:style-name="ifm_p_ifm">–  Gemeente Renswoude</text:p>
      <text:p text:style-name="ifm_p_ifm">–  Gemeente Rotterdam</text:p>
      <text:p text:style-name="ifm_p_ifm">–  Gemeente Stein</text:p>
      <text:p text:style-name="ifm_p_ifm">–  Gemeente Veldhoven</text:p>
      <text:p text:style-name="ifm_p_ifm">–  Gemeente Voorst</text:p>
      <text:h text:style-name="ifm_p_font.italic_mt.3.7mm_page.keep-with-next_ifm" text:outline-level="4">Gemeenten toegevoegd per 1 februari 2015</text:h>
      <text:p text:style-name="ifm_p_ifm">–  Gemeente Kaag en Braassem</text:p>
      <text:p text:style-name="ifm_p_ifm">–  Gemeente Steenbergen</text:p>
      <text:p text:style-name="ifm_p_ifm">–  Gemeente Tilburg</text:p>
      <text:h text:style-name="ifm_p_font.italic_mt.3.7mm_page.keep-with-next_ifm" text:outline-level="4">Gemeenten toegevoegd per 1 maart 2015</text:h>
      <text:p text:style-name="ifm_p_ifm">–  Gemeente Eindhoven</text:p>
      <text:p text:style-name="ifm_p_ifm">–  Gemeente Nieuwkoop</text:p>
      <text:p text:style-name="ifm_p_ifm">–  Gemeente Ommen</text:p>
      <text:h text:style-name="ifm_p_font.italic_mt.3.7mm_page.keep-with-next_ifm" text:outline-level="4">Gemeenten en gemeentelijk samenwerkingsverband toegevoegd per 1 mei 2015</text:h>
      <text:p text:style-name="ifm_p_ifm">–  Gemeente Hilversum</text:p>
      <text:p text:style-name="ifm_p_ifm">–  Gemeente Nijmegen</text:p>
      <text:p text:style-name="ifm_p_ifm">–  Gemeente Staphorst</text:p>
      <text:h text:style-name="ifm_p_font.italic_mt.3.7mm_page.keep-with-next_ifm" text:outline-level="4">Gemeenten toegevoegd per 1 juni 2015</text:h>
      <text:p text:style-name="ifm_p_ifm">–  Gemeente Alphen-Chaam</text:p>
      <text:p text:style-name="ifm_p_ifm">–  Gemeente Beuningen</text:p>
      <text:p text:style-name="ifm_p_ifm">–  Gemeente De Wolden</text:p>
      <text:p text:style-name="ifm_p_ifm">–  Gemeente Halderberge</text:p>
      <text:p text:style-name="ifm_p_ifm">–  Gemeente Leeuwarden</text:p>
      <text:p text:style-name="ifm_p_ifm">–  Gemeente Tholen</text:p>
      <text:p text:style-name="ifm_p_ifm">–  Gemeente Tubbergen</text:p>
      <text:h text:style-name="ifm_p_font.italic_mt.3.7mm_page.keep-with-next_ifm" text:outline-level="4">Gemeenten toegevoegd per 1 juli 2015</text:h>
      <text:p text:style-name="ifm_p_ifm">–  Gemeente Groningen</text:p>
      <text:p text:style-name="ifm_p_ifm">–  Gemeente Hollands Kroon</text:p>
      <text:p text:style-name="ifm_p_ifm">–  Gemeente Leusden</text:p>
      <text:p text:style-name="ifm_p_ifm">–  Gemeente Lochem</text:p>
      <text:p text:style-name="ifm_p_ifm">–  Gemeente Midden-Drenthe</text:p>
      <text:p text:style-name="ifm_p_ifm">–  Gemeente Schagen</text:p>
      <text:p text:style-name="ifm_p_ifm">–  Gemeente Súdwest-Fryslân</text:p>
      <text:p text:style-name="ifm_p_ifm">–  Gemeente Zutphen</text:p>
      <text:p text:style-name="ifm_p_ifm">–  Gemeente De Fryske Marren</text:p>
      <text:h text:style-name="ifm_p_font.italic_mt.3.7mm_page.keep-with-next_ifm" text:outline-level="4">Gemeenten toegevoegd per 1 september 2015</text:h>
      <text:p text:style-name="ifm_p_ifm">–  Gemeente Rozendaal</text:p>
      <text:p text:style-name="ifm_p_ifm">–  Gemeente Stede Broec</text:p>
      <text:h text:style-name="ifm_p_font.italic_mt.3.7mm_page.keep-with-next_ifm" text:outline-level="4">Gemeenten en gemeentelijke samenwerkingsverband toegevoegd per 1 oktober 2015</text:h>
      <text:p text:style-name="ifm_p_ifm">–  Gemeente Blaricum</text:p>
      <text:p text:style-name="ifm_p_ifm">–  Gemeente Cranendonck</text:p>
      <text:p text:style-name="ifm_p_ifm">–  Gemeente Eemnes</text:p>
      <text:p text:style-name="ifm_p_ifm">–  Gemeente Heeze-Leende</text:p>
      <text:p text:style-name="ifm_p_ifm">–  Gemeente Huizen</text:p>
      <text:p text:style-name="ifm_p_ifm">–  Gemeente Laren</text:p>
      <text:p text:style-name="ifm_p_ifm">–  Gemeente Overbetuwe</text:p>
      <text:p text:style-name="ifm_p_ifm">–  Gemeente Valkenswaard</text:p>
      <text:p text:style-name="ifm_p_ifm">–  Gemeente Bernheze</text:p>
      <text:h text:style-name="ifm_p_font.italic_mt.3.7mm_page.keep-with-next_ifm" text:outline-level="4">Gemeenten toegevoegd per 1 november 2015</text:h>
      <text:p text:style-name="ifm_p_ifm">–  Gemeente Coevorden</text:p>
      <text:p text:style-name="ifm_p_ifm">–  Gemeente Hilvarenbeek</text:p>
      <text:h text:style-name="ifm_p_font.italic_mt.3.7mm_page.keep-with-next_ifm" text:outline-level="4">Gemeenten toegevoegd per 1 december 2015</text:h>
      <text:p text:style-name="ifm_p_ifm">–  Gemeente Heusden</text:p>
      <text:h text:style-name="ifm_p_font.italic_mt.3.7mm_page.keep-with-next_ifm" text:outline-level="4">Gemeenten toegevoegd per 1 januari 2016</text:h>
      <text:p text:style-name="ifm_p_ifm">–  Gemeente Albrandswaard</text:p>
      <text:p text:style-name="ifm_p_ifm">–  Gemeente Barendrecht</text:p>
      <text:p text:style-name="ifm_p_ifm">–  Gemeente Berg en Dal</text:p>
      <text:p text:style-name="ifm_p_ifm">–  Gemeente Brummen</text:p>
      <text:p text:style-name="ifm_p_ifm">–  Gemeente Dantumadiel</text:p>
      <text:p text:style-name="ifm_p_ifm">–  Gemeente Epe</text:p>
      <text:p text:style-name="ifm_p_ifm">–  Gemeente Ferwederadiel</text:p>
      <text:p text:style-name="ifm_p_ifm">–  Gemeente Gooise Meren</text:p>
      <text:p text:style-name="ifm_p_ifm">–  Gemeente Kolummerland en Nieuwkruisland</text:p>
      <text:p text:style-name="ifm_p_ifm">–  Gemeente Ridderkerk</text:p>
      <text:p text:style-name="ifm_p_ifm">–  Gemeente Schiermonnikoog</text:p>
      <text:h text:style-name="ifm_p_font.italic_mt.3.7mm_page.keep-with-next_ifm" text:outline-level="4">Gemeenten toegevoegd per 1 februari 2016</text:h>
      <text:p text:style-name="ifm_p_ifm">–  Gemeente Ameland</text:p>
      <text:p text:style-name="ifm_p_ifm">–  Gemeente Emmen</text:p>
      <text:p text:style-name="ifm_p_ifm">–  Gemeente Weststellingwerf</text:p>
      <text:h text:style-name="ifm_p_font.italic_mt.3.7mm_page.keep-with-next_ifm" text:outline-level="4">Gemeenten toegevoegd per 1 maart 2016</text:h>
      <text:p text:style-name="ifm_p_ifm">–  Gemeente Bergen op Zoom</text:p>
      <text:p text:style-name="ifm_p_ifm">–  Gemeente Woensdrecht</text:p>
      <text:h text:style-name="ifm_p_font.italic_mt.3.7mm_page.keep-with-next_ifm" text:outline-level="4">Gemeenten en samenwerkingsverband toegevoegd per 1 april 2016</text:h>
      <text:p text:style-name="ifm_p_ifm">–  Samenwerkingsverband WIHW</text:p>
      <text:p text:style-name="ifm_p_ifm">–  Gemeente Voorschoten</text:p>
      <text:p text:style-name="ifm_p_ifm">–  Gemeente Wassenaar</text:p>
      <text:h text:style-name="ifm_p_font.italic_mt.3.7mm_page.keep-with-next_ifm" text:outline-level="4">Gemeente en samenwerkingsverband toegevoegd per 1 mei 2016</text:h>
      <text:p text:style-name="ifm_p_ifm">–  Samenwerking De Bevelanden</text:p>
      <text:p text:style-name="ifm_p_ifm">–  Gemeente Breda</text:p>
      <text:h text:style-name="ifm_p_font.italic_mt.3.7mm_page.keep-with-next_ifm" text:outline-level="4">Gemeente en samenwerkingsverbanden toegevoegd per 1 juni 2016</text:h>
      <text:p text:style-name="ifm_p_ifm">–  Gemeente Krimpenerwaard</text:p>
      <text:p text:style-name="ifm_p_ifm">–  Uitvoeringsorganisatie Laborijn</text:p>
      <text:p text:style-name="ifm_p_ifm">–  Werkzaak Rivierenland</text:p>
      <text:h text:style-name="ifm_p_font.italic_mt.3.7mm_page.keep-with-next_ifm" text:outline-level="4">Gemeente toegevoegd per 1 augustus 2016</text:h>
      <text:p text:style-name="ifm_p_ifm">–  Gemeente Borger-Odoorn</text:p>
      <text:h text:style-name="ifm_p_font.italic_mt.3.7mm_page.keep-with-next_ifm" text:outline-level="4">Gemeente met terugwerkende kracht toegevoegd per 1 september 2016</text:h>
      <text:p text:style-name="ifm_p_ifm">–  Gemeente Gulpen-Wittem</text:p>
      <text:p text:style-name="ifm_p_ifm">–  Gemeente Meerssen</text:p>
      <text:p text:style-name="ifm_p_ifm">–  Gemeente Vaals</text:p>
      <text:p text:style-name="ifm_p_ifm">–  Gemeente Eijsden-Margraten</text:p>
      <text:h text:style-name="ifm_p_font.italic_mt.3.7mm_page.keep-with-next_ifm" text:outline-level="4">Gemeente en samenwerkingsverband toegevoegd per 1 december 2016</text:h>
      <text:p text:style-name="ifm_p_ifm">–  Gemeente Aalten</text:p>
      <text:p text:style-name="ifm_p_ifm">–  Samenwerkingsverband Avres</text:p>
      <text:h text:style-name="ifm_p_font.italic_mt.3.7mm_page.keep-with-next_ifm" text:outline-level="4">Gemeente toegevoegd per 1 februari 2017</text:h>
      <text:p text:style-name="ifm_p_ifm">–  Gemeente Meierijstad</text:p>
      <text:h text:style-name="ifm_p_font.italic_mt.3.7mm_page.keep-with-next_ifm" text:outline-level="4">Gemeentelijke samenwerkingsverband toegevoegd per 1 maart 2017</text:h>
      <text:p text:style-name="ifm_p_ifm">–  Samenwerkingsverband Ferm Werk</text:p>
      <text:h text:style-name="ifm_p_font.italic_mt.3.7mm_page.keep-with-next_ifm" text:outline-level="4">Gemeentelijke samenwerkingsverband toegevoegd per 1 april 2017</text:h>
      <text:p text:style-name="ifm_p_ifm">–  Samenwerkingsverband Werkplein Drentsche Aa</text:p>
      <text:h text:style-name="ifm_p_font.italic_mt.3.7mm_page.keep-with-next_ifm" text:outline-level="4">Gemeente toegevoegd per 1 januari 2018</text:h>
      <text:p text:style-name="ifm_p_ifm">–  Gemeente Midden-Groningen</text:p>
      <text:h text:style-name="ifm_p_font.italic_mt.3.7mm_page.keep-with-next_ifm" text:outline-level="4">Gemeente toegevoegd per 1 maart 2018</text:h>
      <text:p text:style-name="ifm_p_ifm">–  Gemeente Westerwolde</text:p>
      <text:h text:style-name="ifm_p_font.italic_mt.3.7mm_page.keep-with-next_ifm" text:outline-level="4">Gemeente toegevoegd per 1 april 2018</text:h>
      <text:p text:style-name="ifm_p_ifm">–  Gemeente Katwijk</text:p>
      <text:h text:style-name="ifm_p_font.italic_mt.3.7mm_page.keep-with-next_ifm" text:outline-level="4">Gemeente toegevoegd per 1 mei 2018</text:h>
      <text:p text:style-name="ifm_p_ifm">–  Gemeente Raalte</text:p>
      <text:p text:style-name="ifm_p_ifm">–  Gemeente Waadhoeke</text:p>
      <text:h text:style-name="ifm_p_font.italic_mt.3.7mm_page.keep-with-next_ifm" text:outline-level="4">Gemeente toegevoegd per 1 juni 2018</text:h>
      <text:p text:style-name="ifm_p_ifm">–  Gemeente Haarlem</text:p>
      <text:h text:style-name="ifm_p_font.italic_mt.3.7mm_page.keep-with-next_ifm" text:outline-level="4">Gemeente toegevoegd per 1 november 2018</text:h>
      <text:p text:style-name="ifm_p_ifm">–  Gemeente Tiel</text:p>
      <text:h text:style-name="ifm_p_font.italic_mt.3.7mm_page.keep-with-next_ifm" text:outline-level="4">Gemeente toegevoegd per 1 januari 2019</text:h>
      <text:p text:style-name="ifm_p_ifm">–  Gemeente Het Hogeland</text:p>
      <text:p text:style-name="ifm_p_ifm">–  Gemeente Hoeksche Waard</text:p>
      <text:p text:style-name="ifm_p_ifm">–  Gemeente Westerkwartier</text:p>
      <text:h text:style-name="ifm_p_font.italic_mt.3.7mm_page.keep-with-next_ifm" text:outline-level="4">Gemeente toegevoegd per 1 februari 2019</text:h>
      <text:p text:style-name="ifm_p_ifm">–  Gemeente Altena</text:p>
      <text:p text:style-name="ifm_p_ifm">–  Gemeente Haarlemmermeer</text:p>
      <text:p text:style-name="ifm_p_ifm">–  Gemeente Noardeast Fryslân</text:p>
      <text:p text:style-name="ifm_p_ifm">–  Gemeente Vijfheerenlanden</text:p>
      <text:h text:style-name="ifm_p_font.italic_mt.3.7mm_page.keep-with-next_ifm" text:outline-level="4">Gemeente toegevoegd per 1 april 2019</text:h>
      <text:p text:style-name="ifm_p_ifm">–  Gemeente Molenlanden</text:p>
      <text:p text:style-name="ifm_p_ifm">–  Gemeente West Betuwe</text:p>
      <text:h text:style-name="ifm_p_font.italic_mt.3.7mm_page.keep-with-next_ifm" text:outline-level="4">Gemeente toegevoegd per 1 mei 2019</text:h>
      <text:p text:style-name="ifm_p_ifm">–  Gemeente Het Hogeland</text:p>
      <text:p text:style-name="ifm_p_ifm">–  Gemeente Noordenveld</text:p>
      <text:h text:style-name="ifm_p_font.italic_mt.3.7mm_page.keep-with-next_ifm" text:outline-level="4">Gemeenten toegevoegd per 1 juli 2020</text:h>
      <text:p text:style-name="ifm_p_ifm">–  Gemeente Steenwijkerland</text:p>
      <text:p text:style-name="ifm_p_ifm">–  Gemeente Westerveld</text:p>
      <text:h text:style-name="ifm_p_font.italic_mt.3.7mm_page.keep-with-next_ifm" text:outline-level="4">Gemeente toegevoegd per 1 augustus 2020</text:h>
      <text:p text:style-name="ifm_p_ifm">–  Gemeente Sint-Michielsgestel</text:p>
      <text:h text:style-name="ifm_p_font.italic_mt.3.7mm_page.keep-with-next_ifm" text:outline-level="4">Gemeenten toegevoegd per 1 september 2020</text:h>
      <text:p text:style-name="ifm_p_ifm">–  Gemeente Ermelo</text:p>
      <text:p text:style-name="ifm_p_ifm">–  Gemeente Harderwijk</text:p>
      <text:p text:style-name="ifm_p_ifm">–  Gemeente Nederweert</text:p>
      <text:p text:style-name="ifm_p_ifm">–  Gemeente Zeewolde</text:p>
      <text:h text:style-name="ifm_p_font.italic_mt.3.7mm_page.keep-with-next_ifm" text:outline-level="4">Gemeente toegevoegd per 1 januari 2021</text:h>
      <text:p text:style-name="ifm_p_ifm">–  Gemeente Eemsdelta</text:p>
      <text:h text:style-name="ifm_p_font.italic_mt.3.7mm_page.keep-with-next_ifm" text:outline-level="4">Gemeente toegevoegd per 1 juni 2021</text:h>
      <text:p text:style-name="ifm_p_ifm">–  Gemeente Echt-Susteren</text:p>
      <text:h text:style-name="ifm_p_font.italic_mt.3.7mm_page.keep-with-next_ifm" text:outline-level="4">Gemeente toegevoegd per 1 juli 2021</text:h>
      <text:p text:style-name="ifm_p_ifm">–  Gemeente Oude IJsselstreek</text:p>
      <text:h text:style-name="ifm_p_font.italic_mt.3.7mm_page.keep-with-next_ifm" text:outline-level="4">Gemeente en gemeentelijke samenwerkingsverband toegevoegd per 1 september 2021</text:h>
      <text:p text:style-name="ifm_p_ifm">–  Gemeente Meerssen</text:p>
      <text:p text:style-name="ifm_p_ifm">–  Gemeente Oude IJsselstreek</text:p>
      <text:p text:style-name="ifm_p_ifm">–  Gemeenschappelijke regeling Fijnder</text:p>
      <text:h text:style-name="ifm_p_font.italic_mt.3.7mm_page.keep-with-next_ifm" text:outline-level="4">Gemeenten toegevoegd per 1 oktober 2021</text:h>
      <text:p text:style-name="ifm_p_ifm">–  Gemeente Heerenveen</text:p>
      <text:h text:style-name="ifm_p_font.italic_mt.3.7mm_page.keep-with-next_ifm" text:outline-level="4">Gemeente toegevoegd per 1 november 2021</text:h>
      <text:p text:style-name="ifm_p_ifm">–  Gemeente Venray</text:p>
      <text:h text:style-name="ifm_p_font.italic_mt.3.7mm_page.keep-with-next_ifm" text:outline-level="4">Gemeente toegevoegd per 1 januari 2022</text:h>
      <text:p text:style-name="ifm_p_ifm">–  Gemeente Land van Cuijk</text:p>
      <text:p text:style-name="ifm_p_ifm">–  Gemeente Maashorst</text:p>
      <text:h text:style-name="ifm_p_font.italic_mt.3.7mm_page.keep-with-next_ifm" text:outline-level="4">Gemeentelijke samenwerkingsverband en gemeenten toegevoegd per 1 januari 2023</text:h>
      <text:p text:style-name="ifm_p_ifm">–  Zaffier</text:p>
      <text:p text:style-name="ifm_p_ifm">–  Gemeente Oirschot</text:p>
      <text:p text:style-name="ifm_p_ifm">–  Gemeente Voorne aan Zee</text:p>
      <text:h text:style-name="ifm_p_font.italic_mt.3.7mm_page.keep-with-next_ifm" text:outline-level="4">Gemeentelijke samenwerkingsverband toegevoegd per 1 januari 2024</text:h>
      <text:p text:style-name="ifm_p_ifm">–  Participatiebedrijf Kempenplus</text:p>
      <text:h text:style-name="ifm_p_font.italic_mt.3.7mm_page.keep-with-next_ifm" text:outline-level="4">Gemeentelijke samenwerkingsverband toegevoegd per 1 september 2024</text:h>
      <text:p text:style-name="ifm_p_ifm">–  Stroomopwaarts MVS</text:p>
      <text:h text:style-name="ifm_p_font.italic_mt.3.7mm_page.keep-with-next_ifm" text:outline-level="4">Gemeentelijke samenwerkingsverband toegevoegd per 1 oktober 2024</text:h>
      <text:p text:style-name="ifm_p_ifm">–  Senzer</text:p>
      <text:h text:style-name="ifm_p_font.bold_mt.5.08mm_page.break-before_ifm" text:outline-level="4">BIJLAGE<text:s/>III<text:s/></text:h>
      <text:p text:style-name="ifm_p_mt.4.23mm_ifm">Bijlage bij artikel 2 van dit besluit.</text:p>
      <text:h text:style-name="ifm_p_font.italic_mt.3.7mm_page.keep-with-next_ifm" text:outline-level="4">Gemeenten en gemeentelijke samenwerkingsverbanden toegevoegd per 1 juli 2014:</text:h>
      <text:p text:style-name="ifm_p_ifm">–  Werk en Inkomen Lekstroom(WIL)</text:p>
      <text:p text:style-name="ifm_p_ifm">–  Gemeente Baarle-Nassau</text:p>
      <text:p text:style-name="ifm_p_ifm">–  Gemeente Hattem</text:p>
      <text:p text:style-name="ifm_p_ifm">–  Gemeente Koggenland</text:p>
      <text:p text:style-name="ifm_p_ifm">–  Gemeente Krimpen aan den IJssel</text:p>
      <text:p text:style-name="ifm_p_ifm">–  Gemeente Medemblik</text:p>
      <text:p text:style-name="ifm_p_ifm">–  Gemeente Oegstgeest</text:p>
      <text:p text:style-name="ifm_p_ifm">–  Gemeente Oldambt</text:p>
      <text:p text:style-name="ifm_p_ifm">–  Gemeente Ouder-Amstel</text:p>
      <text:p text:style-name="ifm_p_ifm">–  Gemeente Pijnacker-Nootdorp</text:p>
      <text:p text:style-name="ifm_p_ifm">–  Gemeente Rheden</text:p>
      <text:p text:style-name="ifm_p_ifm">–  Gemeente Rijswijk</text:p>
      <text:p text:style-name="ifm_p_ifm">–  Gemeente Roermond</text:p>
      <text:p text:style-name="ifm_p_ifm">–  Gemeente Scherpenzeel</text:p>
      <text:p text:style-name="ifm_p_ifm">–  Gemeente Terneuzen</text:p>
      <text:p text:style-name="ifm_p_ifm">–  Gemeente Twenterand</text:p>
      <text:p text:style-name="ifm_p_ifm">–  Gemeente Vught</text:p>
      <text:p text:style-name="ifm_p_ifm">–  Gemeente Zundert</text:p>
      <text:p text:style-name="ifm_p_ifm">–  Gemeente Zwartewaterland</text:p>
      <text:h text:style-name="ifm_p_font.italic_mt.3.7mm_page.keep-with-next_ifm" text:outline-level="4">Gemeenten en gemeentelijke samenwerkingsverbanden toegevoegd per1 augustus 2014:</text:h>
      <text:p text:style-name="ifm_p_ifm">–  ISD Kompas</text:p>
      <text:p text:style-name="ifm_p_ifm">–  ISD Bol</text:p>
      <text:p text:style-name="ifm_p_ifm">–  Gemeente Achtkarspelen</text:p>
      <text:p text:style-name="ifm_p_ifm">–  Gemeente Amstelveen</text:p>
      <text:p text:style-name="ifm_p_ifm">–  Gemeente Barneveld</text:p>
      <text:p text:style-name="ifm_p_ifm">–  Gemeente Beesel</text:p>
      <text:p text:style-name="ifm_p_ifm">–  Gemeente Borne</text:p>
      <text:p text:style-name="ifm_p_ifm">–  Gemeente Capelle aan den IJssel</text:p>
      <text:p text:style-name="ifm_p_ifm">–  Gemeente De Ronde Venen</text:p>
      <text:p text:style-name="ifm_p_ifm">–  Gemeente Dinkelland</text:p>
      <text:p text:style-name="ifm_p_ifm">–  Gemeente Doesburg</text:p>
      <text:p text:style-name="ifm_p_ifm">–  Gemeente Druten</text:p>
      <text:p text:style-name="ifm_p_ifm">–  Gemeente Ede</text:p>
      <text:p text:style-name="ifm_p_ifm">–  Gemeente Geertruidenberg</text:p>
      <text:p text:style-name="ifm_p_ifm">–  Gemeente Gouda</text:p>
      <text:p text:style-name="ifm_p_ifm">–  Gemeente Heumen</text:p>
      <text:p text:style-name="ifm_p_ifm">–  Gemeente Hoogeveen</text:p>
      <text:p text:style-name="ifm_p_ifm">–  Gemeente Kampen</text:p>
      <text:p text:style-name="ifm_p_ifm">–  Gemeente Lansingerland</text:p>
      <text:p text:style-name="ifm_p_ifm">–  Gemeente Leiden</text:p>
      <text:p text:style-name="ifm_p_ifm">–  Gemeente Losser</text:p>
      <text:p text:style-name="ifm_p_ifm">–  Gemeente Meppel</text:p>
      <text:p text:style-name="ifm_p_ifm">–  Gemeente Midden-Delfland</text:p>
      <text:p text:style-name="ifm_p_ifm">–  Gemeente Nuenen</text:p>
      <text:p text:style-name="ifm_p_ifm">–  Gemeente Oldebroek</text:p>
      <text:p text:style-name="ifm_p_ifm">–  Gemeente Oldenzaal</text:p>
      <text:p text:style-name="ifm_p_ifm">–  Gemeente Roerdalen</text:p>
      <text:p text:style-name="ifm_p_ifm">–  Gemeente Roosendaal</text:p>
      <text:p text:style-name="ifm_p_ifm">–  Gemeente Schouwen-Duiveland</text:p>
      <text:p text:style-name="ifm_p_ifm">–  Gemeente Son en Breughel</text:p>
      <text:p text:style-name="ifm_p_ifm">–  Gemeente Urk</text:p>
      <text:p text:style-name="ifm_p_ifm">–  Gemeente Veendam</text:p>
      <text:p text:style-name="ifm_p_ifm">–  Gemeente Waddinxveen</text:p>
      <text:p text:style-name="ifm_p_ifm">–  Gemeente Weert</text:p>
      <text:p text:style-name="ifm_p_ifm">–  Gemeente Wierden</text:p>
      <text:p text:style-name="ifm_p_ifm">–  Gemeente Woudenberg</text:p>
      <text:p text:style-name="ifm_p_ifm">–  Gemeente Zandvoort</text:p>
      <text:p text:style-name="ifm_p_ifm">–  Gemeente Zoetermeer</text:p>
      <text:h text:style-name="ifm_p_font.italic_mt.3.7mm_page.keep-with-next_ifm" text:outline-level="4">Gemeenten en gemeentelijke samenwerkingsverbanden toegevoegd per 1 september 2014:</text:h>
      <text:p text:style-name="ifm_p_ifm">–  Uitvoeringsorganisatie Baanbrekers</text:p>
      <text:p text:style-name="ifm_p_ifm">–  Gemeente Almelo</text:p>
      <text:p text:style-name="ifm_p_ifm">–  Gemeente Beek</text:p>
      <text:p text:style-name="ifm_p_ifm">–  Gemeente Best</text:p>
      <text:p text:style-name="ifm_p_ifm">–  Gemeente Beverwijk</text:p>
      <text:p text:style-name="ifm_p_ifm">–  Gemeente Boxtel</text:p>
      <text:p text:style-name="ifm_p_ifm">–  Gemeente Dalfsen</text:p>
      <text:p text:style-name="ifm_p_ifm">–  Gemeente Delft</text:p>
      <text:p text:style-name="ifm_p_ifm">–  Gemeente Den Helder</text:p>
      <text:p text:style-name="ifm_p_ifm">–  Gemeente Drimmelen</text:p>
      <text:p text:style-name="ifm_p_ifm">–  Gemeente Edam-Volendam</text:p>
      <text:p text:style-name="ifm_p_ifm">–  Gemeente Elburg</text:p>
      <text:p text:style-name="ifm_p_ifm">–  Gemeente Enkhuizen</text:p>
      <text:p text:style-name="ifm_p_ifm">–  Gemeente Enschede</text:p>
      <text:p text:style-name="ifm_p_ifm">–  Gemeente Etten-Leur</text:p>
      <text:p text:style-name="ifm_p_ifm">–  Gemeente Goeree-Overflakkee</text:p>
      <text:p text:style-name="ifm_p_ifm">–  Gemeente Haaksbergen</text:p>
      <text:p text:style-name="ifm_p_ifm">–  Gemeente Heemskerk</text:p>
      <text:p text:style-name="ifm_p_ifm">–  Gemeente Heerde</text:p>
      <text:p text:style-name="ifm_p_ifm">–  Gemeente Hellendoorn</text:p>
      <text:p text:style-name="ifm_p_ifm">–  Gemeente Hengelo</text:p>
      <text:p text:style-name="ifm_p_ifm">–  Gemeente Horst aan de Maas</text:p>
      <text:p text:style-name="ifm_p_ifm">–  Gemeente Hulst</text:p>
      <text:p text:style-name="ifm_p_ifm">–  Gemeente Leudal</text:p>
      <text:p text:style-name="ifm_p_ifm">–  Gemeente Maastricht</text:p>
      <text:p text:style-name="ifm_p_ifm">–  Gemeente Moerdijk</text:p>
      <text:p text:style-name="ifm_p_ifm">–  Gemeente Montferland</text:p>
      <text:p text:style-name="ifm_p_ifm">–  Gemeente Mook en Middelaar</text:p>
      <text:p text:style-name="ifm_p_ifm">–  Gemeente Nunspeet</text:p>
      <text:p text:style-name="ifm_p_ifm">–  Gemeente Ooststellingwerf</text:p>
      <text:p text:style-name="ifm_p_ifm">–  Gemeente Oostzaan</text:p>
      <text:p text:style-name="ifm_p_ifm">–  Gemeente Opmeer</text:p>
      <text:p text:style-name="ifm_p_ifm">–  Gemeente Opsterland</text:p>
      <text:p text:style-name="ifm_p_ifm">–  Gemeente Peel en Maas</text:p>
      <text:p text:style-name="ifm_p_ifm">–  Gemeente Purmerend</text:p>
      <text:p text:style-name="ifm_p_ifm">–  Gemeente Putten</text:p>
      <text:p text:style-name="ifm_p_ifm">–  Gemeente Renkum</text:p>
      <text:p text:style-name="ifm_p_ifm">–  Gemeente Rijssen -Holten</text:p>
      <text:p text:style-name="ifm_p_ifm">–  Gemeente Rucphen</text:p>
      <text:p text:style-name="ifm_p_ifm">–  Gemeente ’s-Hertogenbosch</text:p>
      <text:p text:style-name="ifm_p_ifm">–  Gemeente Sluis</text:p>
      <text:p text:style-name="ifm_p_ifm">–  Gemeente Smallingerland</text:p>
      <text:p text:style-name="ifm_p_ifm">–  Gemeente Nissewaard</text:p>
      <text:p text:style-name="ifm_p_ifm">–  Gemeente Stadskanaal</text:p>
      <text:p text:style-name="ifm_p_ifm">–  Gemeente Stichtse Vecht</text:p>
      <text:p text:style-name="ifm_p_ifm">–  Gemeente Tytsjerksteradiel</text:p>
      <text:p text:style-name="ifm_p_ifm">–  Gemeente Valkenburg aan de Geul</text:p>
      <text:p text:style-name="ifm_p_ifm">–  Gemeente Velsen</text:p>
      <text:p text:style-name="ifm_p_ifm">–  Gemeente Wageningen</text:p>
      <text:p text:style-name="ifm_p_ifm">–  Gemeente Waterland</text:p>
      <text:p text:style-name="ifm_p_ifm">–  Gemeente Wijchen</text:p>
      <text:p text:style-name="ifm_p_ifm">–  Gemeente Wormerland</text:p>
      <text:p text:style-name="ifm_p_ifm">–  Gemeente Zuidplas</text:p>
      <text:p text:style-name="ifm_p_ifm">–  Gemeente Zwolle</text:p>
      <text:p text:style-name="ifm_p_ifm">–  Gemeente Buren</text:p>
      <text:h text:style-name="ifm_p_font.italic_mt.3.7mm_page.keep-with-next_ifm" text:outline-level="4">Gemeenten toegevoegd per 1 oktober 2014</text:h>
      <text:p text:style-name="ifm_p_ifm">–  Gemeente Almere</text:p>
      <text:p text:style-name="ifm_p_ifm">–  Gemeente Amersfoort</text:p>
      <text:p text:style-name="ifm_p_ifm">–  Gemeente Baarn</text:p>
      <text:p text:style-name="ifm_p_ifm">–  Gemeente Bronckhorst</text:p>
      <text:p text:style-name="ifm_p_ifm">–  Gemeente Bunschoten</text:p>
      <text:p text:style-name="ifm_p_ifm">–  Gemeente Diemen</text:p>
      <text:p text:style-name="ifm_p_ifm">–  Gemeente Dongen</text:p>
      <text:p text:style-name="ifm_p_ifm">–  Gemeente Drechterland</text:p>
      <text:p text:style-name="ifm_p_ifm">–  Gemeente Hardenberg</text:p>
      <text:p text:style-name="ifm_p_ifm">–  Gemeente Hof van Twente</text:p>
      <text:p text:style-name="ifm_p_ifm">–  Gemeente Hoogezand-Sappemeer</text:p>
      <text:p text:style-name="ifm_p_ifm">–  Gemeente Kerkrade</text:p>
      <text:p text:style-name="ifm_p_ifm">–  Gemeente Leidschendam-Voorburg</text:p>
      <text:p text:style-name="ifm_p_ifm">–  Gemeente Nijkerk</text:p>
      <text:p text:style-name="ifm_p_ifm">–  Gemeente Noordoostpolder</text:p>
      <text:p text:style-name="ifm_p_ifm">–  Gemeente Oss</text:p>
      <text:p text:style-name="ifm_p_ifm">–  Gemeente Pekela</text:p>
      <text:p text:style-name="ifm_p_ifm">–  Gemeente Sittard-Geleen</text:p>
      <text:p text:style-name="ifm_p_ifm">–  Gemeente Soest</text:p>
      <text:p text:style-name="ifm_p_ifm">–  Gemeente Utrecht</text:p>
      <text:p text:style-name="ifm_p_ifm">–  Gemeente Veenendaal</text:p>
      <text:p text:style-name="ifm_p_ifm">–  Gemeente Venlo</text:p>
      <text:p text:style-name="ifm_p_ifm">–  Gemeente Werkendam</text:p>
      <text:p text:style-name="ifm_p_ifm">–  Gemeente Wijdemeren</text:p>
      <text:h text:style-name="ifm_p_font.italic_mt.3.7mm_page.keep-with-next_ifm" text:outline-level="4">Gemeenten en gemeentelijke samenwerkingsverbanden toegevoegd per 1 november 2014</text:h>
      <text:p text:style-name="ifm_p_ifm">–  GR Orionis Walcheren</text:p>
      <text:p text:style-name="ifm_p_ifm">–  Gemeente Alphen aan den Rijn</text:p>
      <text:p text:style-name="ifm_p_ifm">–  Gemeente Apeldoorn</text:p>
      <text:p text:style-name="ifm_p_ifm">–  Gemeente Arnhem</text:p>
      <text:p text:style-name="ifm_p_ifm">–  Gemeente Bloemendaal</text:p>
      <text:p text:style-name="ifm_p_ifm">–  Gemeente Gilze en Rijen</text:p>
      <text:p text:style-name="ifm_p_ifm">–  Gemeente Heemstede</text:p>
      <text:p text:style-name="ifm_p_ifm">–  Gemeente Lingewaard</text:p>
      <text:p text:style-name="ifm_p_ifm">–  Gemeente ’s-Gravenhage</text:p>
      <text:p text:style-name="ifm_p_ifm">–  Gemeente Uithoorn</text:p>
      <text:h text:style-name="ifm_p_font.italic_mt.3.7mm_page.keep-with-next_ifm" text:outline-level="4">Gemeenten en gemeentelijke samenwerkingsverbanden toegevoegd per 1 december 2014</text:h>
      <text:p text:style-name="ifm_p_ifm">–  Dienst SZW-Noardwest-Fryslân</text:p>
      <text:p text:style-name="ifm_p_ifm">–  Gemeente Dronten</text:p>
      <text:p text:style-name="ifm_p_ifm">–  Gemeente Duiven</text:p>
      <text:p text:style-name="ifm_p_ifm">–  Gemeente Maasgouw</text:p>
      <text:p text:style-name="ifm_p_ifm">–  Gemeente Oisterwijk</text:p>
      <text:p text:style-name="ifm_p_ifm">–  Gemeente Oosterhout</text:p>
      <text:p text:style-name="ifm_p_ifm">–  Gemeente Rhenen</text:p>
      <text:p text:style-name="ifm_p_ifm">–  Gemeente Rijwaarden</text:p>
      <text:p text:style-name="ifm_p_ifm">–  Gemeente Texel</text:p>
      <text:p text:style-name="ifm_p_ifm">–  Gemeente Waalre</text:p>
      <text:p text:style-name="ifm_p_ifm">–  Gemeente Westervoort</text:p>
      <text:p text:style-name="ifm_p_ifm">–  Gemeente Westland</text:p>
      <text:p text:style-name="ifm_p_ifm">–  Gemeente Zaanstad</text:p>
      <text:p text:style-name="ifm_p_ifm">–  Gemeente Zevenaar</text:p>
      <text:p text:style-name="ifm_p_ifm">–  Gemeente Zoeterwoude</text:p>
      <text:h text:style-name="ifm_p_font.italic_mt.3.7mm_page.keep-with-next_ifm" text:outline-level="4">Gemeenten en gemeentelijke samenwerkingsverbanden toegevoegd per 1 januari 2015</text:h>
      <text:p text:style-name="ifm_p_ifm">–  Gemeente Amsterdam</text:p>
      <text:p text:style-name="ifm_p_ifm">–  GR Drechtsteden</text:p>
      <text:p text:style-name="ifm_p_ifm">–  Gemeente Deventer</text:p>
      <text:p text:style-name="ifm_p_ifm">–  Gemeente Goirle</text:p>
      <text:p text:style-name="ifm_p_ifm">–  Gemeente Heerlen</text:p>
      <text:p text:style-name="ifm_p_ifm">–  Gemeente Landsmeer</text:p>
      <text:p text:style-name="ifm_p_ifm">–  Gemeente Leiderdorp</text:p>
      <text:p text:style-name="ifm_p_ifm">–  Gemeente Lelystad</text:p>
      <text:p text:style-name="ifm_p_ifm">–  Gemeente Renswoude</text:p>
      <text:p text:style-name="ifm_p_ifm">–  Gemeente Rotterdam</text:p>
      <text:p text:style-name="ifm_p_ifm">–  Gemeente Stein</text:p>
      <text:p text:style-name="ifm_p_ifm">–  Gemeente Veldhoven</text:p>
      <text:p text:style-name="ifm_p_ifm">–  Gemeente Voorst</text:p>
      <text:h text:style-name="ifm_p_font.italic_mt.3.7mm_page.keep-with-next_ifm" text:outline-level="4">Gemeenten toegevoegd per 1 februari 2015</text:h>
      <text:p text:style-name="ifm_p_ifm">–  Gemeente Kaag en Braassem</text:p>
      <text:p text:style-name="ifm_p_ifm">–  Gemeente Steenbergen</text:p>
      <text:p text:style-name="ifm_p_ifm">–  Gemeente Tilburg</text:p>
      <text:h text:style-name="ifm_p_font.italic_mt.3.7mm_page.keep-with-next_ifm" text:outline-level="4">Gemeenten toegevoegd per 1 maart 2015</text:h>
      <text:p text:style-name="ifm_p_ifm">–  Gemeente Eindhoven</text:p>
      <text:p text:style-name="ifm_p_ifm">–  Gemeente Nieuwkoop</text:p>
      <text:p text:style-name="ifm_p_ifm">–  Gemeente Ommen</text:p>
      <text:h text:style-name="ifm_p_font.italic_mt.3.7mm_page.keep-with-next_ifm" text:outline-level="4">Gemeenten en gemeentelijk samenwerkingsverband toegevoegd per 1 mei 2015</text:h>
      <text:p text:style-name="ifm_p_ifm">–  Gemeente Hilversum</text:p>
      <text:p text:style-name="ifm_p_ifm">–  Gemeente Nijmegen</text:p>
      <text:p text:style-name="ifm_p_ifm">–  Gemeente Staphorst</text:p>
      <text:h text:style-name="ifm_p_font.italic_mt.3.7mm_page.keep-with-next_ifm" text:outline-level="4">Gemeenten toegevoegd per 1 juni 2015</text:h>
      <text:p text:style-name="ifm_p_ifm">–  Gemeente Alphen-Chaam</text:p>
      <text:p text:style-name="ifm_p_ifm">–  Gemeente Beuningen</text:p>
      <text:p text:style-name="ifm_p_ifm">–  Gemeente De Wolden</text:p>
      <text:p text:style-name="ifm_p_ifm">–  Gemeente Halderberge</text:p>
      <text:p text:style-name="ifm_p_ifm">–  Gemeente Leeuwarden</text:p>
      <text:p text:style-name="ifm_p_ifm">–  Gemeente Tholen</text:p>
      <text:p text:style-name="ifm_p_ifm">–  Gemeente Tubbergen</text:p>
      <text:h text:style-name="ifm_p_font.italic_mt.3.7mm_page.keep-with-next_ifm" text:outline-level="4">Gemeenten toegevoegd per 1 juli 2015</text:h>
      <text:p text:style-name="ifm_p_ifm">–  Gemeente Groningen</text:p>
      <text:p text:style-name="ifm_p_ifm">–  Gemeente Hollands Kroon</text:p>
      <text:p text:style-name="ifm_p_ifm">–  Gemeente Leusden</text:p>
      <text:p text:style-name="ifm_p_ifm">–  Gemeente Lochem</text:p>
      <text:p text:style-name="ifm_p_ifm">–  Gemeente Midden-Drenthe</text:p>
      <text:p text:style-name="ifm_p_ifm">–  Gemeente Schagen</text:p>
      <text:p text:style-name="ifm_p_ifm">–  Gemeente Súdwest-Fryslân</text:p>
      <text:p text:style-name="ifm_p_ifm">–  Gemeente Zutphen</text:p>
      <text:p text:style-name="ifm_p_ifm">–  Gemeente De Fryske Marren</text:p>
      <text:h text:style-name="ifm_p_font.italic_mt.3.7mm_page.keep-with-next_ifm" text:outline-level="4">Gemeenten toegevoegd per 1 september 2015</text:h>
      <text:p text:style-name="ifm_p_ifm">–  Gemeente Rozendaal</text:p>
      <text:p text:style-name="ifm_p_ifm">–  Gemeente Stede Broec</text:p>
      <text:h text:style-name="ifm_p_font.italic_mt.3.7mm_page.keep-with-next_ifm" text:outline-level="4">Gemeenten en gemeentelijke samenwerkingsverband toegevoegd per 1 oktober 2015</text:h>
      <text:p text:style-name="ifm_p_ifm">–  Gemeente Blaricum</text:p>
      <text:p text:style-name="ifm_p_ifm">–  Gemeente Cranendonck</text:p>
      <text:p text:style-name="ifm_p_ifm">–  Gemeente Eemnes</text:p>
      <text:p text:style-name="ifm_p_ifm">–  Gemeente Heeze-Leende</text:p>
      <text:p text:style-name="ifm_p_ifm">–  Gemeente Huizen</text:p>
      <text:p text:style-name="ifm_p_ifm">–  Gemeente Laren</text:p>
      <text:p text:style-name="ifm_p_ifm">–  Gemeente Overbetuwe</text:p>
      <text:p text:style-name="ifm_p_ifm">–  Gemeente Valkenswaard</text:p>
      <text:h text:style-name="ifm_p_font.italic_mt.3.7mm_page.keep-with-next_ifm" text:outline-level="4">Gemeenten toegevoegd per 1 november 2015</text:h>
      <text:p text:style-name="ifm_p_ifm">–  Gemeente Coevorden</text:p>
      <text:p text:style-name="ifm_p_ifm">–  Gemeente Hilvarenbeek</text:p>
      <text:h text:style-name="ifm_p_font.italic_mt.3.7mm_page.keep-with-next_ifm" text:outline-level="4">Gemeenten toegevoegd per 1 december 2015</text:h>
      <text:p text:style-name="ifm_p_ifm">–  Gemeente Heusden</text:p>
      <text:h text:style-name="ifm_p_font.italic_mt.3.7mm_page.keep-with-next_ifm" text:outline-level="4">Gemeenten toegevoegd per 1 januari 2016</text:h>
      <text:p text:style-name="ifm_p_ifm">–  Gemeente Albrandswaard</text:p>
      <text:p text:style-name="ifm_p_ifm">–  Gemeente Barendrecht</text:p>
      <text:p text:style-name="ifm_p_ifm">–  Gemeente Berg en Dal</text:p>
      <text:p text:style-name="ifm_p_ifm">–  Gemeente Brummen</text:p>
      <text:p text:style-name="ifm_p_ifm">–  Gemeente Dantumadiel</text:p>
      <text:p text:style-name="ifm_p_ifm">–  Gemeente Epe</text:p>
      <text:p text:style-name="ifm_p_ifm">–  Gemeente Ferwederadiel</text:p>
      <text:p text:style-name="ifm_p_ifm">–  Gemeente Gooise Meren</text:p>
      <text:p text:style-name="ifm_p_ifm">–  Gemeente Kolummerland en Nieuwkruisland</text:p>
      <text:p text:style-name="ifm_p_ifm">–  Gemeente Ridderkerk</text:p>
      <text:p text:style-name="ifm_p_ifm">–  Gemeente Schiermonnikoog</text:p>
      <text:h text:style-name="ifm_p_font.italic_mt.3.7mm_page.keep-with-next_ifm" text:outline-level="4">Gemeenten toegevoegd per 1 februari 2016</text:h>
      <text:p text:style-name="ifm_p_ifm">–  Gemeente Ameland</text:p>
      <text:p text:style-name="ifm_p_ifm">–  Gemeente Emmen</text:p>
      <text:p text:style-name="ifm_p_ifm">–  Gemeente Weststellingwerf</text:p>
      <text:h text:style-name="ifm_p_font.italic_mt.3.7mm_page.keep-with-next_ifm" text:outline-level="4">Gemeenten toegevoegd per 1 maart 2016</text:h>
      <text:p text:style-name="ifm_p_ifm">–  Gemeente Bergen op Zoom</text:p>
      <text:p text:style-name="ifm_p_ifm">–  Gemeente Woensdrecht</text:p>
      <text:h text:style-name="ifm_p_font.italic_mt.3.7mm_page.keep-with-next_ifm" text:outline-level="4">Gemeenten en samenwerkingsverband toegevoegd per 1 april 2016</text:h>
      <text:p text:style-name="ifm_p_ifm">–  Samenwerkingsverband WIHW</text:p>
      <text:p text:style-name="ifm_p_ifm">–  Gemeente Voorschoten</text:p>
      <text:p text:style-name="ifm_p_ifm">–  Gemeente Wassenaar</text:p>
      <text:h text:style-name="ifm_p_font.italic_mt.3.7mm_page.keep-with-next_ifm" text:outline-level="4">Gemeente en samenwerkingsverband toegevoegd per 1 mei 2016</text:h>
      <text:p text:style-name="ifm_p_ifm">–  Samenwerking De Bevelanden</text:p>
      <text:p text:style-name="ifm_p_ifm">–  Gemeente Breda</text:p>
      <text:h text:style-name="ifm_p_font.italic_mt.3.7mm_page.keep-with-next_ifm" text:outline-level="4">Gemeente en samenwerkingsverbanden toegevoegd per 1 juni 2016</text:h>
      <text:p text:style-name="ifm_p_ifm">–  Gemeente Krimpenerwaard</text:p>
      <text:p text:style-name="ifm_p_ifm">–  Uitvoeringsorganisatie Laborijn</text:p>
      <text:p text:style-name="ifm_p_ifm">–  Werkzaak Rivierenland</text:p>
      <text:h text:style-name="ifm_p_font.italic_mt.3.7mm_page.keep-with-next_ifm" text:outline-level="4">Gemeente toegevoegd per 1 augustus 2016</text:h>
      <text:p text:style-name="ifm_p_ifm">–  Gemeente Borger-Odoorn</text:p>
      <text:h text:style-name="ifm_p_font.italic_mt.3.7mm_page.keep-with-next_ifm" text:outline-level="4">Gemeente met terugwerkende kracht toegevoegd per 1 september 2016</text:h>
      <text:p text:style-name="ifm_p_ifm">–  Gemeente Meerssen</text:p>
      <text:p text:style-name="ifm_p_ifm">–  Eijsden-Margraten</text:p>
      <text:h text:style-name="ifm_p_font.italic_mt.3.7mm_page.keep-with-next_ifm" text:outline-level="4">Gemeente en samenwerkingsverband toegevoegd per 1december 2016</text:h>
      <text:p text:style-name="ifm_p_ifm">–  Gemeente Aalten</text:p>
      <text:p text:style-name="ifm_p_ifm">–  Samenwerkingsverband Avres</text:p>
      <text:h text:style-name="ifm_p_font.italic_mt.3.7mm_page.keep-with-next_ifm" text:outline-level="4">Gemeente toegevoegd per 1 februari 2017</text:h>
      <text:p text:style-name="ifm_p_ifm">–  Gemeente Meierijstad</text:p>
      <text:h text:style-name="ifm_p_font.italic_mt.3.7mm_page.keep-with-next_ifm" text:outline-level="4">Gemeentelijke samenwerkingsverband toegevoegd per 1 maart 2017</text:h>
      <text:p text:style-name="ifm_p_ifm">–  Samenwerkingsverband Ferm Werk</text:p>
      <text:h text:style-name="ifm_p_font.italic_mt.3.7mm_page.keep-with-next_ifm" text:outline-level="4">Gemeentelijke samenwerkingsverband toegevoegd per 1 april 2017</text:h>
      <text:p text:style-name="ifm_p_ifm">–  Samenwerkingsverband Werkplein Drentsche Aa</text:p>
      <text:h text:style-name="ifm_p_font.italic_mt.3.7mm_page.keep-with-next_ifm" text:outline-level="4">Gemeente toegevoegd per 1 januari 2018</text:h>
      <text:p text:style-name="ifm_p_ifm">–  Gemeente Midden-Groningen</text:p>
      <text:h text:style-name="ifm_p_font.italic_mt.3.7mm_page.keep-with-next_ifm" text:outline-level="4">Gemeente toegevoegd per 1 maart 2018</text:h>
      <text:p text:style-name="ifm_p_ifm">–  Gemeente Westerwolde</text:p>
      <text:h text:style-name="ifm_p_font.italic_mt.3.7mm_page.keep-with-next_ifm" text:outline-level="4">Gemeente toegevoegd per 1 april 2018</text:h>
      <text:p text:style-name="ifm_p_ifm">–  Gemeente Katwijk</text:p>
      <text:h text:style-name="ifm_p_font.italic_mt.3.7mm_page.keep-with-next_ifm" text:outline-level="4">Gemeente toegevoegd per 1 mei 2018</text:h>
      <text:p text:style-name="ifm_p_ifm">–  Gemeente Waadhoeke</text:p>
      <text:h text:style-name="ifm_p_font.italic_mt.3.7mm_page.keep-with-next_ifm" text:outline-level="4">Gemeente toegevoegd per 1 juni 2018</text:h>
      <text:p text:style-name="ifm_p_ifm">–  Gemeente Haarlem</text:p>
      <text:h text:style-name="ifm_p_font.italic_mt.3.7mm_page.keep-with-next_ifm" text:outline-level="4">Gemeente toegevoegd per 1 november 2018</text:h>
      <text:p text:style-name="ifm_p_ifm">–  Gemeente Tiel</text:p>
      <text:h text:style-name="ifm_p_font.italic_mt.3.7mm_page.keep-with-next_ifm" text:outline-level="4">Gemeente toegevoegd per 1 januari 2019</text:h>
      <text:p text:style-name="ifm_p_ifm">–  Gemeente Het Hogeland</text:p>
      <text:p text:style-name="ifm_p_ifm">–  Gemeente Hoeksche Waard</text:p>
      <text:p text:style-name="ifm_p_ifm">–  Gemeente Westerkwartier</text:p>
      <text:h text:style-name="ifm_p_font.italic_mt.3.7mm_page.keep-with-next_ifm" text:outline-level="4">Gemeente toegevoegd per 1 februari 2019</text:h>
      <text:p text:style-name="ifm_p_ifm">–  Gemeente Altena</text:p>
      <text:p text:style-name="ifm_p_ifm">–  Gemeente Haarlemmermeer</text:p>
      <text:p text:style-name="ifm_p_ifm">–  Gemeente Noardeast Fryslân</text:p>
      <text:p text:style-name="ifm_p_ifm">–  Gemeente Vijfheerenlanden</text:p>
      <text:h text:style-name="ifm_p_font.italic_mt.3.7mm_page.keep-with-next_ifm" text:outline-level="4">Gemeente toegevoegd per 1 april 2019</text:h>
      <text:p text:style-name="ifm_p_ifm">–  Gemeente Molenlanden</text:p>
      <text:p text:style-name="ifm_p_ifm">–  Gemeente West Betuwe</text:p>
      <text:h text:style-name="ifm_p_font.italic_mt.3.7mm_page.keep-with-next_ifm" text:outline-level="4">Gemeente toegevoegd per 1 mei 2019</text:h>
      <text:p text:style-name="ifm_p_ifm">–  Gemeente Het Hogeland</text:p>
      <text:p text:style-name="ifm_p_ifm">–  Gemeente Noordenveld</text:p>
      <text:h text:style-name="ifm_p_font.italic_mt.3.7mm_page.keep-with-next_ifm" text:outline-level="4">Gemeenten toegevoegd per 1 juli 2020</text:h>
      <text:p text:style-name="ifm_p_ifm">–  Gemeente Steenwijkerland</text:p>
      <text:p text:style-name="ifm_p_ifm">–  Gemeente Westerveld</text:p>
      <text:h text:style-name="ifm_p_font.italic_mt.3.7mm_page.keep-with-next_ifm" text:outline-level="4">Gemeente toegevoegd per 1 augustus 2020</text:h>
      <text:p text:style-name="ifm_p_ifm">–  Gemeente Sint-Michielsgestel</text:p>
      <text:h text:style-name="ifm_p_font.italic_mt.3.7mm_page.keep-with-next_ifm" text:outline-level="4">Gemeenten toegevoegd per 1 september 2020</text:h>
      <text:p text:style-name="ifm_p_ifm">–  Gemeente Ermelo</text:p>
      <text:p text:style-name="ifm_p_ifm">–  Gemeente Harderwijk</text:p>
      <text:p text:style-name="ifm_p_ifm">–  Gemeente Nederweert</text:p>
      <text:p text:style-name="ifm_p_ifm">–  Gemeente Zeewolde</text:p>
      <text:h text:style-name="ifm_p_font.italic_mt.3.7mm_page.keep-with-next_ifm" text:outline-level="4">Gemeente toegevoegd per 1 januari 2021</text:h>
      <text:p text:style-name="ifm_p_ifm">–  Gemeente Eemsdelta</text:p>
      <text:h text:style-name="ifm_p_font.italic_mt.3.7mm_page.keep-with-next_ifm" text:outline-level="4">Gemeente toegevoegd per 1 juni 2021</text:h>
      <text:p text:style-name="ifm_p_ifm">–  Gemeente Echt-Susteren</text:p>
      <text:h text:style-name="ifm_p_font.italic_mt.3.7mm_page.keep-with-next_ifm" text:outline-level="4">Gemeente toegevoegd per 1 juli 2021</text:h>
      <text:p text:style-name="ifm_p_ifm">–  Gemeente Oude IJsselstreek</text:p>
      <text:h text:style-name="ifm_p_font.italic_mt.3.7mm_page.keep-with-next_ifm" text:outline-level="4">Gemeente en gemeentelijk samenwerkingsverband toegevoegd per 1 september 2021</text:h>
      <text:p text:style-name="ifm_p_ifm">–  Gemeente Oude IJsselstreek</text:p>
      <text:p text:style-name="ifm_p_ifm">–  Gemeenschappelijke regeling Fijnder</text:p>
      <text:h text:style-name="ifm_p_font.italic_mt.3.7mm_page.keep-with-next_ifm" text:outline-level="4">Gemeente toegevoegd per 1 oktober 2021</text:h>
      <text:p text:style-name="ifm_p_ifm">–  Gemeente Heerenveen</text:p>
      <text:h text:style-name="ifm_p_font.italic_mt.3.7mm_page.keep-with-next_ifm" text:outline-level="4">Gemeente toegevoegd per 1 november 2021</text:h>
      <text:p text:style-name="ifm_p_ifm">–  Gemeente Venray</text:p>
      <text:h text:style-name="ifm_p_font.italic_mt.3.7mm_page.keep-with-next_ifm" text:outline-level="4">Gemeente toegevoegd per 1 januari 2022</text:h>
      <text:p text:style-name="ifm_p_ifm">–  Gemeente Land van Cuijk</text:p>
      <text:p text:style-name="ifm_p_ifm">–  Gemeente Maashorst</text:p>
      <text:h text:style-name="ifm_p_font.italic_mt.3.7mm_page.keep-with-next_ifm" text:outline-level="4">Gemeentelijke samenwerkingsverband toegevoegd per 1 januari 2023</text:h>
      <text:p text:style-name="ifm_p_ifm">–  Zaffier</text:p>
      <text:p text:style-name="ifm_p_ifm">–  Gemeenste Oirschot</text:p>
      <text:p text:style-name="ifm_p_ifm">–  Gemeente Voorne aan Zee</text:p>
      <text:h text:style-name="ifm_p_font.italic_mt.3.7mm_page.keep-with-next_ifm" text:outline-level="4">Gemeentelijke samenwerkingsverband toegevoegd per 1 september 2024</text:h>
      <text:p text:style-name="ifm_p_ifm">–  Stroomopwaarts MVS</text:p>
      <text:h text:style-name="ifm_p_font.italic_mt.3.7mm_page.keep-with-next_ifm" text:outline-level="4">Gemeentelijke samenwerkingsverband toegevoegd per 1 oktober 2024</text:h>
      <text:p text:style-name="ifm_p_ifm">–  Senzer</text:p>
      <text:h text:style-name="ifm_p_font.italic_mt.3.7mm_page.keep-with-next_ifm" text:outline-level="4">Samenwerkingsverband toegevoegd per 1 februari 2025</text:h>
      <text:p text:style-name="ifm_p_ifm">–  Gemeenschappelijke regeling Sociaal</text:p>
      <text:h text:style-name="ifm_p_font.bold_mt.5.08mm_page.break-before_ifm" text:outline-level="4">BIJLAGE<text:s/>IV<text:s/></text:h>
      <text:p text:style-name="ifm_p_mt.4.23mm_ifm">Bijlage bij artikel 2 van dit besluit.</text:p>
      <text:h text:style-name="ifm_p_font.italic_mt.3.7mm_page.keep-with-next_ifm" text:outline-level="4">Gemeenten en gemeentelijke samenwerkingsverbanden toegevoegd per 1 juli 2014:</text:h>
      <text:p text:style-name="ifm_p_ifm">–  Werk en Inkomen Lekstroom(WIL)</text:p>
      <text:p text:style-name="ifm_p_ifm">–  Gemeente Baarle-Nassau</text:p>
      <text:p text:style-name="ifm_p_ifm">–  Gemeente Gennep</text:p>
      <text:p text:style-name="ifm_p_ifm">–  Gemeente Hattem</text:p>
      <text:p text:style-name="ifm_p_ifm">–  Gemeente Koggenland</text:p>
      <text:p text:style-name="ifm_p_ifm">–  Gemeente Krimpen aan den IJssel</text:p>
      <text:p text:style-name="ifm_p_ifm">–  Gemeente Medemblik</text:p>
      <text:p text:style-name="ifm_p_ifm">–  Gemeente Oegstgeest</text:p>
      <text:p text:style-name="ifm_p_ifm">–  Gemeente Oldambt</text:p>
      <text:p text:style-name="ifm_p_ifm">–  Gemeente Ouder-Amstel</text:p>
      <text:p text:style-name="ifm_p_ifm">–  Gemeente Pijnacker-Nootdorp</text:p>
      <text:p text:style-name="ifm_p_ifm">–  Gemeente Rheden</text:p>
      <text:p text:style-name="ifm_p_ifm">–  Gemeente Rijswijk</text:p>
      <text:p text:style-name="ifm_p_ifm">–  Gemeente Roermond</text:p>
      <text:p text:style-name="ifm_p_ifm">–  Gemeente Scherpenzeel</text:p>
      <text:p text:style-name="ifm_p_ifm">–  Gemeente Terneuzen</text:p>
      <text:p text:style-name="ifm_p_ifm">–  Gemeente Twenterand</text:p>
      <text:p text:style-name="ifm_p_ifm">–  Gemeente Vught</text:p>
      <text:p text:style-name="ifm_p_ifm">–  Gemeente Zundert</text:p>
      <text:p text:style-name="ifm_p_ifm">–  Gemeente Zwartewaterland</text:p>
      <text:h text:style-name="ifm_p_font.italic_mt.3.7mm_page.keep-with-next_ifm" text:outline-level="4">Gemeenten en gemeentelijke samenwerkingsverbanden toegevoegd per 1 augustus 2014:</text:h>
      <text:p text:style-name="ifm_p_ifm">–  ISD Kompas</text:p>
      <text:p text:style-name="ifm_p_ifm">–  ISD Bol</text:p>
      <text:p text:style-name="ifm_p_ifm">–  Gemeente Achtkarspelen</text:p>
      <text:p text:style-name="ifm_p_ifm">–  Gemeente Amstelveen</text:p>
      <text:p text:style-name="ifm_p_ifm">–  Gemeente Barneveld</text:p>
      <text:p text:style-name="ifm_p_ifm">–  Gemeente Beesel</text:p>
      <text:p text:style-name="ifm_p_ifm">–  Gemeente Borne</text:p>
      <text:p text:style-name="ifm_p_ifm">–  Gemeente Capelle aan den IJssel</text:p>
      <text:p text:style-name="ifm_p_ifm">–  Gemeente De Ronde Venen</text:p>
      <text:p text:style-name="ifm_p_ifm">–  Gemeente Dinkelland</text:p>
      <text:p text:style-name="ifm_p_ifm">–  Gemeente Doesburg</text:p>
      <text:p text:style-name="ifm_p_ifm">–  Gemeente Druten</text:p>
      <text:p text:style-name="ifm_p_ifm">–  Gemeente Ede</text:p>
      <text:p text:style-name="ifm_p_ifm">–  Gemeente Geertruidenberg</text:p>
      <text:p text:style-name="ifm_p_ifm">–  Gemeente Gouda</text:p>
      <text:p text:style-name="ifm_p_ifm">–  Gemeente Heumen</text:p>
      <text:p text:style-name="ifm_p_ifm">–  Gemeente Hoogeveen</text:p>
      <text:p text:style-name="ifm_p_ifm">–  Gemeente Kampen</text:p>
      <text:p text:style-name="ifm_p_ifm">–  Gemeente Lansingerland</text:p>
      <text:p text:style-name="ifm_p_ifm">–  Gemeente Leiden</text:p>
      <text:p text:style-name="ifm_p_ifm">–  Gemeente Losser</text:p>
      <text:p text:style-name="ifm_p_ifm">–  Gemeente Maassluis</text:p>
      <text:p text:style-name="ifm_p_ifm">–  Gemeente Meppel</text:p>
      <text:p text:style-name="ifm_p_ifm">–  Gemeente Midden-Delfland</text:p>
      <text:p text:style-name="ifm_p_ifm">–  Gemeente Nuenen</text:p>
      <text:p text:style-name="ifm_p_ifm">–  Gemeente Oldebroek</text:p>
      <text:p text:style-name="ifm_p_ifm">–  Gemeente Oldenzaal</text:p>
      <text:p text:style-name="ifm_p_ifm">–  Gemeente Roerdalen</text:p>
      <text:p text:style-name="ifm_p_ifm">–  Gemeente Roosendaal</text:p>
      <text:p text:style-name="ifm_p_ifm">–  Gemeente Schouwen-Duiveland</text:p>
      <text:p text:style-name="ifm_p_ifm">–  Gemeente Son en Breughel</text:p>
      <text:p text:style-name="ifm_p_ifm">–  Gemeente Urk</text:p>
      <text:p text:style-name="ifm_p_ifm">–  Gemeente Veendam</text:p>
      <text:p text:style-name="ifm_p_ifm">–  Gemeente Waddinxveen</text:p>
      <text:p text:style-name="ifm_p_ifm">–  Gemeente Weert</text:p>
      <text:p text:style-name="ifm_p_ifm">–  Gemeente Wierden</text:p>
      <text:p text:style-name="ifm_p_ifm">–  Gemeente Woudenberg</text:p>
      <text:p text:style-name="ifm_p_ifm">–  Gemeente Zandvoort</text:p>
      <text:p text:style-name="ifm_p_ifm">–  Gemeente Zoetermeer</text:p>
      <text:h text:style-name="ifm_p_font.italic_mt.3.7mm_page.keep-with-next_ifm" text:outline-level="4">Gemeenten en gemeentelijke samenwerkingsverbanden toegevoegd per 1 september 2014:</text:h>
      <text:p text:style-name="ifm_p_ifm">–  Uitvoeringsorganisatie Baanbrekers</text:p>
      <text:p text:style-name="ifm_p_ifm">–  Gemeente Almelo</text:p>
      <text:p text:style-name="ifm_p_ifm">–  Gemeente Beek</text:p>
      <text:p text:style-name="ifm_p_ifm">–  Gemeente Best</text:p>
      <text:p text:style-name="ifm_p_ifm">–  Gemeente Beverwijk</text:p>
      <text:p text:style-name="ifm_p_ifm">–  Gemeente Boxtel</text:p>
      <text:p text:style-name="ifm_p_ifm">–  Gemeente Buren</text:p>
      <text:p text:style-name="ifm_p_ifm">–  Gemeente Culemborg</text:p>
      <text:p text:style-name="ifm_p_ifm">–  Gemeente Dalfsen</text:p>
      <text:p text:style-name="ifm_p_ifm">–  Gemeente Delft</text:p>
      <text:p text:style-name="ifm_p_ifm">–  Gemeente Den Helder</text:p>
      <text:p text:style-name="ifm_p_ifm">–  Gemeente Drimmelen</text:p>
      <text:p text:style-name="ifm_p_ifm">–  Gemeente Edam-Volendam</text:p>
      <text:p text:style-name="ifm_p_ifm">–  Gemeente Elburg</text:p>
      <text:p text:style-name="ifm_p_ifm">–  Gemeente Enkhuizen</text:p>
      <text:p text:style-name="ifm_p_ifm">–  Gemeente Enschede</text:p>
      <text:p text:style-name="ifm_p_ifm">–  Gemeente Etten-Leur</text:p>
      <text:p text:style-name="ifm_p_ifm">–  Gemeente Goeree-Overflakkee</text:p>
      <text:p text:style-name="ifm_p_ifm">–  Gemeente Haaksbergen</text:p>
      <text:p text:style-name="ifm_p_ifm">–  Gemeente Heemskerk</text:p>
      <text:p text:style-name="ifm_p_ifm">–  Gemeente Heerde</text:p>
      <text:p text:style-name="ifm_p_ifm">–  Gemeente Hellendoorn</text:p>
      <text:p text:style-name="ifm_p_ifm">–  Gemeente Hengelo</text:p>
      <text:p text:style-name="ifm_p_ifm">–  Gemeente Horst aan de Maas</text:p>
      <text:p text:style-name="ifm_p_ifm">–  Gemeente Hulst</text:p>
      <text:p text:style-name="ifm_p_ifm">–  Gemeente Leudal</text:p>
      <text:p text:style-name="ifm_p_ifm">–  Gemeente Maastricht</text:p>
      <text:p text:style-name="ifm_p_ifm">–  Gemeente Moerdijk</text:p>
      <text:p text:style-name="ifm_p_ifm">–  Gemeente Montferland</text:p>
      <text:p text:style-name="ifm_p_ifm">–  Gemeente Mook en Middelaar</text:p>
      <text:p text:style-name="ifm_p_ifm">–  Gemeente Nunspeet</text:p>
      <text:p text:style-name="ifm_p_ifm">–  Gemeente Ooststellingwerf</text:p>
      <text:p text:style-name="ifm_p_ifm">–  Gemeente Oostzaan</text:p>
      <text:p text:style-name="ifm_p_ifm">–  Gemeente Opmeer</text:p>
      <text:p text:style-name="ifm_p_ifm">–  Gemeente Opsterland</text:p>
      <text:p text:style-name="ifm_p_ifm">–  Gemeente Peel en Maas</text:p>
      <text:p text:style-name="ifm_p_ifm">–  Gemeente Purmerend</text:p>
      <text:p text:style-name="ifm_p_ifm">–  Gemeente Putten</text:p>
      <text:p text:style-name="ifm_p_ifm">–  Gemeente Renkum</text:p>
      <text:p text:style-name="ifm_p_ifm">–  Gemeente Rijssen -Holten</text:p>
      <text:p text:style-name="ifm_p_ifm">–  Gemeente Rucphen</text:p>
      <text:p text:style-name="ifm_p_ifm">–  Gemeente ’s-Hertogenbosch</text:p>
      <text:p text:style-name="ifm_p_ifm">–  Gemeente Sluis</text:p>
      <text:p text:style-name="ifm_p_ifm">–  Gemeente Smallingerland</text:p>
      <text:p text:style-name="ifm_p_ifm">–  Gemeente Nissewaard</text:p>
      <text:p text:style-name="ifm_p_ifm">–  Gemeente Stadskanaal</text:p>
      <text:p text:style-name="ifm_p_ifm">–  Gemeente Stichtse Vecht</text:p>
      <text:p text:style-name="ifm_p_ifm">–  Gemeente Tytsjerksteradiel</text:p>
      <text:p text:style-name="ifm_p_ifm">–  Gemeente Valkenburg aan de Geul</text:p>
      <text:p text:style-name="ifm_p_ifm">–  Gemeente Velsen</text:p>
      <text:p text:style-name="ifm_p_ifm">–  Gemeente Wageningen</text:p>
      <text:p text:style-name="ifm_p_ifm">–  Gemeente Waterland</text:p>
      <text:p text:style-name="ifm_p_ifm">–  Gemeente Wijchen</text:p>
      <text:p text:style-name="ifm_p_ifm">–  Gemeente Wormerland</text:p>
      <text:p text:style-name="ifm_p_ifm">–  Gemeente Zuidplas</text:p>
      <text:p text:style-name="ifm_p_ifm">–  Gemeente Zwolle</text:p>
      <text:h text:style-name="ifm_p_font.italic_mt.3.7mm_page.keep-with-next_ifm" text:outline-level="4">Gemeenten toegevoegd per 1 oktober 2014</text:h>
      <text:p text:style-name="ifm_p_ifm">–  Gemeente Almere</text:p>
      <text:p text:style-name="ifm_p_ifm">–  Gemeente Amersfoort</text:p>
      <text:p text:style-name="ifm_p_ifm">–  Gemeente Baarn</text:p>
      <text:p text:style-name="ifm_p_ifm">–  Gemeente Bronckhorst</text:p>
      <text:p text:style-name="ifm_p_ifm">–  Gemeente Bunschoten</text:p>
      <text:p text:style-name="ifm_p_ifm">–  Gemeente Diemen</text:p>
      <text:p text:style-name="ifm_p_ifm">–  Gemeente Dongen</text:p>
      <text:p text:style-name="ifm_p_ifm">–  Gemeente Drechterland</text:p>
      <text:p text:style-name="ifm_p_ifm">–  Gemeente Hardenberg</text:p>
      <text:p text:style-name="ifm_p_ifm">–  Gemeente Hof van Twente</text:p>
      <text:p text:style-name="ifm_p_ifm">–  Gemeente Hoogezand-Sappemeer</text:p>
      <text:p text:style-name="ifm_p_ifm">–  Gemeente Kerkrade</text:p>
      <text:p text:style-name="ifm_p_ifm">–  Gemeente Leidschendam-Voorburg</text:p>
      <text:p text:style-name="ifm_p_ifm">–  Gemeente Nijkerk</text:p>
      <text:p text:style-name="ifm_p_ifm">–  Gemeente Noordoostpolder</text:p>
      <text:p text:style-name="ifm_p_ifm">–  Gemeente Oss</text:p>
      <text:p text:style-name="ifm_p_ifm">–  Gemeente Pekela</text:p>
      <text:p text:style-name="ifm_p_ifm">–  Gemeente Sittard-Geleen</text:p>
      <text:p text:style-name="ifm_p_ifm">–  Gemeente Soest</text:p>
      <text:p text:style-name="ifm_p_ifm">–  Gemeente Utrecht</text:p>
      <text:p text:style-name="ifm_p_ifm">–  Gemeente Veenendaal</text:p>
      <text:p text:style-name="ifm_p_ifm">–  Gemeente Venlo</text:p>
      <text:p text:style-name="ifm_p_ifm">–  Gemeente Vlaardingen</text:p>
      <text:p text:style-name="ifm_p_ifm">–  Gemeente Werkendam</text:p>
      <text:p text:style-name="ifm_p_ifm">–  Gemeente Wijdemeren</text:p>
      <text:h text:style-name="ifm_p_font.italic_mt.3.7mm_page.keep-with-next_ifm" text:outline-level="4">Gemeenten en gemeentelijke samenwerkingsverbanden toegevoegd per 1 november 2014</text:h>
      <text:p text:style-name="ifm_p_ifm">–  GR Orionis Walcheren</text:p>
      <text:p text:style-name="ifm_p_ifm">–  Gemeente Alphen aan den Rijn</text:p>
      <text:p text:style-name="ifm_p_ifm">–  Gemeente Apeldoorn</text:p>
      <text:p text:style-name="ifm_p_ifm">–  Gemeente Arnhem</text:p>
      <text:p text:style-name="ifm_p_ifm">–  Gemeente Bloemendaal</text:p>
      <text:p text:style-name="ifm_p_ifm">–  Gemeente Gilze en Rijen</text:p>
      <text:p text:style-name="ifm_p_ifm">–  Gemeente Heemstede</text:p>
      <text:p text:style-name="ifm_p_ifm">–  Gemeente Lingewaard</text:p>
      <text:p text:style-name="ifm_p_ifm">–  Gemeente ’s-Gravenhage</text:p>
      <text:p text:style-name="ifm_p_ifm">–  Gemeente Uithoorn</text:p>
      <text:h text:style-name="ifm_p_font.italic_mt.3.7mm_page.keep-with-next_ifm" text:outline-level="4">Gemeenten en gemeentelijke samenwerkingsverbanden toegevoegd per 1 december 2014</text:h>
      <text:p text:style-name="ifm_p_ifm">–  Dienst SZW-Noardwest-Fryslân</text:p>
      <text:p text:style-name="ifm_p_ifm">–  Gemeente Dronten</text:p>
      <text:p text:style-name="ifm_p_ifm">–  Gemeente Duiven</text:p>
      <text:p text:style-name="ifm_p_ifm">–  Gemeente Maasgouw</text:p>
      <text:p text:style-name="ifm_p_ifm">–  Gemeente Oisterwijk</text:p>
      <text:p text:style-name="ifm_p_ifm">–  Gemeente Oosterhout</text:p>
      <text:p text:style-name="ifm_p_ifm">–  Gemeente Rhenen</text:p>
      <text:p text:style-name="ifm_p_ifm">–  Gemeente Rijwaarden</text:p>
      <text:p text:style-name="ifm_p_ifm">–  Gemeente Texel</text:p>
      <text:p text:style-name="ifm_p_ifm">–  Gemeente Waalre</text:p>
      <text:p text:style-name="ifm_p_ifm">–  Gemeente Westervoort</text:p>
      <text:p text:style-name="ifm_p_ifm">–  Gemeente Westland</text:p>
      <text:p text:style-name="ifm_p_ifm">–  Gemeente Zaanstad</text:p>
      <text:p text:style-name="ifm_p_ifm">–  Gemeente Zevenaar</text:p>
      <text:p text:style-name="ifm_p_ifm">–  Gemeente Zoeterwoude</text:p>
      <text:h text:style-name="ifm_p_font.italic_mt.3.7mm_page.keep-with-next_ifm" text:outline-level="4">Gemeenten en gemeentelijke samenwerkingsverbanden toegevoegd per 1 januari 2015</text:h>
      <text:p text:style-name="ifm_p_ifm">–  Gemeente Amsterdam</text:p>
      <text:p text:style-name="ifm_p_ifm">–  GR Drechtsteden</text:p>
      <text:p text:style-name="ifm_p_ifm">–  Gemeente Deventer</text:p>
      <text:p text:style-name="ifm_p_ifm">–  Gemeente Goirle</text:p>
      <text:p text:style-name="ifm_p_ifm">–  Gemeente Heerlen</text:p>
      <text:p text:style-name="ifm_p_ifm">–  Gemeente Landsmeer</text:p>
      <text:p text:style-name="ifm_p_ifm">–  Gemeente Leiderdorp</text:p>
      <text:p text:style-name="ifm_p_ifm">–  Gemeente Lelystad</text:p>
      <text:p text:style-name="ifm_p_ifm">–  Gemeente Renswoude</text:p>
      <text:p text:style-name="ifm_p_ifm">–  Gemeente Rotterdam</text:p>
      <text:p text:style-name="ifm_p_ifm">–  Gemeente Stein</text:p>
      <text:p text:style-name="ifm_p_ifm">–  Gemeente Veldhoven</text:p>
      <text:p text:style-name="ifm_p_ifm">–  Gemeente Voorst</text:p>
      <text:h text:style-name="ifm_p_font.italic_mt.3.7mm_page.keep-with-next_ifm" text:outline-level="4">Gemeenten toegevoegd per 1 februari 2015</text:h>
      <text:p text:style-name="ifm_p_ifm">–  Gemeente Kaag en Braassem</text:p>
      <text:p text:style-name="ifm_p_ifm">–  Gemeente Schiedam</text:p>
      <text:p text:style-name="ifm_p_ifm">–  Gemeente Steenbergen</text:p>
      <text:p text:style-name="ifm_p_ifm">–  Gemeente Tilburg</text:p>
      <text:h text:style-name="ifm_p_font.italic_mt.3.7mm_page.keep-with-next_ifm" text:outline-level="4">Gemeenten toegevoegd per 1 maart 2015</text:h>
      <text:p text:style-name="ifm_p_ifm">–  Gemeente Eindhoven</text:p>
      <text:p text:style-name="ifm_p_ifm">–  Gemeente Nieuwkoop</text:p>
      <text:p text:style-name="ifm_p_ifm">–  Gemeente Ommen</text:p>
      <text:h text:style-name="ifm_p_font.italic_mt.3.7mm_page.keep-with-next_ifm" text:outline-level="4">Gemeenten en gemeentelijk samenwerkingsverband toegevoegd per 1 mei 2015</text:h>
      <text:p text:style-name="ifm_p_ifm">–  Gemeente Hilversum</text:p>
      <text:p text:style-name="ifm_p_ifm">–  Gemeente Nijmegen</text:p>
      <text:p text:style-name="ifm_p_ifm">–  Gemeente Staphorst</text:p>
      <text:h text:style-name="ifm_p_font.italic_mt.3.7mm_page.keep-with-next_ifm" text:outline-level="4">Gemeenten toegevoegd per 1 juni 2015</text:h>
      <text:p text:style-name="ifm_p_ifm">–  Gemeente Alphen-Chaam</text:p>
      <text:p text:style-name="ifm_p_ifm">–  Gemeente Beuningen</text:p>
      <text:p text:style-name="ifm_p_ifm">–  Gemeente De Wolden</text:p>
      <text:p text:style-name="ifm_p_ifm">–  Gemeente Halderberge</text:p>
      <text:p text:style-name="ifm_p_ifm">–  Gemeente Leeuwarden</text:p>
      <text:p text:style-name="ifm_p_ifm">–  Gemeente Tholen</text:p>
      <text:p text:style-name="ifm_p_ifm">–  Gemeente Tubbergen</text:p>
      <text:h text:style-name="ifm_p_font.italic_mt.3.7mm_page.keep-with-next_ifm" text:outline-level="4">Gemeenten toegevoegd per 1 juli 2015</text:h>
      <text:p text:style-name="ifm_p_ifm">–  Gemeente Groningen</text:p>
      <text:p text:style-name="ifm_p_ifm">–  Gemeente Hollands Kroon</text:p>
      <text:p text:style-name="ifm_p_ifm">–  Gemeente Leusden</text:p>
      <text:p text:style-name="ifm_p_ifm">–  Gemeente Lochem</text:p>
      <text:p text:style-name="ifm_p_ifm">–  Gemeente Midden-Drenthe</text:p>
      <text:p text:style-name="ifm_p_ifm">–  Gemeente Schagen</text:p>
      <text:p text:style-name="ifm_p_ifm">–  Gemeente Súdwest-Fryslân</text:p>
      <text:p text:style-name="ifm_p_ifm">–  Gemeente Zutphen</text:p>
      <text:p text:style-name="ifm_p_ifm">–  Gemeente De Fryske Marren</text:p>
      <text:h text:style-name="ifm_p_font.italic_mt.3.7mm_page.keep-with-next_ifm" text:outline-level="4">Gemeenten toegevoegd per 1 september 2015</text:h>
      <text:p text:style-name="ifm_p_ifm">–  Gemeente Rozendaal</text:p>
      <text:p text:style-name="ifm_p_ifm">–  Gemeente Stede Broec</text:p>
      <text:h text:style-name="ifm_p_font.italic_mt.3.7mm_page.keep-with-next_ifm" text:outline-level="4">Gemeenten en gemeentelijke samenwerkingsverband toegevoegd per 1 oktober 2015</text:h>
      <text:p text:style-name="ifm_p_ifm">–  Gemeente Blaricum</text:p>
      <text:p text:style-name="ifm_p_ifm">–  Gemeente Cranendonck</text:p>
      <text:p text:style-name="ifm_p_ifm">–  Gemeente Eemnes</text:p>
      <text:p text:style-name="ifm_p_ifm">–  Gemeente Heeze-Leende</text:p>
      <text:p text:style-name="ifm_p_ifm">–  Gemeente Huizen</text:p>
      <text:p text:style-name="ifm_p_ifm">–  Gemeente Laren</text:p>
      <text:p text:style-name="ifm_p_ifm">–  Gemeente Overbetuwe</text:p>
      <text:p text:style-name="ifm_p_ifm">–  Gemeente Valkenswaard</text:p>
      <text:p text:style-name="ifm_p_ifm">–  Gemeente Bernheze</text:p>
      <text:h text:style-name="ifm_p_font.italic_mt.3.7mm_page.keep-with-next_ifm" text:outline-level="4">Gemeenten toegevoegd per 1 november 2015</text:h>
      <text:p text:style-name="ifm_p_ifm">–  Gemeente Coevorden</text:p>
      <text:p text:style-name="ifm_p_ifm">–  Gemeente Hilvarenbeek</text:p>
      <text:h text:style-name="ifm_p_font.italic_mt.3.7mm_page.keep-with-next_ifm" text:outline-level="4">Gemeenten toegevoegd per 1 december 2015</text:h>
      <text:p text:style-name="ifm_p_ifm">–  Gemeente Heusden</text:p>
      <text:h text:style-name="ifm_p_font.italic_mt.3.7mm_page.keep-with-next_ifm" text:outline-level="4">Gemeenten toegevoegd per 1 januari 2016</text:h>
      <text:p text:style-name="ifm_p_ifm">–  Gemeente Albrandswaard</text:p>
      <text:p text:style-name="ifm_p_ifm">–  Gemeente Barendrecht</text:p>
      <text:p text:style-name="ifm_p_ifm">–  Gemeente Berg en Dal</text:p>
      <text:p text:style-name="ifm_p_ifm">–  Gemeente Brummen</text:p>
      <text:p text:style-name="ifm_p_ifm">–  Gemeente Dantumadiel</text:p>
      <text:p text:style-name="ifm_p_ifm">–  Gemeente Epe</text:p>
      <text:p text:style-name="ifm_p_ifm">–  Gemeente Ferwederadiel</text:p>
      <text:p text:style-name="ifm_p_ifm">–  Gemeente Gooise Meren</text:p>
      <text:p text:style-name="ifm_p_ifm">–  Gemeente Kolummerland en Nieuwkruisland</text:p>
      <text:p text:style-name="ifm_p_ifm">–  Gemeente Ridderkerk</text:p>
      <text:p text:style-name="ifm_p_ifm">–  Gemeente Schiermonnikoog</text:p>
      <text:h text:style-name="ifm_p_font.italic_mt.3.7mm_page.keep-with-next_ifm" text:outline-level="4">Gemeenten toegevoegd per 1 februari 2016</text:h>
      <text:p text:style-name="ifm_p_ifm">–  Gemeente Ameland</text:p>
      <text:p text:style-name="ifm_p_ifm">–  Gemeente Emmen</text:p>
      <text:p text:style-name="ifm_p_ifm">–  Gemeente Weststellingwerf</text:p>
      <text:h text:style-name="ifm_p_font.italic_mt.3.7mm_page.keep-with-next_ifm" text:outline-level="4">Gemeenten toegevoegd per 1 maart 2016</text:h>
      <text:p text:style-name="ifm_p_ifm">–  Gemeente Bergen op Zoom</text:p>
      <text:p text:style-name="ifm_p_ifm">–  Gemeente Woensdrecht</text:p>
      <text:h text:style-name="ifm_p_font.italic_mt.3.7mm_page.keep-with-next_ifm" text:outline-level="4">Gemeenten en samenwerkingsverband toegevoegd per 1 april 2016</text:h>
      <text:p text:style-name="ifm_p_ifm">–  Gemeente Hollands Kroon</text:p>
      <text:p text:style-name="ifm_p_ifm">–  Samenwerkingsverband WIHW</text:p>
      <text:p text:style-name="ifm_p_ifm">–  Gemeente Voorschoten</text:p>
      <text:p text:style-name="ifm_p_ifm">–  Gemeente Wassenaar</text:p>
      <text:h text:style-name="ifm_p_font.italic_mt.3.7mm_page.keep-with-next_ifm" text:outline-level="4">Gemeente en samenwerkingsverband toegevoegd per 1 mei 2016</text:h>
      <text:p text:style-name="ifm_p_ifm">–  Samenwerking De Bevelanden</text:p>
      <text:p text:style-name="ifm_p_ifm">–  Gemeente Breda</text:p>
      <text:h text:style-name="ifm_p_font.italic_mt.3.7mm_page.keep-with-next_ifm" text:outline-level="4">Gemeente en samenwerkingsverband toegevoegd per 1 juni 2016</text:h>
      <text:p text:style-name="ifm_p_ifm">–  Gemeente Krimpenerwaard</text:p>
      <text:p text:style-name="ifm_p_ifm">–  Uitvoeringsorganisatie Laborijn</text:p>
      <text:h text:style-name="ifm_p_font.italic_mt.3.7mm_page.keep-with-next_ifm" text:outline-level="4">Gemeente toegevoegd per 1 augustus 2016</text:h>
      <text:p text:style-name="ifm_p_ifm">–  Gemeente Borger-Odoorn</text:p>
      <text:h text:style-name="ifm_p_font.italic_mt.3.7mm_page.keep-with-next_ifm" text:outline-level="4">Gemeente met terugwerkende kracht toegevoegd per 1 september 2016</text:h>
      <text:p text:style-name="ifm_p_ifm">–  Gemeente Meerssen</text:p>
      <text:p text:style-name="ifm_p_ifm">–  Gemeente Eijsden-Margraten</text:p>
      <text:h text:style-name="ifm_p_font.italic_mt.3.7mm_page.keep-with-next_ifm" text:outline-level="4">Gemeente en samenwerkingsverband toegevoegd per 1 december 2016</text:h>
      <text:p text:style-name="ifm_p_ifm">–  Gemeente Aalten</text:p>
      <text:p text:style-name="ifm_p_ifm">–  Samenwerkingsverband Avres</text:p>
      <text:h text:style-name="ifm_p_font.italic_mt.3.7mm_page.keep-with-next_ifm" text:outline-level="4">Gemeente toegevoegd per 1 februari 2017</text:h>
      <text:p text:style-name="ifm_p_ifm">–  Gemeente Meierijstad</text:p>
      <text:h text:style-name="ifm_p_font.italic_mt.3.7mm_page.keep-with-next_ifm" text:outline-level="4">Gemeentelijke samenwerkingsverband toegevoegd per 1 maart 2017</text:h>
      <text:p text:style-name="ifm_p_ifm">–  Samenwerkingsverband Ferm Werk</text:p>
      <text:h text:style-name="ifm_p_font.italic_mt.3.7mm_page.keep-with-next_ifm" text:outline-level="4">Gemeentelijke samenwerkingsverband toegevoegd per 1 april 2017</text:h>
      <text:p text:style-name="ifm_p_ifm">–  Samenwerkingsverband Werkplein Drentsche Aa</text:p>
      <text:h text:style-name="ifm_p_font.italic_mt.3.7mm_page.keep-with-next_ifm" text:outline-level="4">Gemeente toegevoegd per 1 januari 2018</text:h>
      <text:p text:style-name="ifm_p_ifm">–  Gemeente Midden-Groningen</text:p>
      <text:h text:style-name="ifm_p_font.italic_mt.3.7mm_page.keep-with-next_ifm" text:outline-level="4">Gemeente toegevoegd per 1 maart 2018</text:h>
      <text:p text:style-name="ifm_p_ifm">–  Gemeente Westerwolde</text:p>
      <text:h text:style-name="ifm_p_font.italic_mt.3.7mm_page.keep-with-next_ifm" text:outline-level="4">Gemeente toegevoegd per 1 april 2018</text:h>
      <text:p text:style-name="ifm_p_ifm">–  Gemeente Katwijk</text:p>
      <text:h text:style-name="ifm_p_font.italic_mt.3.7mm_page.keep-with-next_ifm" text:outline-level="4">Gemeente toegevoegd per 1 mei 2018</text:h>
      <text:p text:style-name="ifm_p_ifm">–  Gemeente Waadhoeke</text:p>
      <text:h text:style-name="ifm_p_font.italic_mt.3.7mm_page.keep-with-next_ifm" text:outline-level="4">Gemeente toegevoegd per 1 juni 2018</text:h>
      <text:p text:style-name="ifm_p_ifm">–  Gemeente Haarlem</text:p>
      <text:h text:style-name="ifm_p_font.italic_mt.3.7mm_page.keep-with-next_ifm" text:outline-level="4">Gemeente toegevoegd per 1 november 2018</text:h>
      <text:p text:style-name="ifm_p_ifm">–  Gemeente Tiel</text:p>
      <text:h text:style-name="ifm_p_font.italic_mt.3.7mm_page.keep-with-next_ifm" text:outline-level="4">Gemeente toegevoegd per 1 januari 2019</text:h>
      <text:p text:style-name="ifm_p_ifm">–  Gemeente Het Hogeland</text:p>
      <text:p text:style-name="ifm_p_ifm">–  Gemeente Hoeksche Waard</text:p>
      <text:p text:style-name="ifm_p_ifm">–  Gemeente Westerkwartier</text:p>
      <text:h text:style-name="ifm_p_font.italic_mt.3.7mm_page.keep-with-next_ifm" text:outline-level="4">Gemeente toegevoegd per 1 februari 2019</text:h>
      <text:p text:style-name="ifm_p_ifm">–  Gemeente Altena</text:p>
      <text:p text:style-name="ifm_p_ifm">–  Gemeente Haarlemmermeer</text:p>
      <text:p text:style-name="ifm_p_ifm">–  Gemeente Noardeast Fryslân</text:p>
      <text:p text:style-name="ifm_p_ifm">–  Gemeente Vijfheerenlanden</text:p>
      <text:h text:style-name="ifm_p_font.italic_mt.3.7mm_page.keep-with-next_ifm" text:outline-level="4">Gemeente toegevoegd per 1 april 2019</text:h>
      <text:p text:style-name="ifm_p_ifm">–  Gemeente Molenlanden</text:p>
      <text:p text:style-name="ifm_p_ifm">–  Gemeente West Betuwe</text:p>
      <text:h text:style-name="ifm_p_font.italic_mt.3.7mm_page.keep-with-next_ifm" text:outline-level="4">Gemeente toegevoegd per 1 mei 2019</text:h>
      <text:p text:style-name="ifm_p_ifm">–  Gemeente Het Hogeland</text:p>
      <text:p text:style-name="ifm_p_ifm">–  Gemeente Noordenveld</text:p>
      <text:h text:style-name="ifm_p_font.italic_mt.3.7mm_page.keep-with-next_ifm" text:outline-level="4">Gemeenten toegevoegd per 1 juli 2020</text:h>
      <text:p text:style-name="ifm_p_ifm">–  Gemeente Steenwijkerland</text:p>
      <text:p text:style-name="ifm_p_ifm">–  Gemeente Westerveld</text:p>
      <text:h text:style-name="ifm_p_font.italic_mt.3.7mm_page.keep-with-next_ifm" text:outline-level="4">Gemeente toegevoegd per 1 augustus 2020</text:h>
      <text:p text:style-name="ifm_p_ifm">–  Gemeente Sint-Michielsgestel</text:p>
      <text:h text:style-name="ifm_p_font.italic_mt.3.7mm_page.keep-with-next_ifm" text:outline-level="4">Gemeenten toegevoegd per 1 september 2020</text:h>
      <text:p text:style-name="ifm_p_ifm">–  Gemeente Ermelo</text:p>
      <text:p text:style-name="ifm_p_ifm">–  Gemeente Harderwijk</text:p>
      <text:p text:style-name="ifm_p_ifm">–  Gemeente Nederweert</text:p>
      <text:p text:style-name="ifm_p_ifm">–  Gemeente Zeewolde</text:p>
      <text:h text:style-name="ifm_p_font.italic_mt.3.7mm_page.keep-with-next_ifm" text:outline-level="4">Gemeente toegevoegd per 1 januari 2021</text:h>
      <text:p text:style-name="ifm_p_ifm">–  Gemeente Eemsdelta</text:p>
      <text:h text:style-name="ifm_p_font.italic_mt.3.7mm_page.keep-with-next_ifm" text:outline-level="4">Gemeente toegevoegd per 1 juni 2021</text:h>
      <text:p text:style-name="ifm_p_ifm">–  Gemeente Echt-Susteren</text:p>
      <text:h text:style-name="ifm_p_font.italic_mt.3.7mm_page.keep-with-next_ifm" text:outline-level="4">Gemeente toegevoegd per 1 juli 2021</text:h>
      <text:p text:style-name="ifm_p_ifm">–  Gemeente Oude IJsselstreek</text:p>
      <text:h text:style-name="ifm_p_font.italic_mt.3.7mm_page.keep-with-next_ifm" text:outline-level="4">Gemeente en gemeentelijk samenwerkingsverband toegevoegd per 1 september 2021</text:h>
      <text:p text:style-name="ifm_p_ifm">–  Gemeente Oude IJsselstreek</text:p>
      <text:p text:style-name="ifm_p_ifm">–  Gemeenschappelijke regeling Fijnder</text:p>
      <text:h text:style-name="ifm_p_font.italic_mt.3.7mm_page.keep-with-next_ifm" text:outline-level="4">Gemeente toegevoegd per 1 oktober 2021</text:h>
      <text:p text:style-name="ifm_p_ifm">–  Gemeente Heerenveen</text:p>
      <text:h text:style-name="ifm_p_font.italic_mt.3.7mm_page.keep-with-next_ifm" text:outline-level="4">Gemeente toegevoegd per 1 november 2021</text:h>
      <text:p text:style-name="ifm_p_ifm">–  Gemeente Venray</text:p>
      <text:h text:style-name="ifm_p_font.italic_mt.3.7mm_page.keep-with-next_ifm" text:outline-level="4">Gemeente toegevoegd per 1 januari 2022</text:h>
      <text:p text:style-name="ifm_p_ifm">–  Gemeente Land van Cuijk</text:p>
      <text:p text:style-name="ifm_p_ifm">–  Gemeente Maashorst</text:p>
      <text:h text:style-name="ifm_p_font.italic_mt.3.7mm_page.keep-with-next_ifm" text:outline-level="4">Gemeentelijke samenwerkingsverband toegevoegd per 1 januari 2023</text:h>
      <text:p text:style-name="ifm_p_ifm">–  Zaffier</text:p>
      <text:p text:style-name="ifm_p_ifm">–  Gemeente Oirschot</text:p>
      <text:p text:style-name="ifm_p_ifm">–  Gemeente Voorne aan Zee</text:p>
      <text:h text:style-name="ifm_p_font.italic_mt.3.7mm_page.keep-with-next_ifm" text:outline-level="4">Gemeentelijke samenwerkingsverband toegevoegd per 1 augustus 2023</text:h>
      <text:p text:style-name="ifm_p_ifm">–  Werkzaak Rivierenland</text:p>
      <text:h text:style-name="ifm_p_font.italic_mt.3.7mm_page.keep-with-next_ifm" text:outline-level="4">Gemeentelijke samenwerkingsverband toegevoegd per 1 januari 2024</text:h>
      <text:p text:style-name="ifm_p_ifm">–  Participatiebedrijf Kempenplus</text:p>
      <text:h text:style-name="ifm_p_font.italic_mt.3.7mm_page.keep-with-next_ifm" text:outline-level="4">Gemeentelijke samenwerkingsverband toegevoegd per 1 september 2024</text:h>
      <text:p text:style-name="ifm_p_ifm">–  Stroomopwaarts MVS</text:p>
      <text:h text:style-name="ifm_p_font.italic_mt.3.7mm_page.keep-with-next_ifm" text:outline-level="4">Gemeentelijke samenwerkingsverband toegevoegd per 1 oktober 2024</text:h>
      <text:p text:style-name="ifm_p_ifm">–  Senzer</text:p>
      <text:h text:style-name="ifm_p_font.bold_mt.5.08mm_page.break-before_ifm" text:outline-level="4">BIJLAGE<text:s/>V<text:s/></text:h>
      <text:p text:style-name="ifm_p_mt.4.23mm_ifm">Bijlage bij artikel 2 van dit besluit.</text:p>
      <text:h text:style-name="ifm_p_font.italic_mt.3.7mm_page.keep-with-next_ifm" text:outline-level="4">Gemeenten en gemeentelijke samenwerkingsverband toegevoegd per 1 maart 2018:</text:h>
      <text:p text:style-name="ifm_p_ifm">–  Samenwerkingsverband Drechtsteden</text:p>
      <text:p text:style-name="ifm_p_ifm">–  Gemeente Alphen-Chaam</text:p>
      <text:p text:style-name="ifm_p_ifm">–  Gemeente Amsterdam</text:p>
      <text:p text:style-name="ifm_p_ifm">–  Gemeente Baarle-Nassau</text:p>
      <text:p text:style-name="ifm_p_ifm">–  Gemeente Dongen</text:p>
      <text:p text:style-name="ifm_p_ifm">–  Gemeente Enschede</text:p>
      <text:p text:style-name="ifm_p_ifm">–  Gemeente Gilze en Rijen</text:p>
      <text:p text:style-name="ifm_p_ifm">–  Gemeente Heusden</text:p>
      <text:p text:style-name="ifm_p_ifm">–  Gemeente Hilvarenbeek</text:p>
      <text:p text:style-name="ifm_p_ifm">–  Gemeente Houten</text:p>
      <text:p text:style-name="ifm_p_ifm">–  Gemeente Nieuwegein</text:p>
      <text:p text:style-name="ifm_p_ifm">–  Gemeente Rotterdam</text:p>
      <text:p text:style-name="ifm_p_ifm">–  Gemeente Tilburg</text:p>
      <text:p text:style-name="ifm_p_ifm">–  Gemeente Waalwijk</text:p>
      <text:h text:style-name="ifm_p_font.italic_mt.3.7mm_page.keep-with-next_ifm" text:outline-level="4">Gemeenten toegevoegd per 1 april 2018:</text:h>
      <text:p text:style-name="ifm_p_ifm">–  Gemeente Doetinchem</text:p>
      <text:p text:style-name="ifm_p_ifm">–  Gemeente Loon op Zand</text:p>
      <text:h text:style-name="ifm_p_font.italic_mt.3.7mm_page.keep-with-next_ifm" text:outline-level="4">Gemeenten toegevoegd per 1 juli 2018:</text:h>
      <text:p text:style-name="ifm_p_ifm">–  Gemeente Goirle</text:p>
      <text:p text:style-name="ifm_p_ifm">–  Gemeente Montferland</text:p>
      <text:p text:style-name="ifm_p_ifm">–  Gemeente Noordoostpolder</text:p>
      <text:p text:style-name="ifm_p_ifm">–  Gemeente Súdwest-Fryslân</text:p>
      <text:p text:style-name="ifm_p_ifm">–  Gemeente Almere</text:p>
      <text:h text:style-name="ifm_p_font.italic_mt.3.7mm_page.keep-with-next_ifm" text:outline-level="4">Gemeenten en gemeentelijke samenwerkingsverband toegevoegd per 1 augustus 2018:</text:h>
      <text:p text:style-name="ifm_p_ifm">–  Gemeente Den Helder</text:p>
      <text:p text:style-name="ifm_p_ifm">–  Gemeente Ede</text:p>
      <text:p text:style-name="ifm_p_ifm">–  Gemeente Horst aan de Maas</text:p>
      <text:p text:style-name="ifm_p_ifm">–  Gemeente Ooststellingwerf</text:p>
      <text:p text:style-name="ifm_p_ifm">–  Gemeente Rijswijk</text:p>
      <text:p text:style-name="ifm_p_ifm">–  Gemeente Utrecht</text:p>
      <text:p text:style-name="ifm_p_ifm">–  Samenwerkingsverband Regionale Dienst Werk en Inkomen Kromme Rijn Heuvelrug</text:p>
      <text:h text:style-name="ifm_p_font.italic_mt.3.7mm_page.keep-with-next_ifm" text:outline-level="4">Gemeenten en gemeentelijke samenwerkingsverband toegevoegd per 1 september 2018:</text:h>
      <text:p text:style-name="ifm_p_ifm">–  Gemeente Baarn</text:p>
      <text:p text:style-name="ifm_p_ifm">–  Gemeente Boekel</text:p>
      <text:p text:style-name="ifm_p_ifm">–  Gemeente Dronten</text:p>
      <text:p text:style-name="ifm_p_ifm">–  Gemeente Druten</text:p>
      <text:p text:style-name="ifm_p_ifm">–  Gemeente Hof van Twente</text:p>
      <text:p text:style-name="ifm_p_ifm">–  Gemeente Midden-Drenthe</text:p>
      <text:p text:style-name="ifm_p_ifm">–  Gemeente Oss</text:p>
      <text:p text:style-name="ifm_p_ifm">–  Gemeente ’s-Hertogenbosch</text:p>
      <text:p text:style-name="ifm_p_ifm">–  Gemeente Veenendaal</text:p>
      <text:p text:style-name="ifm_p_ifm">–  Gemeente Westland</text:p>
      <text:p text:style-name="ifm_p_ifm">–  Samenwerkingsverband Avres</text:p>
      <text:h text:style-name="ifm_p_font.italic_mt.3.7mm_page.keep-with-next_ifm" text:outline-level="4">Gemeenten toegevoegd per 1 oktober 2018:</text:h>
      <text:p text:style-name="ifm_p_ifm">–  Gemeente Amersfoort</text:p>
      <text:p text:style-name="ifm_p_ifm">–  Gemeente Delft</text:p>
      <text:p text:style-name="ifm_p_ifm">–  Gemeente Meierijstad</text:p>
      <text:p text:style-name="ifm_p_ifm">–  Gemeente Mook en Middelaar</text:p>
      <text:p text:style-name="ifm_p_ifm">–  Gemeente Oldenzaal</text:p>
      <text:p text:style-name="ifm_p_ifm">–  Gemeente Scherpenzeel</text:p>
      <text:p text:style-name="ifm_p_ifm">–  Gemeente Vught</text:p>
      <text:p text:style-name="ifm_p_ifm">–  Gemeente Zaanstad</text:p>
      <text:h text:style-name="ifm_p_font.italic_mt.3.7mm_page.keep-with-next_ifm" text:outline-level="4">Gemeenten toegevoegd per 1 november 2018:</text:h>
      <text:p text:style-name="ifm_p_ifm">–  Gemeente Hollandse Kroon</text:p>
      <text:p text:style-name="ifm_p_ifm">–  Gemeente Pijnacker-Nootdorp</text:p>
      <text:p text:style-name="ifm_p_ifm">–  Gemeente Stichtse Vecht</text:p>
      <text:h text:style-name="ifm_p_font.italic_mt.3.7mm_page.keep-with-next_ifm" text:outline-level="4">Gemeenten toegevoegd per 1 december 2018:</text:h>
      <text:p text:style-name="ifm_p_ifm">–  Gemeente Bernheze</text:p>
      <text:h text:style-name="ifm_p_font.italic_mt.3.7mm_page.keep-with-next_ifm" text:outline-level="4">Gemeenten toegevoegd per 1 januari 2019:</text:h>
      <text:p text:style-name="ifm_p_ifm">–  Gemeente Boxtel</text:p>
      <text:p text:style-name="ifm_p_ifm">–  Gemeente Doesburg</text:p>
      <text:p text:style-name="ifm_p_ifm">–  Gemeente Oude IJsselstreek</text:p>
      <text:p text:style-name="ifm_p_ifm">–  Gemeente Rijssen-Holten</text:p>
      <text:p text:style-name="ifm_p_ifm">–  Gemeente Sint-Michielsgestel</text:p>
      <text:h text:style-name="ifm_p_font.italic_mt.3.7mm_page.keep-with-next_ifm" text:outline-level="4">Gemeenten toegevoegd per 1 februari 2019:</text:h>
      <text:p text:style-name="ifm_p_ifm">–  Gemeente Amstelveen</text:p>
      <text:p text:style-name="ifm_p_ifm">–  Gemeente Dinkelland</text:p>
      <text:p text:style-name="ifm_p_ifm">–  Gemeente Hellendoorn</text:p>
      <text:p text:style-name="ifm_p_ifm">–  Gemeente Losser</text:p>
      <text:p text:style-name="ifm_p_ifm">–  Gemeente Tubbergen</text:p>
      <text:h text:style-name="ifm_p_font.italic_mt.3.7mm_page.keep-with-next_ifm" text:outline-level="4">Gemeenten en gemeentelijke samenwerkingsverband toegevoegd per 1 april 2019:</text:h>
      <text:p text:style-name="ifm_p_ifm">–  Gemeente Almelo</text:p>
      <text:p text:style-name="ifm_p_ifm">–  Gemeente Arnhem</text:p>
      <text:p text:style-name="ifm_p_ifm">–  Gemeente Borne</text:p>
      <text:p text:style-name="ifm_p_ifm">–  Gemeente Bronckhorst</text:p>
      <text:p text:style-name="ifm_p_ifm">–  Gemeente Capelle aan den IJssel</text:p>
      <text:p text:style-name="ifm_p_ifm">–  Gemeente Heemstede</text:p>
      <text:p text:style-name="ifm_p_ifm">–  Gemeente Leeuwarden</text:p>
      <text:p text:style-name="ifm_p_ifm">–  Gemeente Maastricht</text:p>
      <text:p text:style-name="ifm_p_ifm">–  Gemeente Molenlanden</text:p>
      <text:p text:style-name="ifm_p_ifm">–  Gemeente Oost Gelre</text:p>
      <text:p text:style-name="ifm_p_ifm">–  Gemeente ’s-Gravenhage</text:p>
      <text:p text:style-name="ifm_p_ifm">–  Gemeente Stadskanaal</text:p>
      <text:p text:style-name="ifm_p_ifm">–  Gemeente Twenterand</text:p>
      <text:p text:style-name="ifm_p_ifm">–  Gemeente Wierden</text:p>
      <text:p text:style-name="ifm_p_ifm">–  Samenwerkingsverband WerkSaam West-Friesland</text:p>
      <text:h text:style-name="ifm_p_font.italic_mt.3.7mm_page.keep-with-next_ifm" text:outline-level="4">Gemeenten toegevoegd per 1 mei 2019:</text:h>
      <text:p text:style-name="ifm_p_ifm">–  Gemeente Aalsmeer</text:p>
      <text:p text:style-name="ifm_p_ifm">–  Gemeente Beesel</text:p>
      <text:p text:style-name="ifm_p_ifm">–  Gemeente Hilversum</text:p>
      <text:p text:style-name="ifm_p_ifm">–  Gemeente Leiden</text:p>
      <text:p text:style-name="ifm_p_ifm">–  Gemeente Midden-Groningen</text:p>
      <text:p text:style-name="ifm_p_ifm">–  Gemeente Noordenveld</text:p>
      <text:p text:style-name="ifm_p_ifm">–  Gemeente Rheden</text:p>
      <text:p text:style-name="ifm_p_ifm">–  Gemeente Rozendaal</text:p>
      <text:h text:style-name="ifm_p_font.italic_mt.3.7mm_page.keep-with-next_ifm" text:outline-level="4">Gemeenten en gemeentelijke samenwerkingsverbanden toegevoegd per 1 juni 2019:</text:h>
      <text:p text:style-name="ifm_p_ifm">–  Gemeente De Fryske Marren</text:p>
      <text:p text:style-name="ifm_p_ifm">–  Gemeente Haaksbergen</text:p>
      <text:p text:style-name="ifm_p_ifm">–  Gemeente Hengelo (O)</text:p>
      <text:p text:style-name="ifm_p_ifm">–  Gemeente Leiderdorp</text:p>
      <text:p text:style-name="ifm_p_ifm">–  Gemeente Oldebroek</text:p>
      <text:p text:style-name="ifm_p_ifm">–  Werkplein Drentsche Aa</text:p>
      <text:h text:style-name="ifm_p_font.italic_mt.3.7mm_page.keep-with-next_ifm" text:outline-level="4">Gemeenten toegevoegd per 1 juli 2019:</text:h>
      <text:p text:style-name="ifm_p_ifm">–  Gemeente Aalten</text:p>
      <text:p text:style-name="ifm_p_ifm">–  Gemeente Krimpenerwaard</text:p>
      <text:p text:style-name="ifm_p_ifm">–  Gemeente Olst-Wijhe</text:p>
      <text:p text:style-name="ifm_p_ifm">–  Gemeente Uithoorn</text:p>
      <text:p text:style-name="ifm_p_ifm">–  Gemeente Wijdemeren</text:p>
      <text:h text:style-name="ifm_p_font.italic_mt.3.7mm_page.keep-with-next_ifm" text:outline-level="4">Gemeenten toegevoegd per 1 augustus 2019:</text:h>
      <text:p text:style-name="ifm_p_ifm">–  Gemeente Alphen aan den Rijn</text:p>
      <text:p text:style-name="ifm_p_ifm">–  Gemeente Bloemendaal</text:p>
      <text:p text:style-name="ifm_p_ifm">–  Gemeente Coevorden</text:p>
      <text:p text:style-name="ifm_p_ifm">–  Gemeente Gouda</text:p>
      <text:p text:style-name="ifm_p_ifm">–  Gemeente Groningen</text:p>
      <text:p text:style-name="ifm_p_ifm">–  Gemeente Heemskerk</text:p>
      <text:p text:style-name="ifm_p_ifm">–  Gemeente Het Hoge Land</text:p>
      <text:p text:style-name="ifm_p_ifm">–  Gemeente Kaag en Braassem</text:p>
      <text:p text:style-name="ifm_p_ifm">–  Gemeente Nieuwkoop</text:p>
      <text:p text:style-name="ifm_p_ifm">–  Gemeente Nijkerk</text:p>
      <text:p text:style-name="ifm_p_ifm">–  Gemeente Ouder-Amstel</text:p>
      <text:p text:style-name="ifm_p_ifm">–  Gemeente Schagen</text:p>
      <text:p text:style-name="ifm_p_ifm">–  Gemeente Sittard-Geleen</text:p>
      <text:p text:style-name="ifm_p_ifm">–  Gemeente Smallingerland</text:p>
      <text:p text:style-name="ifm_p_ifm">–  Gemeente Veldhoven</text:p>
      <text:p text:style-name="ifm_p_ifm">–  Gemeente Velsen</text:p>
      <text:p text:style-name="ifm_p_ifm">–  Gemeente Venlo</text:p>
      <text:p text:style-name="ifm_p_ifm">–  Gemeente Zevenaar</text:p>
      <text:p text:style-name="ifm_p_ifm">–  Gemeente Zutphen</text:p>
      <text:h text:style-name="ifm_p_font.italic_mt.3.7mm_page.keep-with-next_ifm" text:outline-level="4">Gemeenten en gemeentelijke samenwerkingsverband toegevoegd per 1 september 2019:</text:h>
      <text:p text:style-name="ifm_p_ifm">–  Werkzaak Rivierenland (SWV)</text:p>
      <text:p text:style-name="ifm_p_ifm">–  Gemeente Berkelland</text:p>
      <text:p text:style-name="ifm_p_ifm">–  Gemeente Beverwijk</text:p>
      <text:p text:style-name="ifm_p_ifm">–  Gemeente Blaricum</text:p>
      <text:p text:style-name="ifm_p_ifm">–  Gemeente De Ronde Venen</text:p>
      <text:p text:style-name="ifm_p_ifm">–  Gemeente Eemnes</text:p>
      <text:p text:style-name="ifm_p_ifm">–  Gemeente Hardenberg</text:p>
      <text:p text:style-name="ifm_p_ifm">–  Gemeente Huizen</text:p>
      <text:p text:style-name="ifm_p_ifm">–  Gemeente Laren</text:p>
      <text:p text:style-name="ifm_p_ifm">–  Gemeente Leudal</text:p>
      <text:p text:style-name="ifm_p_ifm">–  Gemeente Ommen</text:p>
      <text:p text:style-name="ifm_p_ifm">–  Gemeente Oosterhout</text:p>
      <text:p text:style-name="ifm_p_ifm">–  Gemeente Purmerend</text:p>
      <text:p text:style-name="ifm_p_ifm">–  Gemeente Voorst</text:p>
      <text:p text:style-name="ifm_p_ifm">–  Gemeente Weert</text:p>
      <text:p text:style-name="ifm_p_ifm">–  Gemeente Westerwolde</text:p>
      <text:p text:style-name="ifm_p_ifm">–  Gemeente Zoeterwoude</text:p>
      <text:h text:style-name="ifm_p_font.italic_mt.3.7mm_page.keep-with-next_ifm" text:outline-level="4">Gemeenten toegevoegd per 1 oktober 2019:</text:h>
      <text:p text:style-name="ifm_p_ifm">–  Gemeente Emmen</text:p>
      <text:p text:style-name="ifm_p_ifm">–  Gemeente Meppel</text:p>
      <text:p text:style-name="ifm_p_ifm">–  Gemeente Midden-Delfland</text:p>
      <text:p text:style-name="ifm_p_ifm">–  Gemeente Nijmegen</text:p>
      <text:p text:style-name="ifm_p_ifm">–  Gemeente Nunspeet</text:p>
      <text:p text:style-name="ifm_p_ifm">–  Gemeente Venray</text:p>
      <text:h text:style-name="ifm_p_font.italic_mt.3.7mm_page.keep-with-next_ifm" text:outline-level="4">Gemeenten en gemeentelijke samenwerkingsverband toegevoegd per 1 december 2019:</text:h>
      <text:p text:style-name="ifm_p_ifm">–  ISD Kompas</text:p>
      <text:p text:style-name="ifm_p_ifm">–  Gemeente Achtkarspelen</text:p>
      <text:p text:style-name="ifm_p_ifm">–  Gemeente Apeldoorn</text:p>
      <text:p text:style-name="ifm_p_ifm">–  Gemeente Gennep</text:p>
      <text:p text:style-name="ifm_p_ifm">–  Gemeente Krimpen aan den IJssel</text:p>
      <text:p text:style-name="ifm_p_ifm">–  Gemeente Tytsjerksteradiel</text:p>
      <text:p text:style-name="ifm_p_ifm">–  Gemeente Zwolle</text:p>
      <text:h text:style-name="ifm_p_font.italic_mt.3.7mm_page.keep-with-next_ifm" text:outline-level="4">Gemeenten toegevoegd per 1 januari 2020:</text:h>
      <text:p text:style-name="ifm_p_ifm">–  Gemeente Ermelo</text:p>
      <text:p text:style-name="ifm_p_ifm">–  Gemeente Haarlem</text:p>
      <text:p text:style-name="ifm_p_ifm">–  Gemeente Harderwijk</text:p>
      <text:p text:style-name="ifm_p_ifm">–  Gemeente Heerde</text:p>
      <text:p text:style-name="ifm_p_ifm">–  Gemeente Nederweert</text:p>
      <text:p text:style-name="ifm_p_ifm">–  Gemeente Peel en Maas</text:p>
      <text:p text:style-name="ifm_p_ifm">–  Gemeente Zandvoort</text:p>
      <text:p text:style-name="ifm_p_ifm">–  Gemeente Zeewolde</text:p>
      <text:p text:style-name="ifm_p_ifm">–  Gemeente Westerkwartier</text:p>
      <text:h text:style-name="ifm_p_font.italic_mt.3.7mm_page.keep-with-next_ifm" text:outline-level="4">Gemeenten toegevoegd per 1 februari 2020:</text:h>
      <text:p text:style-name="ifm_p_ifm">–  Gemeente Elburg</text:p>
      <text:p text:style-name="ifm_p_ifm">–  Gemeente Steenwijkerland</text:p>
      <text:h text:style-name="ifm_p_font.italic_mt.3.7mm_page.keep-with-next_ifm" text:outline-level="4">Gemeenten toegevoegd per 1 april 2020:</text:h>
      <text:p text:style-name="ifm_p_ifm">–  Gemeente Heerlen</text:p>
      <text:h text:style-name="ifm_p_font.italic_mt.3.7mm_page.keep-with-next_ifm" text:outline-level="4">Gemeente toegevoegd per 1 juni 2020:</text:h>
      <text:p text:style-name="ifm_p_ifm">–  Gemeente Putten</text:p>
      <text:h text:style-name="ifm_p_font.italic_mt.3.7mm_page.keep-with-next_ifm" text:outline-level="4">Gemeenten toegevoegd per 1 november 2020:</text:h>
      <text:p text:style-name="ifm_p_ifm">–  Gemeente Diemen</text:p>
      <text:p text:style-name="ifm_p_ifm">–  Gemeente Winterswijk</text:p>
      <text:h text:style-name="ifm_p_font.italic_mt.3.7mm_page.keep-with-next_ifm" text:outline-level="4">Gemeente toegevoegd per 1 januari 2021</text:h>
      <text:p text:style-name="ifm_p_ifm">–  Gemeente Eemsdelta</text:p>
      <text:p text:style-name="ifm_p_ifm">–  Gemeente Breda</text:p>
      <text:h text:style-name="ifm_p_font.italic_mt.3.7mm_page.keep-with-next_ifm" text:outline-level="4">Gemeente toegevoegd per 1 februari 2021</text:h>
      <text:p text:style-name="ifm_p_ifm">–  Gemeente Zwartewaterland</text:p>
      <text:h text:style-name="ifm_p_font.italic_mt.3.7mm_page.keep-with-next_ifm" text:outline-level="4">Gemeente toegevoegd per 1 maart 2021</text:h>
      <text:p text:style-name="ifm_p_ifm">–  Gemeente Heumen</text:p>
      <text:h text:style-name="ifm_p_font.italic_mt.3.7mm_page.keep-with-next_ifm" text:outline-level="4">Gemeente toegevoegd per 1 juli 2021</text:h>
      <text:p text:style-name="ifm_p_ifm">–  Gemeente Terneuzen</text:p>
      <text:h text:style-name="ifm_p_font.italic_mt.3.7mm_page.keep-with-next_ifm" text:outline-level="4">Gemeenten en gemeentelijke samenwerkingsverbanden toegevoegd per 1 augustus 2021</text:h>
      <text:p text:style-name="ifm_p_ifm">–  Gemeente Hoeksche Waard</text:p>
      <text:p text:style-name="ifm_p_ifm">–  Gemeente Maasgouw</text:p>
      <text:p text:style-name="ifm_p_ifm">–  ISD BOL</text:p>
      <text:h text:style-name="ifm_p_font.italic_mt.3.7mm_page.keep-with-next_ifm" text:outline-level="4">Gemeenten toegevoegd per 1september 2021</text:h>
      <text:p text:style-name="ifm_p_ifm">–  Gemeente Echt-Susteren</text:p>
      <text:p text:style-name="ifm_p_ifm">–  Gemeente Roermond</text:p>
      <text:h text:style-name="ifm_p_font.italic_mt.3.7mm_page.keep-with-next_ifm" text:outline-level="4">Gemeente toegevoegd per 1 oktober 2021</text:h>
      <text:p text:style-name="ifm_p_ifm">–  Gemeente Roerdalen toegevoegd per 1 november met terugwerkende kracht tot en met 1 oktober 2021.</text:p>
      <text:h text:style-name="ifm_p_font.italic_mt.3.7mm_page.keep-with-next_ifm" text:outline-level="4">Gemeente toegevoegd per 1 november 2021</text:h>
      <text:p text:style-name="ifm_p_ifm">–  Gemeente Lelystad</text:p>
      <text:h text:style-name="ifm_p_font.italic_mt.3.7mm_page.keep-with-next_ifm" text:outline-level="4">Gemeente toegevoegd per 1 december 2021</text:h>
      <text:p text:style-name="ifm_p_ifm">–  Gemeente Cranendonck</text:p>
      <text:h text:style-name="ifm_p_font.italic_mt.3.7mm_page.keep-with-next_ifm" text:outline-level="4">Gemeente toegevoegd per 1 januari 2022</text:h>
      <text:p text:style-name="ifm_p_ifm">–  Gemeente Land van Cuijk</text:p>
      <text:p text:style-name="ifm_p_ifm">–  Gemeente Maashorst</text:p>
      <text:h text:style-name="ifm_p_font.italic_mt.3.7mm_page.keep-with-next_ifm" text:outline-level="4">Gemeente toegevoegd per 1 maart 2022</text:h>
      <text:p text:style-name="ifm_p_ifm">–  Gemeente Landsmeer</text:p>
      <text:h text:style-name="ifm_p_font.italic_mt.3.7mm_page.keep-with-next_ifm" text:outline-level="4">Gemeente toegevoegd per 1 april 2022</text:h>
      <text:p text:style-name="ifm_p_ifm">–  Gemeente De Wolden</text:p>
      <text:p text:style-name="ifm_p_ifm">–  Gemeente Hoogeveen</text:p>
      <text:h text:style-name="ifm_p_font.italic_mt.3.7mm_page.keep-with-next_ifm" text:outline-level="4">Gemeente toegevoegd per 1 mei 2022</text:h>
      <text:p text:style-name="ifm_p_ifm">–  Gemeente Oisterwijk</text:p>
      <text:h text:style-name="ifm_p_font.italic_mt.3.7mm_page.keep-with-next_ifm" text:outline-level="4">Gemeenten toegevoegd per 1 juni 2022</text:h>
      <text:p text:style-name="ifm_p_ifm">–  Gemeente Schouwen-Duiveland</text:p>
      <text:p text:style-name="ifm_p_ifm">–  Gemeente Westerveld</text:p>
      <text:h text:style-name="ifm_p_font.italic_mt.3.7mm_page.keep-with-next_ifm" text:outline-level="4">Gemeente toegevoegd per 1 augustus 2022</text:h>
      <text:p text:style-name="ifm_p_ifm">–  Gemeente Pekela</text:p>
      <text:h text:style-name="ifm_p_font.italic_mt.3.7mm_page.keep-with-next_ifm" text:outline-level="4">Gemeente toegevoegd per 1 november 2022</text:h>
      <text:p text:style-name="ifm_p_ifm">–  Gemeente Best</text:p>
      <text:p text:style-name="ifm_p_ifm">–  Gemeente Noordwijk</text:p>
      <text:p text:style-name="ifm_p_ifm">–  Gemeente Oirschot</text:p>
      <text:p text:style-name="ifm_p_ifm">–  Gemeente Oldambt</text:p>
      <text:h text:style-name="ifm_p_font.italic_mt.3.7mm_page.keep-with-next_ifm" text:outline-level="4">Gemeentelijke samenwerkingsverband toegevoegd per 1 december 2022</text:h>
      <text:p text:style-name="ifm_p_ifm">–  FermWerk</text:p>
      <text:h text:style-name="ifm_p_font.italic_mt.3.7mm_page.keep-with-next_ifm" text:outline-level="4">Gemeentelijke samenwerkingsverband toegevoegd per 1 januari 2023</text:h>
      <text:p text:style-name="ifm_p_ifm">–  Zaffier</text:p>
      <text:h text:style-name="ifm_p_font.italic_mt.3.7mm_page.keep-with-next_ifm" text:outline-level="4">Gemeente toegevoegd per 1 maart 2023</text:h>
      <text:p text:style-name="ifm_p_ifm">–  Gemeente Waddinxveen</text:p>
      <text:h text:style-name="ifm_p_font.italic_mt.3.7mm_page.keep-with-next_ifm" text:outline-level="4">Gemeente toegevoegd per 1 april 2023</text:h>
      <text:p text:style-name="ifm_p_ifm">–  Gemeente Heerenveen</text:p>
      <text:h text:style-name="ifm_p_font.italic_mt.3.7mm_page.keep-with-next_ifm" text:outline-level="4">Gemeente toegevoegd per 1 juni 2023</text:h>
      <text:p text:style-name="ifm_p_ifm">–  Gemeente Son en Breugel</text:p>
      <text:h text:style-name="ifm_p_font.italic_mt.3.7mm_page.keep-with-next_ifm" text:outline-level="4">Gemeente toegevoegd per 1 augustus 2023</text:h>
      <text:p text:style-name="ifm_p_ifm">–  Gemeente Nuenen</text:p>
      <text:p text:style-name="ifm_p_ifm">–  Gemeente Lochem</text:p>
      <text:h text:style-name="ifm_p_font.italic_mt.3.7mm_page.keep-with-next_ifm" text:outline-level="4">Gemeente toegevoegd per 1 december 2023</text:h>
      <text:p text:style-name="ifm_p_ifm">–  Gemeente Epe</text:p>
      <text:h text:style-name="ifm_p_font.italic_mt.3.7mm_page.keep-with-next_ifm" text:outline-level="4">Gemeentelijke samenwerkingsverband toegevoegd per 1 januari 2024</text:h>
      <text:p text:style-name="ifm_p_ifm">–  Participatiebedrijf Kempenplus</text:p>
      <text:h text:style-name="ifm_p_font.italic_mt.3.7mm_page.keep-with-next_ifm" text:outline-level="4">Gemeentelijke samenwerkingsverband toegevoegd per 1 april 2024</text:h>
      <text:p text:style-name="ifm_p_ifm">–  Stroomopwaarts MVS</text:p>
      <text:h text:style-name="ifm_p_font.italic_mt.3.7mm_page.keep-with-next_ifm" text:outline-level="4">Gemeenten toegevoegd per 1 augustus 2024</text:h>
      <text:p text:style-name="ifm_p_ifm">–  Gemeente Hillegom</text:p>
      <text:p text:style-name="ifm_p_ifm">–  Gemeente Lisse</text:p>
      <text:p text:style-name="ifm_p_ifm">–  Gemeente Teylingen</text:p>
      <text:h text:style-name="ifm_p_font.italic_mt.3.7mm_page.keep-with-next_ifm" text:outline-level="4">Gemeenten toegevoegd per 1 september 2024</text:h>
      <text:p text:style-name="ifm_p_ifm">–  Gemeente Voorne aan Zee</text:p>
      <text:p text:style-name="ifm_p_ifm">–  Gemeente Katwijk</text:p>
      <text:h text:style-name="ifm_p_font.italic_mt.3.7mm_page.keep-with-next_ifm" text:outline-level="4">Gemeentelijke samenwerkingsverband toegevoegd per 1 oktober 2024</text:h>
      <text:p text:style-name="ifm_p_ifm">–  Senzer</text:p>
      <text:h text:style-name="ifm_p_font.italic_mt.3.7mm_page.keep-with-next_ifm" text:outline-level="4">Gemeente toegevoegd per 1 juni 2025</text:h>
      <text:p text:style-name="ifm_p_ifm">–  Gemeente Deventer</text:p>
      <text:h text:style-name="ifm_p_font.italic_mt.3.7mm_page.keep-with-next_ifm" text:outline-level="4">Gemeente toegevoegd per 1 oktober 2025</text:h>
      <text:p text:style-name="ifm_p_ifm">–  Gemeente Zoetermeer</text:p>
      <text:h text:style-name="ifm_p_font.italic_mt.3.7mm_page.keep-with-next_ifm" text:outline-level="4">Gemeente toegevoegd per 1 januari 2026</text:h>
      <text:p text:style-name="ifm_p_ifm">–  Gemeente Leidschendam-Voorburg</text:p>
      <text:h text:style-name="ifm_p_font.bold_mt.5.08mm_page.break-before_ifm" text:outline-level="4">BIJLAGE<text:s/>VI<text:s/>GEGEVENSSET KWIJTSCHELDING OP VERZOEK</text:h>
      <text:p text:style-name="ifm_p_mt.4.23mm_ifm">Bijlage bij de artikelen 2 en 3 van dit besluit.</text:p>
      <table:table table:style-name="ifm_table_pgwide.1_mt.3.7mm_ifm">
        <table:table-column table:style-name="table1.tg1.col1"/>
        <table:table-column table:style-name="table1.tg1.col2"/>
        <table:table-header-rows>
          <table:table-row>
            <table:table-cell table:style-name="table.cell.bottom">
              <text:p text:style-name="text.cell.8.5.left">RUBRIEK</text:p>
            </table:table-cell>
            <table:table-cell table:style-name="table.cell.bottom.pleft.pright">
              <text:p text:style-name="text.cell.8.5.left">OMSCHRIJVING</text:p>
            </table:table-cell>
          </table:table-row>
          <table:table-row>
            <table:table-cell table:style-name="table.cell.bottom">
              <text:p text:style-name="text.cell.8.5.left"/>
            </table:table-cell>
            <table:table-cell table:style-name="table.cell.bottom.pleft.pright">
              <text:p text:style-name="text.cell.8.5.left"/>
            </table:table-cell>
          </table:table-row>
        </table:table-header-rows>
        <table:table-row>
          <table:table-cell table:style-name="table.cell.top">
            <text:p text:style-name="text.cell.8.5.left"><text:span text:style-name="ifm_span_font.bold_ifm">01</text:span></text:p>
          </table:table-cell>
          <table:table-cell table:style-name="table.cell.top.pleft.pright">
            <text:p text:style-name="text.cell.8.5.left"><text:span text:style-name="ifm_span_font.bold_ifm">PERSOON</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1.01.20</text:p>
          </table:table-cell>
          <table:table-cell table:style-name="table.cell.top.pleft.pright">
            <text:p text:style-name="text.cell.8.5.left">Burgerservicenummer persoon</text:p>
          </table:table-cell>
        </table:table-row>
        <table:table-row>
          <table:table-cell table:style-name="table.cell.top">
            <text:p text:style-name="text.cell.8.5.left">01.02.30</text:p>
          </table:table-cell>
          <table:table-cell table:style-name="table.cell.top.pleft.pright">
            <text:p text:style-name="text.cell.8.5.left">Voorvoegsel geslachtsnaam persoon</text:p>
          </table:table-cell>
        </table:table-row>
        <table:table-row>
          <table:table-cell table:style-name="table.cell.top">
            <text:p text:style-name="text.cell.8.5.left">01.02.40</text:p>
          </table:table-cell>
          <table:table-cell table:style-name="table.cell.top.pleft.pright">
            <text:p text:style-name="text.cell.8.5.left">Geslachtsnaam persoon</text:p>
          </table:table-cell>
        </table:table-row>
        <table:table-row>
          <table:table-cell table:style-name="table.cell.top">
            <text:p text:style-name="text.cell.8.5.left">01.03.10</text:p>
          </table:table-cell>
          <table:table-cell table:style-name="table.cell.top.pleft.pright">
            <text:p text:style-name="text.cell.8.5.left">Geboortedatum persoo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2</text:span></text:p>
          </table:table-cell>
          <table:table-cell table:style-name="table.cell.top.pleft.pright">
            <text:p text:style-name="text.cell.8.5.left"><text:span text:style-name="ifm_span_font.bold_ifm">OUDER1</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2.01.20</text:p>
          </table:table-cell>
          <table:table-cell table:style-name="table.cell.top.pleft.pright">
            <text:p text:style-name="text.cell.8.5.left">Burgerservicenummer ouder1</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3</text:span></text:p>
          </table:table-cell>
          <table:table-cell table:style-name="table.cell.top.pleft.pright">
            <text:p text:style-name="text.cell.8.5.left"><text:span text:style-name="ifm_span_font.bold_ifm">OUDER2</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3.01.20</text:p>
          </table:table-cell>
          <table:table-cell table:style-name="table.cell.top.pleft.pright">
            <text:p text:style-name="text.cell.8.5.left">Burgerservicenummer ouder2</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5</text:span></text:p>
          </table:table-cell>
          <table:table-cell table:style-name="table.cell.top.pleft.pright">
            <text:p text:style-name="text.cell.8.5.left"><text:span text:style-name="ifm_span_font.bold_ifm">HUWELIJK/GEREGISTREERD PARTNERSCHAP</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5.01.20</text:p>
          </table:table-cell>
          <table:table-cell table:style-name="table.cell.top.pleft.pright">
            <text:p text:style-name="text.cell.8.5.left">Burgerservicenummer echtgenoot/geregistreerd partner</text:p>
          </table:table-cell>
        </table:table-row>
        <table:table-row>
          <table:table-cell table:style-name="table.cell.top">
            <text:p text:style-name="text.cell.8.5.left">05.06.10</text:p>
          </table:table-cell>
          <table:table-cell table:style-name="table.cell.top.pleft.pright">
            <text:p text:style-name="text.cell.8.5.left">Datum huwelijkssluiting/aangaan geregistreerd partnerschap</text:p>
          </table:table-cell>
        </table:table-row>
        <table:table-row>
          <table:table-cell table:style-name="table.cell.top">
            <text:p text:style-name="text.cell.8.5.left">05.07.10</text:p>
          </table:table-cell>
          <table:table-cell table:style-name="table.cell.top.pleft.pright">
            <text:p text:style-name="text.cell.8.5.left">Datum ontbinding huwelijk/geregistreerd partnerschap</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8</text:span></text:p>
          </table:table-cell>
          <table:table-cell table:style-name="table.cell.top.pleft.pright">
            <text:p text:style-name="text.cell.8.5.left"><text:span text:style-name="ifm_span_font.bold_ifm">VERBLIJFPLAATS</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8.10.10</text:p>
          </table:table-cell>
          <table:table-cell table:style-name="table.cell.top.pleft.pright">
            <text:p text:style-name="text.cell.8.5.left">Functieadres</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9</text:span></text:p>
          </table:table-cell>
          <table:table-cell table:style-name="table.cell.top.pleft.pright">
            <text:p text:style-name="text.cell.8.5.left"><text:span text:style-name="ifm_span_font.bold_ifm">KIND</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9.01.20</text:p>
          </table:table-cell>
          <table:table-cell table:style-name="table.cell.top.pleft.pright">
            <text:p text:style-name="text.cell.8.5.left">Burgerservicenummer kind</text:p>
          </table:table-cell>
        </table:table-row>
        <table:table-row>
          <table:table-cell table:style-name="table.cell.top">
            <text:p text:style-name="text.cell.8.5.left">09.03.10</text:p>
          </table:table-cell>
          <table:table-cell table:style-name="table.cell.top.pleft.pright">
            <text:p text:style-name="text.cell.8.5.left">Geboortedatum kind</text:p>
          </table:table-cell>
        </table:table-row>
      </table:table>
      <text:h text:style-name="ifm_p_font.bold_mt.5.08mm_page.break-before_ifm" text:outline-level="4">BIJLAGE<text:s/>VII<text:s/>GEGEVENSSET WOON &amp; LEEFSITUATIE OP VERZOEK</text:h>
      <text:p text:style-name="ifm_p_mt.4.23mm_ifm">Bijlage bij de artikelen 2 en 3 van dit besluit.</text:p>
      <table:table table:style-name="ifm_table_pgwide.1_mt.3.7mm_ifm">
        <table:table-column table:style-name="table2.tg1.col1"/>
        <table:table-column table:style-name="table2.tg1.col2"/>
        <table:table-header-rows>
          <table:table-row>
            <table:table-cell table:style-name="table.cell.bottom">
              <text:p text:style-name="text.cell.8.5.left">RUBRIEK</text:p>
            </table:table-cell>
            <table:table-cell table:style-name="table.cell.bottom.pleft.pright">
              <text:p text:style-name="text.cell.8.5.left">OMSCHRIJVING</text:p>
            </table:table-cell>
          </table:table-row>
          <table:table-row>
            <table:table-cell table:style-name="table.cell.bottom">
              <text:p text:style-name="text.cell.8.5.left"/>
            </table:table-cell>
            <table:table-cell table:style-name="table.cell.bottom.pleft.pright">
              <text:p text:style-name="text.cell.8.5.left"/>
            </table:table-cell>
          </table:table-row>
        </table:table-header-rows>
        <table:table-row>
          <table:table-cell table:style-name="table.cell.top">
            <text:p text:style-name="text.cell.8.5.left"><text:span text:style-name="ifm_span_font.bold_ifm">01</text:span></text:p>
          </table:table-cell>
          <table:table-cell table:style-name="table.cell.top.pleft.pright">
            <text:p text:style-name="text.cell.8.5.left"><text:span text:style-name="ifm_span_font.bold_ifm">PERSOON</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1.01.20</text:p>
          </table:table-cell>
          <table:table-cell table:style-name="table.cell.top.pleft.pright">
            <text:p text:style-name="text.cell.8.5.left">Burgerservicenummer persoon</text:p>
          </table:table-cell>
        </table:table-row>
        <table:table-row>
          <table:table-cell table:style-name="table.cell.top">
            <text:p text:style-name="text.cell.8.5.left">01.02.30</text:p>
          </table:table-cell>
          <table:table-cell table:style-name="table.cell.top.pleft.pright">
            <text:p text:style-name="text.cell.8.5.left">Voorvoegsel geslachtsnaam persoon</text:p>
          </table:table-cell>
        </table:table-row>
        <table:table-row>
          <table:table-cell table:style-name="table.cell.top">
            <text:p text:style-name="text.cell.8.5.left">01.02.40</text:p>
          </table:table-cell>
          <table:table-cell table:style-name="table.cell.top.pleft.pright">
            <text:p text:style-name="text.cell.8.5.left">Geslachtsnaam persoon</text:p>
          </table:table-cell>
        </table:table-row>
        <table:table-row>
          <table:table-cell table:style-name="table.cell.top">
            <text:p text:style-name="text.cell.8.5.left">01.03.10</text:p>
          </table:table-cell>
          <table:table-cell table:style-name="table.cell.top.pleft.pright">
            <text:p text:style-name="text.cell.8.5.left">Geboortedatum persoo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2</text:span></text:p>
          </table:table-cell>
          <table:table-cell table:style-name="table.cell.top.pleft.pright">
            <text:p text:style-name="text.cell.8.5.left"><text:span text:style-name="ifm_span_font.bold_ifm">OUDER1</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2.01.20</text:p>
          </table:table-cell>
          <table:table-cell table:style-name="table.cell.top.pleft.pright">
            <text:p text:style-name="text.cell.8.5.left">Burgerservicenummer ouder1</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3</text:span></text:p>
          </table:table-cell>
          <table:table-cell table:style-name="table.cell.top.pleft.pright">
            <text:p text:style-name="text.cell.8.5.left"><text:span text:style-name="ifm_span_font.bold_ifm">OUDER2</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3.01.20</text:p>
          </table:table-cell>
          <table:table-cell table:style-name="table.cell.top.pleft.pright">
            <text:p text:style-name="text.cell.8.5.left">Burgerservicenummer ouder2</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5</text:span></text:p>
          </table:table-cell>
          <table:table-cell table:style-name="table.cell.top.pleft.pright">
            <text:p text:style-name="text.cell.8.5.left"><text:span text:style-name="ifm_span_font.bold_ifm">HUWELIJK/GEREGISTREERD PARTNERSCHAP</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5.01.20</text:p>
          </table:table-cell>
          <table:table-cell table:style-name="table.cell.top.pleft.pright">
            <text:p text:style-name="text.cell.8.5.left">Burgerservicenummer echtgenoot/geregistreerd partner</text:p>
          </table:table-cell>
        </table:table-row>
        <table:table-row>
          <table:table-cell table:style-name="table.cell.top">
            <text:p text:style-name="text.cell.8.5.left">05.06.10</text:p>
          </table:table-cell>
          <table:table-cell table:style-name="table.cell.top.pleft.pright">
            <text:p text:style-name="text.cell.8.5.left">Datum huwelijkssluiting/aangaan geregistreerd partnerschap</text:p>
          </table:table-cell>
        </table:table-row>
        <table:table-row>
          <table:table-cell table:style-name="table.cell.top">
            <text:p text:style-name="text.cell.8.5.left">05.07.10</text:p>
          </table:table-cell>
          <table:table-cell table:style-name="table.cell.top.pleft.pright">
            <text:p text:style-name="text.cell.8.5.left">Datum ontbinding huwelijk/geregistreerd partnerschap</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8</text:span></text:p>
          </table:table-cell>
          <table:table-cell table:style-name="table.cell.top.pleft.pright">
            <text:p text:style-name="text.cell.8.5.left"><text:span text:style-name="ifm_span_font.bold_ifm">VERBLIJFPLAATS</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8.09.20</text:p>
          </table:table-cell>
          <table:table-cell table:style-name="table.cell.top.pleft.pright">
            <text:p text:style-name="text.cell.8.5.left">Datum inschrijving in de gemeente</text:p>
          </table:table-cell>
        </table:table-row>
        <table:table-row>
          <table:table-cell table:style-name="table.cell.top">
            <text:p text:style-name="text.cell.8.5.left">08.10.10</text:p>
          </table:table-cell>
          <table:table-cell table:style-name="table.cell.top.pleft.pright">
            <text:p text:style-name="text.cell.8.5.left">Functieadres</text:p>
          </table:table-cell>
        </table:table-row>
        <table:table-row>
          <table:table-cell table:style-name="table.cell.top">
            <text:p text:style-name="text.cell.8.5.left">08.10.30</text:p>
          </table:table-cell>
          <table:table-cell table:style-name="table.cell.top.pleft.pright">
            <text:p text:style-name="text.cell.8.5.left">Datum aanvang adreshouding</text:p>
          </table:table-cell>
        </table:table-row>
        <table:table-row>
          <table:table-cell table:style-name="table.cell.top">
            <text:p text:style-name="text.cell.8.5.left">08.11.10</text:p>
          </table:table-cell>
          <table:table-cell table:style-name="table.cell.top.pleft.pright">
            <text:p text:style-name="text.cell.8.5.left">Straatnaam</text:p>
          </table:table-cell>
        </table:table-row>
        <table:table-row>
          <table:table-cell table:style-name="table.cell.top">
            <text:p text:style-name="text.cell.8.5.left">08.11.20</text:p>
          </table:table-cell>
          <table:table-cell table:style-name="table.cell.top.pleft.pright">
            <text:p text:style-name="text.cell.8.5.left">Huisnummer</text:p>
          </table:table-cell>
        </table:table-row>
        <table:table-row>
          <table:table-cell table:style-name="table.cell.top">
            <text:p text:style-name="text.cell.8.5.left">08.11.30</text:p>
          </table:table-cell>
          <table:table-cell table:style-name="table.cell.top.pleft.pright">
            <text:p text:style-name="text.cell.8.5.left">Huisletter</text:p>
          </table:table-cell>
        </table:table-row>
        <table:table-row>
          <table:table-cell table:style-name="table.cell.top">
            <text:p text:style-name="text.cell.8.5.left">08.11.40</text:p>
          </table:table-cell>
          <table:table-cell table:style-name="table.cell.top.pleft.pright">
            <text:p text:style-name="text.cell.8.5.left">Huisnummertoevoeging</text:p>
          </table:table-cell>
        </table:table-row>
        <table:table-row>
          <table:table-cell table:style-name="table.cell.top">
            <text:p text:style-name="text.cell.8.5.left">08.11.50</text:p>
          </table:table-cell>
          <table:table-cell table:style-name="table.cell.top.pleft.pright">
            <text:p text:style-name="text.cell.8.5.left">Aanduiding bij huisnummer</text:p>
          </table:table-cell>
        </table:table-row>
        <table:table-row>
          <table:table-cell table:style-name="table.cell.top">
            <text:p text:style-name="text.cell.8.5.left">08.11.60</text:p>
          </table:table-cell>
          <table:table-cell table:style-name="table.cell.top.pleft.pright">
            <text:p text:style-name="text.cell.8.5.left">Postcode</text:p>
          </table:table-cell>
        </table:table-row>
        <table:table-row>
          <table:table-cell table:style-name="table.cell.top">
            <text:p text:style-name="text.cell.8.5.left">08.11.70</text:p>
          </table:table-cell>
          <table:table-cell table:style-name="table.cell.top.pleft.pright">
            <text:p text:style-name="text.cell.8.5.left">Woonplaatsnaam</text:p>
          </table:table-cell>
        </table:table-row>
        <table:table-row>
          <table:table-cell table:style-name="table.cell.top">
            <text:p text:style-name="text.cell.8.5.left">08.12.10</text:p>
          </table:table-cell>
          <table:table-cell table:style-name="table.cell.top.pleft.pright">
            <text:p text:style-name="text.cell.8.5.left">Locatiebeschrijving</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9</text:span></text:p>
          </table:table-cell>
          <table:table-cell table:style-name="table.cell.top.pleft.pright">
            <text:p text:style-name="text.cell.8.5.left"><text:span text:style-name="ifm_span_font.bold_ifm">KIND</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9.01.20</text:p>
          </table:table-cell>
          <table:table-cell table:style-name="table.cell.top.pleft.pright">
            <text:p text:style-name="text.cell.8.5.left">Burgerservicenummer kind</text:p>
          </table:table-cell>
        </table:table-row>
      </table:table>
      <text:h text:style-name="ifm_p_font.bold_mt.5.08mm_page.break-before_ifm" text:outline-level="4">BIJLAGE<text:s/>VIII<text:s/>GEGEVENSSET GEMEENTELIJKE DEBITEUREN OP VERZOEK</text:h>
      <text:p text:style-name="ifm_p_mt.4.23mm_ifm">Bijlage bij artikel 2 van dit besluit.</text:p>
      <table:table table:style-name="ifm_table_pgwide.1_mt.3.7mm_ifm">
        <table:table-column table:style-name="table3.tg1.col1"/>
        <table:table-column table:style-name="table3.tg1.col2"/>
        <table:table-header-rows>
          <table:table-row>
            <table:table-cell table:style-name="table.cell.bottom">
              <text:p text:style-name="text.cell.8.5.left">RUBRIEK</text:p>
            </table:table-cell>
            <table:table-cell table:style-name="table.cell.bottom.pleft.pright">
              <text:p text:style-name="text.cell.8.5.left">OMSCHRIJVING</text:p>
            </table:table-cell>
          </table:table-row>
          <table:table-row>
            <table:table-cell table:style-name="table.cell.bottom">
              <text:p text:style-name="text.cell.8.5.left"/>
            </table:table-cell>
            <table:table-cell table:style-name="table.cell.bottom.pleft.pright">
              <text:p text:style-name="text.cell.8.5.left"/>
            </table:table-cell>
          </table:table-row>
        </table:table-header-rows>
        <table:table-row>
          <table:table-cell table:style-name="table.cell.top">
            <text:p text:style-name="text.cell.8.5.left"><text:span text:style-name="ifm_span_font.bold_ifm">01</text:span></text:p>
          </table:table-cell>
          <table:table-cell table:style-name="table.cell.top.pleft.pright">
            <text:p text:style-name="text.cell.8.5.left"><text:span text:style-name="ifm_span_font.bold_ifm">PERSOON</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1.01.20</text:p>
          </table:table-cell>
          <table:table-cell table:style-name="table.cell.top.pleft.pright">
            <text:p text:style-name="text.cell.8.5.left">Burgerservicenummer persoon</text:p>
          </table:table-cell>
        </table:table-row>
        <table:table-row>
          <table:table-cell table:style-name="table.cell.top">
            <text:p text:style-name="text.cell.8.5.left">01.02.30</text:p>
          </table:table-cell>
          <table:table-cell table:style-name="table.cell.top.pleft.pright">
            <text:p text:style-name="text.cell.8.5.left">Voorvoegsel geslachtsnaam persoon</text:p>
          </table:table-cell>
        </table:table-row>
        <table:table-row>
          <table:table-cell table:style-name="table.cell.top">
            <text:p text:style-name="text.cell.8.5.left">01.02.40</text:p>
          </table:table-cell>
          <table:table-cell table:style-name="table.cell.top.pleft.pright">
            <text:p text:style-name="text.cell.8.5.left">Geslachtsnaam persoon</text:p>
          </table:table-cell>
        </table:table-row>
        <table:table-row>
          <table:table-cell table:style-name="table.cell.top">
            <text:p text:style-name="text.cell.8.5.left">01.03.10</text:p>
          </table:table-cell>
          <table:table-cell table:style-name="table.cell.top.pleft.pright">
            <text:p text:style-name="text.cell.8.5.left">Geboortedatum persoo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5</text:span></text:p>
          </table:table-cell>
          <table:table-cell table:style-name="table.cell.top.pleft.pright">
            <text:p text:style-name="text.cell.8.5.left"><text:span text:style-name="ifm_span_font.bold_ifm">HUWELIJK/GEREGISTREERD PARTNERSCHAP</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5.01.20</text:p>
          </table:table-cell>
          <table:table-cell table:style-name="table.cell.top.pleft.pright">
            <text:p text:style-name="text.cell.8.5.left">Burgerservicenummer echtgenoot/geregistreerd partner</text:p>
          </table:table-cell>
        </table:table-row>
        <table:table-row>
          <table:table-cell table:style-name="table.cell.top">
            <text:p text:style-name="text.cell.8.5.left">05.06.10</text:p>
          </table:table-cell>
          <table:table-cell table:style-name="table.cell.top.pleft.pright">
            <text:p text:style-name="text.cell.8.5.left">Datum huwelijkssluiting/aangaan geregistreerd partnerschap</text:p>
          </table:table-cell>
        </table:table-row>
        <table:table-row>
          <table:table-cell table:style-name="table.cell.top">
            <text:p text:style-name="text.cell.8.5.left">05.07.10</text:p>
          </table:table-cell>
          <table:table-cell table:style-name="table.cell.top.pleft.pright">
            <text:p text:style-name="text.cell.8.5.left">Datum ontbinding huwelijk/geregistreerd partnerschap</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8</text:span></text:p>
          </table:table-cell>
          <table:table-cell table:style-name="table.cell.top.pleft.pright">
            <text:p text:style-name="text.cell.8.5.left"><text:span text:style-name="ifm_span_font.bold_ifm">VERBLIJFPLAATS</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8.09.20</text:p>
          </table:table-cell>
          <table:table-cell table:style-name="table.cell.top.pleft.pright">
            <text:p text:style-name="text.cell.8.5.left">Datum inschrijving in de gemeente</text:p>
          </table:table-cell>
        </table:table-row>
        <table:table-row>
          <table:table-cell table:style-name="table.cell.top">
            <text:p text:style-name="text.cell.8.5.left">08.10.10</text:p>
          </table:table-cell>
          <table:table-cell table:style-name="table.cell.top.pleft.pright">
            <text:p text:style-name="text.cell.8.5.left">Functieadres</text:p>
          </table:table-cell>
        </table:table-row>
        <table:table-row>
          <table:table-cell table:style-name="table.cell.top">
            <text:p text:style-name="text.cell.8.5.left">08.10.30</text:p>
          </table:table-cell>
          <table:table-cell table:style-name="table.cell.top.pleft.pright">
            <text:p text:style-name="text.cell.8.5.left">Datum aanvang adreshouding</text:p>
          </table:table-cell>
        </table:table-row>
        <table:table-row>
          <table:table-cell table:style-name="table.cell.top">
            <text:p text:style-name="text.cell.8.5.left">08.11.10</text:p>
          </table:table-cell>
          <table:table-cell table:style-name="table.cell.top.pleft.pright">
            <text:p text:style-name="text.cell.8.5.left">Straatnaam</text:p>
          </table:table-cell>
        </table:table-row>
        <table:table-row>
          <table:table-cell table:style-name="table.cell.top">
            <text:p text:style-name="text.cell.8.5.left">08.11.20</text:p>
          </table:table-cell>
          <table:table-cell table:style-name="table.cell.top.pleft.pright">
            <text:p text:style-name="text.cell.8.5.left">Huisnummer</text:p>
          </table:table-cell>
        </table:table-row>
        <table:table-row>
          <table:table-cell table:style-name="table.cell.top">
            <text:p text:style-name="text.cell.8.5.left">08.11.30</text:p>
          </table:table-cell>
          <table:table-cell table:style-name="table.cell.top.pleft.pright">
            <text:p text:style-name="text.cell.8.5.left">Huisletter</text:p>
          </table:table-cell>
        </table:table-row>
        <table:table-row>
          <table:table-cell table:style-name="table.cell.top">
            <text:p text:style-name="text.cell.8.5.left">08.11.40</text:p>
          </table:table-cell>
          <table:table-cell table:style-name="table.cell.top.pleft.pright">
            <text:p text:style-name="text.cell.8.5.left">Huisnummertoevoeging</text:p>
          </table:table-cell>
        </table:table-row>
        <table:table-row>
          <table:table-cell table:style-name="table.cell.top">
            <text:p text:style-name="text.cell.8.5.left">08.11.50</text:p>
          </table:table-cell>
          <table:table-cell table:style-name="table.cell.top.pleft.pright">
            <text:p text:style-name="text.cell.8.5.left">Aanduiding bij huisnummer</text:p>
          </table:table-cell>
        </table:table-row>
        <table:table-row>
          <table:table-cell table:style-name="table.cell.top">
            <text:p text:style-name="text.cell.8.5.left">08.11.60</text:p>
          </table:table-cell>
          <table:table-cell table:style-name="table.cell.top.pleft.pright">
            <text:p text:style-name="text.cell.8.5.left">Postcode</text:p>
          </table:table-cell>
        </table:table-row>
        <table:table-row>
          <table:table-cell table:style-name="table.cell.top">
            <text:p text:style-name="text.cell.8.5.left">08.11.70</text:p>
          </table:table-cell>
          <table:table-cell table:style-name="table.cell.top.pleft.pright">
            <text:p text:style-name="text.cell.8.5.left">Woonplaatsnaam</text:p>
          </table:table-cell>
        </table:table-row>
        <table:table-row>
          <table:table-cell table:style-name="table.cell.top">
            <text:p text:style-name="text.cell.8.5.left">08.12.10</text:p>
          </table:table-cell>
          <table:table-cell table:style-name="table.cell.top.pleft.pright">
            <text:p text:style-name="text.cell.8.5.left">Locatiebeschrijving</text:p>
          </table:table-cell>
        </table:table-row>
      </table:table>
      <text:h text:style-name="ifm_p_font.bold_mt.5.08mm_page.break-before_ifm" text:outline-level="4">BIJLAGE<text:s/>IX<text:s/>GEGEVENSSET RECHT OP BIJZONDERE BIJSTAND VERZOEK</text:h>
      <text:p text:style-name="ifm_p_mt.4.23mm_ifm">Bijlage bij de artikelen 2 en 3 van dit besluit.</text:p>
      <table:table table:style-name="ifm_table_pgwide.1_mt.3.7mm_ifm">
        <table:table-column table:style-name="table4.tg1.col1"/>
        <table:table-column table:style-name="table4.tg1.col2"/>
        <table:table-header-rows>
          <table:table-row>
            <table:table-cell table:style-name="table.cell.bottom">
              <text:p text:style-name="text.cell.8.5.left">RUBRIEK</text:p>
            </table:table-cell>
            <table:table-cell table:style-name="table.cell.bottom.pleft.pright">
              <text:p text:style-name="text.cell.8.5.left">OMSCHRIJVING</text:p>
            </table:table-cell>
          </table:table-row>
          <table:table-row>
            <table:table-cell table:style-name="table.cell.bottom">
              <text:p text:style-name="text.cell.8.5.left"/>
            </table:table-cell>
            <table:table-cell table:style-name="table.cell.bottom.pleft.pright">
              <text:p text:style-name="text.cell.8.5.left"/>
            </table:table-cell>
          </table:table-row>
        </table:table-header-rows>
        <table:table-row>
          <table:table-cell table:style-name="table.cell.top">
            <text:p text:style-name="text.cell.8.5.left"><text:span text:style-name="ifm_span_font.bold_ifm">01</text:span></text:p>
          </table:table-cell>
          <table:table-cell table:style-name="table.cell.top.pleft.pright">
            <text:p text:style-name="text.cell.8.5.left"><text:span text:style-name="ifm_span_font.bold_ifm">PERSOON</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1.01.20</text:p>
          </table:table-cell>
          <table:table-cell table:style-name="table.cell.top.pleft.pright">
            <text:p text:style-name="text.cell.8.5.left">Burgerservicenummer persoon</text:p>
          </table:table-cell>
        </table:table-row>
        <table:table-row>
          <table:table-cell table:style-name="table.cell.top">
            <text:p text:style-name="text.cell.8.5.left">01.02.30</text:p>
          </table:table-cell>
          <table:table-cell table:style-name="table.cell.top.pleft.pright">
            <text:p text:style-name="text.cell.8.5.left">Voorvoegsel geslachtsnaam persoon</text:p>
          </table:table-cell>
        </table:table-row>
        <table:table-row>
          <table:table-cell table:style-name="table.cell.top">
            <text:p text:style-name="text.cell.8.5.left">01.02.40</text:p>
          </table:table-cell>
          <table:table-cell table:style-name="table.cell.top.pleft.pright">
            <text:p text:style-name="text.cell.8.5.left">Geslachtsnaam persoon</text:p>
          </table:table-cell>
        </table:table-row>
        <table:table-row>
          <table:table-cell table:style-name="table.cell.top">
            <text:p text:style-name="text.cell.8.5.left">01.03.10</text:p>
          </table:table-cell>
          <table:table-cell table:style-name="table.cell.top.pleft.pright">
            <text:p text:style-name="text.cell.8.5.left">Geboortedatum persoo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2</text:span></text:p>
          </table:table-cell>
          <table:table-cell table:style-name="table.cell.top.pleft.pright">
            <text:p text:style-name="text.cell.8.5.left"><text:span text:style-name="ifm_span_font.bold_ifm">OUDER1</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2.01.20</text:p>
          </table:table-cell>
          <table:table-cell table:style-name="table.cell.top.pleft.pright">
            <text:p text:style-name="text.cell.8.5.left">Burgerservicenummer ouder1</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3</text:span></text:p>
          </table:table-cell>
          <table:table-cell table:style-name="table.cell.top.pleft.pright">
            <text:p text:style-name="text.cell.8.5.left"><text:span text:style-name="ifm_span_font.bold_ifm">OUDER2</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3.01.20</text:p>
          </table:table-cell>
          <table:table-cell table:style-name="table.cell.top.pleft.pright">
            <text:p text:style-name="text.cell.8.5.left">Burgerservicenummer ouder2</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5</text:span></text:p>
          </table:table-cell>
          <table:table-cell table:style-name="table.cell.top.pleft.pright">
            <text:p text:style-name="text.cell.8.5.left"><text:span text:style-name="ifm_span_font.bold_ifm">HUWELIJK/GEREGISTREERD PARTNERSCHAP</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5.01.20</text:p>
          </table:table-cell>
          <table:table-cell table:style-name="table.cell.top.pleft.pright">
            <text:p text:style-name="text.cell.8.5.left">Burgerservicenummer echtgenoot/geregistreerd partner</text:p>
          </table:table-cell>
        </table:table-row>
        <table:table-row>
          <table:table-cell table:style-name="table.cell.top">
            <text:p text:style-name="text.cell.8.5.left">05.03.10</text:p>
          </table:table-cell>
          <table:table-cell table:style-name="table.cell.top.pleft.pright">
            <text:p text:style-name="text.cell.8.5.left">Geboortedatum echtgenoot/geregistreerd partner</text:p>
          </table:table-cell>
        </table:table-row>
        <table:table-row>
          <table:table-cell table:style-name="table.cell.top">
            <text:p text:style-name="text.cell.8.5.left">05.06.10</text:p>
          </table:table-cell>
          <table:table-cell table:style-name="table.cell.top.pleft.pright">
            <text:p text:style-name="text.cell.8.5.left">Datum huwelijkssluiting/aangaan geregistreerd partnerschap</text:p>
          </table:table-cell>
        </table:table-row>
        <table:table-row>
          <table:table-cell table:style-name="table.cell.top">
            <text:p text:style-name="text.cell.8.5.left">05.07.10</text:p>
          </table:table-cell>
          <table:table-cell table:style-name="table.cell.top.pleft.pright">
            <text:p text:style-name="text.cell.8.5.left">Datum ontbinding huwelijk/geregistreerd partnerschap</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8</text:span></text:p>
          </table:table-cell>
          <table:table-cell table:style-name="table.cell.top.pleft.pright">
            <text:p text:style-name="text.cell.8.5.left"><text:span text:style-name="ifm_span_font.bold_ifm">VERBLIJFPLAATS</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8.10.10</text:p>
          </table:table-cell>
          <table:table-cell table:style-name="table.cell.top.pleft.pright">
            <text:p text:style-name="text.cell.8.5.left">Functieadres</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text:span text:style-name="ifm_span_font.bold_ifm">09</text:span></text:p>
          </table:table-cell>
          <table:table-cell table:style-name="table.cell.top.pleft.pright">
            <text:p text:style-name="text.cell.8.5.left"><text:span text:style-name="ifm_span_font.bold_ifm">KIND</text:span></text:p>
          </table:table-cell>
        </table:table-row>
        <table:table-row>
          <table:table-cell table:style-name="table.cell.top">
            <text:p text:style-name="text.cell.8.5.left"/>
          </table:table-cell>
          <table:table-cell table:style-name="table.cell.top.pleft.pright">
            <text:p text:style-name="text.cell.8.5.left"/>
          </table:table-cell>
        </table:table-row>
        <table:table-row>
          <table:table-cell table:style-name="table.cell.top">
            <text:p text:style-name="text.cell.8.5.left">09.01.20</text:p>
          </table:table-cell>
          <table:table-cell table:style-name="table.cell.top.pleft.pright">
            <text:p text:style-name="text.cell.8.5.left">Burgerservicenummer kind</text:p>
          </table:table-cell>
        </table:table-row>
        <table:table-row>
          <table:table-cell table:style-name="table.cell.top">
            <text:p text:style-name="text.cell.8.5.left">09.03.10</text:p>
          </table:table-cell>
          <table:table-cell table:style-name="table.cell.top.pleft.pright">
            <text:p text:style-name="text.cell.8.5.left">Geboortedatum kind</text:p>
          </table:table-cell>
        </table:table-row>
      </table:table>
      <text:h text:style-name="ifm_p_font.bold_mt.5.08mm_page.break-before_ifm" text:outline-level="4">BIJLAGE<text:s/>X<text:s/>GEGEVENSSET LEER- EN WERKTRAJECT OP VERZOEK</text:h>
      <text:p text:style-name="ifm_p_mt.4.23mm_ifm">Bijlage bij artikel 2 van dit besluit.</text:p>
      <table:table table:style-name="ifm_table_pgwide.1_mt.3.7mm_ifm">
        <table:table-column table:style-name="table5.tg1.col1"/>
        <table:table-column table:style-name="table5.tg1.col2"/>
        <table:table-column table:style-name="table5.tg1.col3"/>
        <table:table-header-rows>
          <table:table-row>
            <table:table-cell table:style-name="table.cell.bottom">
              <text:p text:style-name="text.cell.8.5.left">RUBRIEK</text:p>
            </table:table-cell>
            <table:table-cell table:style-name="table.cell.bottom.pleft.pright" table:number-columns-spanned="2">
              <text:p text:style-name="text.cell.8.5.left">OMSCHRIJVING</text:p>
            </table:table-cell>
          </table:table-row>
          <table:table-row>
            <table:table-cell table:style-name="table.cell.bottom">
              <text:p text:style-name="text.cell.8.5.left"/>
            </table:table-cell>
            <table:table-cell table:style-name="table.cell.bottom.pleft.pright" table:number-columns-spanned="2">
              <text:p text:style-name="text.cell.8.5.left"/>
            </table:table-cell>
          </table:table-row>
        </table:table-header-rows>
        <table:table-row>
          <table:table-cell table:style-name="table.cell.top">
            <text:p text:style-name="text.cell.8.5.left"><text:span text:style-name="ifm_span_font.bold_ifm">01</text:span></text:p>
          </table:table-cell>
          <table:table-cell table:style-name="table.cell.top.pleft.pright" table:number-columns-spanned="2">
            <text:p text:style-name="text.cell.8.5.left"><text:span text:style-name="ifm_span_font.bold_ifm">PERSOON</text:span></text:p>
          </table:table-cell>
        </table:table-row>
        <table:table-row>
          <table:table-cell table:style-name="table.cell.top">
            <text:p text:style-name="text.cell.8.5.left"/>
          </table:table-cell>
          <table:table-cell table:style-name="table.cell.top.pleft.pright" table:number-columns-spanned="2">
            <text:p text:style-name="text.cell.8.5.left"/>
          </table:table-cell>
        </table:table-row>
        <table:table-row>
          <table:table-cell table:style-name="table.cell.top">
            <text:p text:style-name="text.cell.8.5.left">01.01.20</text:p>
          </table:table-cell>
          <table:table-cell table:style-name="table.cell.top.pleft.pright" table:number-columns-spanned="2">
            <text:p text:style-name="text.cell.8.5.left">Burgerservicenummer persoon</text:p>
          </table:table-cell>
        </table:table-row>
        <table:table-row>
          <table:table-cell table:style-name="table.cell.top">
            <text:p text:style-name="text.cell.8.5.left"/>
          </table:table-cell>
          <table:table-cell table:style-name="table.cell.top.pleft.pright" table:number-columns-spanned="2">
            <text:p text:style-name="text.cell.8.5.left"/>
          </table:table-cell>
        </table:table-row>
        <table:table-row>
          <table:table-cell table:style-name="table.cell.top">
            <text:p text:style-name="text.cell.8.5.left"><text:span text:style-name="ifm_span_font.bold_ifm">08</text:span></text:p>
          </table:table-cell>
          <table:table-cell table:style-name="table.cell.top.pleft.pright" table:number-columns-spanned="2">
            <text:p text:style-name="text.cell.8.5.left"><text:span text:style-name="ifm_span_font.bold_ifm">VERBLIJFPLAATS</text:span></text:p>
          </table:table-cell>
        </table:table-row>
        <table:table-row>
          <table:table-cell table:style-name="table.cell.top">
            <text:p text:style-name="text.cell.8.5.left"/>
          </table:table-cell>
          <table:table-cell table:style-name="table.cell.top.pleft.pright" table:number-columns-spanned="2">
            <text:p text:style-name="text.cell.8.5.left"/>
          </table:table-cell>
        </table:table-row>
        <table:table-row>
          <table:table-cell table:style-name="table.cell.top">
            <text:p text:style-name="text.cell.8.5.left">08.09.10</text:p>
          </table:table-cell>
          <table:table-cell table:style-name="table.cell.top.pleft.pright" table:number-columns-spanned="2">
            <text:p text:style-name="text.cell.8.5.left">Gemeente van inschrijving</text:p>
          </table:table-cell>
        </table:table-row>
      </table:table>
      <text:h text:style-name="ifm_p_font.bold_mt.5.08mm_page.break-before_ifm" text:outline-level="4">TOELICHTING</text:h>
      <text:h text:style-name="ifm_p_font.bold_mt.5.08mm_page.keep-with-next_ifm" text:outline-level="5">1.<text:s/>Algemeen</text:h>
      <text:h text:style-name="ifm_p_font.italic_mt.4.23mm_page.keep-with-next_ifm" text:outline-level="5">Inleiding</text:h>
      <text:p text:style-name="ifm_p_mt.3.7mm_ifm">De Wet basisregistratie personen (Wet BRP) vormt de juridische basis voor de basisregistratie personen. In de basisregistratie personen zijn persoonsgegevens opgeslagen in de vorm van persoonslijsten.</text:p>
      <text:p text:style-name="ifm_p_mt.3.7mm_ifm">De basisregistratie personen bevat gegevens over personen die zijn ingeschreven bij een van de gemeenten in Nederland. De gemeenten houden deze gegevens bij.</text:p>
      <text:p text:style-name="ifm_p_mt.3.7mm_ifm">Verder zijn in de basisregistratie personen gegevens opgenomen van personen die buiten Nederland woonachtig zijn, de niet-ingezetenen. Deze registratie van niet-ingezetenen in de basisregistratie personen wordt aangeduid als de Registratie Niet-Ingezetenen (RNI), waarvoor de Minister van Binnenlandse Zaken en Koninkrijksrelaties verantwoordelijk is. Over niet-ingezetenen wordt een beperkter aantal gegevens bijgehouden dan over ingezetenen. In dit besluit vallen onder niet-ingezetenen ook de ingezetenen van Bonaire, Sint Eustatius en Saba, die in de Wet BRP ingezetenen van een openbaar lichaam worden genoemd. De Minister van Binnenlandse Zaken en Koninkrijksrelaties houdt de gegevens van deze niet-ingezetenen ook bij in de RNI.</text:p>
      <text:p text:style-name="ifm_p_mt.3.7mm_ifm">De Wet BRP biedt de grondslag voor systematische gegevensverstrekking over ingezetenen en niet-ingezetenen aan overheidsorganen en daartoe aangewezen andere organisaties. Bij de systematische verstrekking worden vanuit een centraal bestand op geautomatiseerde wijze persoonsgegevens uit de basisregistratie personen verstrekt.</text:p>
      <text:h text:style-name="ifm_p_font.italic_mt.3.7mm_page.keep-with-next_ifm" text:outline-level="5">Organisaties die in aanmerking komen voor systematische gegevensverstrekking</text:h>
      <text:p text:style-name="ifm_p_mt.3.7mm_ifm">Allereerst komen overheidsorganen in aanmerking voor systematische gegevensverstrekking uit de basisregistratie personen. Daarnaast kunnen ook organisaties die werkzaamheden verrichten met een gewichtig maatschappelijk belang daarvoor in aanmerking komen, indien deze werkzaamheden en deze organisaties op grond van artikel 3.3 van de Wet BRP zijn aangewezen. Voorts voorziet artikel 3.13 Wet BRP in systematische gegevensverstrekking aan onderzoeksinstellingen. Waar in het vervolg van deze toelichting zal worden gesproken over "de afnemer" worden daarmee zowel overheidsorganen als derden als onderzoeksinstellingen bedoeld.</text:p>
      <text:h text:style-name="ifm_p_font.italic_mt.3.7mm_page.keep-with-next_ifm" text:outline-level="5">Het autorisatiebesluit</text:h>
      <text:p text:style-name="ifm_p_mt.3.7mm_ifm">Afnemers die systematisch gegevens verstrekt willen krijgen uit de basisregistratie personen dienen hiertoe een verzoek in bij de Staatssecretaris van Binnenlandse Zaken en Koninkrijksrelaties.</text:p>
      <text:p text:style-name="ifm_p_ifm">Het verzoek wordt gedaan in de vorm van een autorisatieaanvraagformulier. In dit formulier is aangegeven welke gegevens, over welke personen en voor welke taken de aanvrager op systematische wijze verstrekt wenst te krijgen. Het verzoek wordt getoetst, waarbij wordt uitgegaan van de beoordelingscriteria zoals deze zijn neergelegd in de Wet BRP en het Besluit basisregistratie personen (Besluit BRP). Onder meer bepalend is of en in hoeverre de verstrekking van de gegevens noodzakelijk is voor de goede vervulling van de taak van de aanvrager. Hierbij wordt steeds de bescherming van de persoonlijke levenssfeer van de personen, van wie de aanvrager gegevens verstrekt wenst te krijgen, gewaarborgd.</text:p>
      <text:p text:style-name="ifm_p_mt.3.7mm_ifm">Na toetsing van het autorisatieverzoek wordt door de Staatssecretaris van Binnenlandse Zaken en Koninkrijksrelaties een autorisatiebesluit ten behoeve van de aanvrager genomen. In dit autorisatiebesluit wordt bepaald welke gegevens over welke categorieën van personen en in welke gevallen aan de afnemer worden verstrekt. Aan het autorisatiebesluit kunnen voorschriften en beperkingen worden verbonden in het belang van een zorgvuldige en doelmatige gegevensverstrekking.</text:p>
      <text:p text:style-name="ifm_p_mt.3.7mm_ifm">Het autorisatiebesluit wordt voor zover mogelijk technisch vertaald in een zogenoemde autorisatietabelregel. Aan de hand van de autorisatietabelregel wordt de geautoriseerde afnemer herkend en kan de gegevensverstrekking vanuit de basisregistratie personen geautomatiseerd afgewikkeld worden.</text:p>
      <text:h text:style-name="ifm_p_font.bold_mt.5.08mm_page.keep-with-next_ifm" text:outline-level="5">2.<text:s/>Toelichting op de wijzen van verstrekken</text:h>
      <text:p text:style-name="ifm_p_mt.4.23mm_ifm">De systematische gegevensverstrekking uit de basisregistratie personen kan op verschillende wijzen plaatsvinden. Op grond van dit besluit vindt de verstrekking op de volgende manieren plaats:</text:p>
      <text:h text:style-name="ifm_p_font.italic_mt.3.7mm_page.keep-with-next_ifm" text:outline-level="5">De verstrekking op verzoek</text:h>
      <text:p text:style-name="ifm_p_mt.3.7mm_ifm">Een afnemer kan op verzoek een set gegevens van een persoonslijst verstrekt krijgen. In het autorisatiebesluit is opgenomen welke gegevens van welke categorieën personen mogen worden opgevraagd.</text:p>
      <text:h text:style-name="ifm_p_font.italic_mt.3.7mm_page.keep-with-next_ifm" text:outline-level="5">De adresverstrekking op verzoek</text:h>
      <text:p text:style-name="ifm_p_mt.3.7mm_ifm">Op verzoek worden gegevens verstrekt van alle personen die op dat moment zijn ingeschreven op een bepaald adres in Nederland. In het verzoek kan worden aangeven welk adres het betreft. Echter, in het verzoek kunnen in plaats van het adres ook gegevens van een ingeschrevene worden opgenomen. De gegevensverstrekking bevat dan de gegevens van alle personen die op dat moment op hetzelfde adres zijn ingeschreven als de (in het verzoek aangeduide) ingeschrevene. De set gegevens die mag worden opgevraagd is opgenomen in het autorisatiebesluit.</text:p>
      <text:p text:style-name="ifm_p_ifm">Indien een onderzoek is ingesteld of afgerond naar een gegeven of een verzameling van gegevens, wordt hiervan bij het verstrekte gegeven melding gedaan.</text:p>
      <text:p text:style-name="ifm_p_mt.3.7mm_ifm">Indien gegevens worden opgevraagd van een persoonslijst die is opgeschort, hetgeen onder meer gebeurt indien een ingeschrevene is overleden of geëmigreerd, worden de reden en datum opschorting bijhouding van de persoonslijst meeverstrekt. Bij verstrekking van gegevens van een persoonslijst van een niet-ingezetene, is het van belang om aan te geven wanneer de gegevens op de persoonslijst geverifieerd zijn en welke organisatie de in een categorie opgenomen gegevens heeft aangeleverd. Om dit te bereiken, worden de verificatiegegevens of de gegevens over de aanleverende organisatie, voor zover die gegevens zijn opgenomen op de persoonslijst, meeverstrekt als er gegevens worden verstrekt uit een categorie waarin die gegevensgroepen voorkomen.</text:p>
      <text:h text:style-name="ifm_p_font.bold_mt.5.08mm_page.keep-with-next_ifm" text:outline-level="5">3.<text:s/>Het Bureau Informatiediensten Nederland</text:h>
      <text:p text:style-name="ifm_p_mt.4.23mm_ifm">Dit besluit is een autorisatiebesluit dat is genomen ten behoeve van het college van burgemeester en wethouders van de gemeenten en de gemeentelijke samenwerkingsverbanden genoemd in de bijlagen I t/m V die het Bureau Informatiediensten Nederland hebben aangewezen voor de toetsing van de uitvoering van in het besluit genoemde wettelijke taken.</text:p>
      <text:h text:style-name="ifm_p_font.bold-italic_mt.5.08mm_page.keep-with-next_ifm" text:outline-level="6">3.1.<text:s/>Taken van het Bureau Informatiediensten Nederland</text:h>
      <text:p text:style-name="ifm_p_mt.4.23mm_ifm">De gemeenten en de gemeentelijke samenwerkingsverbanden zijn de uitvoerder van de Participatiewet, Wet Inkomensvoorziening oudere en gedeeltelijk arbeidsongeschikte werkloze werknemers (IOAW) of de Wet Inkomensvoorziening oudere en gedeeltelijk arbeidsongeschikte gewezen zelfstandigen (IOAZ). Daarnaast voeren de gemeenten en de gemeentelijke samenwerkingsverbanden de kwijtschelding uit, op basis van de Gemeentewet, de Invorderingswet 1990 en de Uitvoeringsregeling kwijtschelding.</text:p>
      <text:p text:style-name="ifm_p_mt.3.7mm_ifm">Het Bureau Informatiediensten Nederland helpt de gemeente en het gemeentelijke samenwerkingsverband om te bepalen op welke ondersteuning burgers op grond van bovengenoemde wetgeving recht hebben. Het Bureau Informatiediensten Nederland gebruikt hierbij gegevens uit diverse bronnen. Door gegevens uit deze bronnen te vergelijken kunnen signalen aan de gemeente en het gemeentelijke samenwerkingsverband worden doorgegeven. Met behulp van deze signalen kan de gemeente en het gemeentelijke samenwerkingsverband beslissen over het recht van een burger op een bepaalde voorziening.</text:p>
      <text:p text:style-name="ifm_p_mt.3.7mm_ifm">Namens de in bijlage I t/m V genoemde gemeenten en gemeentelijke samenwerkingsverbanden zal het Bureau Informatiediensten Nederland persoonsgegevens uit de basisregistratie personen opvragen en op deze wijze zal ook de basisregistratie personen als bronbestand gebruikt worden voor de gegevensverwerkingen die het Bureau Informatiediensten Nederland namens de gemeenten en de gemeentelijke samenwerkingsverbanden uitvoert.</text:p>
      <text:p text:style-name="ifm_p_mt.3.7mm_ifm">Het Bureau Informatiediensten Nederland ontvangt de gegevens met betrekking tot de volgende wettelijke taken:</text:p>
      <text:p text:style-name="ifm_p_ifm">a)  <text:span text:style-name="ifm_span_font.underline_ifm">Kwijtschelding als bedoeld in artikel 2 lid 1 onder k van de Invorderingswet 1990 in samenhang met artikel 255 van de Gemeentewet en de Leidraad invordering 2008:</text:span></text:p>
      <text:p text:style-name="ifm_p_ifm">Huishoudens met een inkomen en vermogen onder een bepaalde norm hebben recht op kwijtschelding. Met de geautomatiseerde kwijtscheldings-toets van het Bureau Informatiediensten Nederland krijgen de gemeenten en de gemeentelijke samenwerkingsverbanden een overzicht van huishoudens aan wie ambtshalve kwijtschelding van gemeentelijke belastingen kan worden verleend. Van de huishoudens die hiervoor niet in aanmerking komen worden de gevonden belemmeringen getoond.</text:p>
      <text:p text:style-name="ifm_p_ifm">b)  <text:span text:style-name="ifm_span_font.underline_ifm">Uitkering verlenen, terugvorderen, verhalen en innen van een boete op grond van de Participatiewet, IAOW of de IOAZ:</text:span></text:p>
      <text:p text:style-name="ifm_p_ifm">De ingeschrevene met een te laag inkomen of vermogen om in zijn of haar eigen levensonderhoud te voorzien, komt onder bepaalde voorwaarden in aanmerking voor een uitkering. Het Bureau Informatiediensten Nederland ondersteunt de gemeenten en de gemeentelijke samenwerkingsverbanden bij het onderzoeken of mensen met een uitkering hier ook recht op hebben. De gemeenten en gemeentelijke samenwerkingsverbanden zijn dan geïnteresseerd in signalen wanneer er een wijziging met betrekking tot de woon en leefsituatie van bijstandsklanten plaatsvindt omdat dit invloed kan hebben op het recht en op de hoogte van de uitkering.</text:p>
      <text:p text:style-name="ifm_p_ifm">c)  <text:span text:style-name="ifm_span_font.underline_ifm">Bijzondere bijstand op grond van artikel 5 onder d van de Participatiewet:</text:span></text:p>
      <text:p text:style-name="ifm_p_ifm">Het Bureau Informatiediensten Nederland richt zich op het ondersteunen van de gemeentelijke taken betreffende het tegengaan van het niet-gebruik van inkomens-voorzieningen en het preventief in beeld brengen van mogelijke financiële knelpunten. Deze informatie stelt de gemeenten en de gemeentelijke samenwerkingsverbanden in staat proactief dienstverlening te bieden aan burgers, door hen gericht te wijzen op de ondersteuningsmogelijkheden die het sociale zekerheidsstelsel te bieden heeft.</text:p>
      <text:p text:style-name="ifm_p_ifm">d)  <text:span text:style-name="ifm_span_font.underline_ifm">Leer-en werktraject op grond van artikel 10f van de Participatiewet:</text:span></text:p>
      <text:p text:style-name="ifm_p_ifm">Aan de persoon van 23 tot 27 jaar, die nog geen startkwalificatie heeft behaald, kunnen de gemeenten en de gemeentelijke samenwerkingsverbanden ondersteuning aanbieden voor het volgen van een leer- en werktraject. Het gaat om de ingeschrevene tussen 23 en 27 jaar die geen werk heeft, maar uitkering ontvangt en die niet staat ingeschreven bij een onderwijsinstelling zoals genoemd in artikel 10f van de Participatiewet.</text:p>
      <text:h text:style-name="ifm_p_font.bold-italic_mt.5.08mm_page.keep-with-next_ifm" text:outline-level="6">3.2.<text:s/>Wijzen van verstrekking van persoonsgegevens</text:h>
      <text:p text:style-name="ifm_p_mt.4.23mm_ifm">De gemeenten en de gemeentelijke samenwerkingsverbanden krijgen de gegevens die noodzakelijk zijn voor de vervulling van de hierboven beschreven taken op systematische wijze verstrekt uit de basisregistratie personen. De systematische verstrekking aan de gemeente en het gemeentelijke samenwerkingsverband vindt plaats door middel van gegevensverstrekking op verzoek en de verstrekking van adresgegevens op verzoek.</text:p>
      <text:h text:style-name="ifm_p_font.italic_mt.3.7mm_page.keep-with-next_ifm" text:outline-level="6">De verstrekking van gegevens op verzoek</text:h>
      <text:p text:style-name="ifm_p_mt.3.7mm_ifm">De gemeente en de gemeentelijke samenwerkingsverbanden mogen op verzoek gegevens opvragen uit de basisregistratie personen. Het betreft de gegevens die zijn opgenomen in de bijlagen VI t/m X. De gemeente en het gemeentelijke samenwerkingsverband verzoeken slechts om gegevens opgenomen in de bijlagen VI t/m X indien deze verzoeken voldoen aan de criteria die opgenomen zijn in artikel 2 van dit besluit.</text:p>
      <text:p text:style-name="ifm_p_mt.3.7mm_ifm">De gemeente en het gemeentelijke samenwerkingsverband beperken hun vragen om persoonsgegevens tot de persoonslijsten van ingeschrevenen, waarvan raadpleging noodzakelijk is voor de uitvoering van de hiervoor vermelde taken.</text:p>
      <text:h text:style-name="ifm_p_font.italic_mt.3.7mm_page.keep-with-next_ifm" text:outline-level="6">Adresverstrekking op verzoek</text:h>
      <text:p text:style-name="ifm_p_mt.3.7mm_ifm">De gemeente en het gemeentelijke samenwerkingsverband kunnen tevens gegevens verstrekt krijgen van personen die op hetzelfde adres in Nederland ingeschreven zijn als deze (in het verzoek aangeduide) ingeschrevene. De gemeente en het gemeentelijke samenwerkingsverband verzoeken slechts om gegevens die zijn aangegeven in de bijlagen VI, VII en IX indien deze verzoeken voldoen aan de criteria die opgenomen zijn in artikel 3 van dit besluit en de verstrekking noodzakelijk is om de samenstelling van het huishouden vast te stellen.</text:p>
      <text:h text:style-name="ifm_p_font.bold-italic_mt.5.08mm_page.keep-with-next_ifm" text:outline-level="6">3.3.<text:s/>Toelichting te verstrekken gegevens</text:h>
      <text:p text:style-name="ifm_p_mt.4.23mm_ifm">De gemeente en het gemeentelijke samenwerkingsverband gebruiken het burgerservicenummer om koppelingen aan te leggen tussen de verschillende verstrekkingen die uit de basisregistratie personen worden ontvangen.</text:p>
      <text:p text:style-name="ifm_p_mt.3.7mm_ifm">Aan de hand van de gegevens “burgerservicenummer ouder1”, “burgerservicenummer ouder2”, “burgerservicenummer echtgenoot/geregistreerd partner”, “datum ontbinding huwelijk/geregistreerd partnerschap” en “burgerservicenummer kind”, in combinatie met de adresgegevens uit de bijlagen bij dit besluit, kan de samenstelling van het huishouden worden vastgesteld.</text:p>
      <text:p text:style-name="ifm_p_mt.3.7mm_ifm">De verstrekking van het gegeven “functieadres” is noodzakelijk om vast te kunnen stellen of burgers op grond van bovengenoemde wetgeving recht hebben op een uitkering, kwijtschelding of bijzondere rechtsbijstand.</text:p>
      <text:h text:style-name="ifm_p_font.bold_mt.5.08mm_page.keep-with-next_ifm" text:outline-level="5">4.<text:s/>Inlichtingenplicht</text:h>
      <text:p text:style-name="ifm_p_mt.4.23mm_ifm">Teneinde de autorisatie actueel te houden dienen de gemeente en het gemeentelijke samenwerkingsverband tijdig inlichtingen te verschaffen over wijzigingen die zich voordoen in hun taak, in de regelingen waarop die taak is gebaseerd of wijzigingen in de gegevens uit de basisregistratie personen die noodzakelijk zijn voor de uitvoering van die taak.</text:p>
      <text:p text:style-name="ifm_p_mt.3.7mm_ifm">Het is de uitdrukkelijke verantwoordelijkheid van de gemeente en het gemeentelijke samenwerkingsverband om deze informatie onverwijld kenbaar te maken aan de Staatssecretaris van Binnenlandse Zaken en Koninkrijksrelaties. Eventuele gevolgen van onjuistheden in de autorisatie als gevolg van het niet of niet tijdig doorgeven van dergelijke wijzigingen komen voor de verantwoordelijkheid van de gemeente en het gemeentelijke samenwerkingsverband.</text:p>
      <text:h text:style-name="ifm_p_font.bold_mt.5.08mm_page.keep-with-next_ifm" text:outline-level="5">5.<text:s/>Wijzigingen</text:h>
      <text:p text:style-name="ifm_p_mt.4.23mm_ifm">Met dit besluit wordt het autorisatiebesluit van de Staatssecretaris van Binnenlandse Zaken en Koninkrijksrelaties van 9 december 2025, met kenmerk 2025-0000654103, ingetrokken.</text:p>
      <text:p text:style-name="ifm_p_mt.3.7mm_ifm">Deze intrekking is het gevolg van de wijziging van de naam van het Inlichtingenbureau naar het “Bureau Informatiediensten Nederland”.</text:p>
      <text:h text:style-name="ifm_p_font.bold_mt.5.08mm_page.keep-with-next_ifm" text:outline-level="5">6.<text:s/>Publicatie</text:h>
      <text:p text:style-name="ifm_p_mt.4.23mm_ifm">Dit besluit wordt gepubliceerd in de Staatscourant. Het besluit wordt tevens geplaatst op de internetpagina van de Rijksdienst voor Identiteitsgegevens, publicaties.rvig.n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8.5.left">
      <style:paragraph-properties fo:margin-left="0mm" fo:margin-right="0mm" fo:margin-bottom="0in" fo:margin-top="0in" fo:text-align="left"/>
      <style:text-properties fo:font-size="8.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942</text:span><text:tab/>5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942</text:span><text:tab/>5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utorisatiebesluit voor de colleges van burgemeester en wethouders van de gemeenten en het dagelijks bestuur van het gemeentelijke samenwerkingsverbanden genoemd in bijlagen bij dit besluit t.b.v. het Bureau Informatiediensten Nederland, Rijksdienst voor Identiteitsgegevens</dc:title>
    <meta:user-defined meta:name="OVERHEIDop.DienstAgentschapInstellingOfProject/DC.creator">Rijksdienst voor Identiteitsgegevens</meta:user-defined>
    <meta:user-defined meta:name="OVERHEID.Ministerie/DCTERMS.publisher">Ministerie van Binnenlandse Zaken en Koninkrijksrelaties</meta:user-defined>
    <meta:user-defined meta:name="OVERHEIDop.configuratie">https://repository.officiele-overheidspublicaties.nl/MasterConfiguraties/MC-OEP-StcrtOverigAutorisatiebesluitBRP-Web/1.15/xml/MC-OEP-StcrtOverigAutorisatiebesluitBRP-Web.xml</meta:user-defined>
    <meta:user-defined meta:name="OVERHEIDop.steltVast"/>
    <meta:user-defined meta:name="OVERHEIDop.StcrtID/DC.identifier">stcrt-2026-27942</meta:user-defined>
    <meta:user-defined meta:name="OVERHEIDop.Rubriek/DC.type">autorisatiebesluit basisregistratie personen</meta:user-defined>
    <meta:user-defined meta:name="DCTERMS.relation"/>
    <meta:user-defined meta:name="OVERHEIDop.StcrtID/DCTERMS.isReplacedBy"/>
    <meta:user-defined meta:name="OVERHEIDop.StcrtID/DCTERMS.requires"/>
    <meta:user-defined meta:name="OVERHEIDop.StcrtID/DCTERMS.replaces"/>
    <meta:user-defined meta:name="OVERHEIDop.StcrtID/DCTERMS.isRequiredBy"/>
    <meta:user-defined meta:name="OVERHEIDop.StcrtID/DCTERMS.hasPart"/>
    <meta:user-defined meta:name="OVERHEIDop.publicationIssue">27942</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DC.source">Wet basisregistratie personen, art 3.1 en 3.2</meta:user-defined>
    <meta:user-defined meta:name="OVERHEID.TaxonomieBeleidsagenda/OVERHEID.category">Bestuur | Gemeenten</meta:user-defined>
    <meta:user-defined meta:name="DC.title">Autorisatiebesluit voor de colleges van burgemeester en wethouders van de gemeenten en het dagelijks bestuur van het gemeentelijke samenwerkingsverbanden genoemd in bijlagen bij dit besluit t.b.v. het Bureau Informatiediensten Nederland, Rijksdienst voor Identiteitsgegevens</meta:user-defined>
    <meta:user-defined meta:name="DCTERMS.W3CDTF/DCTERMS.available">2026-08-05</meta:user-defined>
  </office:meta>
</office:document-meta>
</file>