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 Kabels en leidingen leggen in het beperkingengebied van een Rijksweg rondom Hoofdweg N61 Sluiskil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59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rondom Hoofdweg N61 Sluiski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93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441</meta:user-defined>
    <meta:user-defined meta:name="DCTERMS.abstract">Omgevingsmelding Uitbreiding telecom netwerk in Zeeland Stedin Netbeheer  rondom Hoofdweg</meta:user-defined>
    <dc:language>nl</dc:language>
    <meta:user-defined meta:name="OVERHEIDop.locatietype/OVERHEIDop.gebiedsmarkering">Vlak</meta:user-defined>
    <meta:user-defined meta:name="DC.title">Kennisgeving melding voor  Kabels en leidingen leggen in het beperkingengebied van een Rijksweg rondom Hoofdweg N61 Sluiskil.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932</meta:user-defined>
    <meta:user-defined meta:name="OVERHEIDop.StcrtID/DC.identifier">stcrt-2026-27932</meta:user-defined>
    <meta:user-defined meta:name="OVERHEIDop.versieInformatie"/>
  </office:meta>
</office:document-meta>
</file>