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uitvoeren van herstelwerkzaamheden aan de gevel van de Nedtrain werkplaats nabij Waarbekenweg 2 te Hengelo</text:p>
            <text:p text:style-name="common-al">Zaaknummer: Z2026-001146</text:p>
            <text:p text:style-name="common-al">DSO nummer: 2026072400308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92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92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92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46</meta:user-defined>
    <meta:user-defined meta:name="DCTERMS.abstract">het uitvoeren van herstelwerkzaamheden aan de gevel van de Nedtrain werkplaats nabij Waarbekenweg 2 te Hengelo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27922</meta:user-defined>
    <meta:user-defined meta:name="OVERHEIDop.StcrtID/DC.identifier">stcrt-2026-27922</meta:user-defined>
    <meta:user-defined meta:name="OVERHEIDop.versieInformatie"/>
  </office:meta>
</office:document-meta>
</file>