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font.roman_mt.4.23mm_ifm" style:family="paragraph" style:name="ifm_p_font.roman_mt.4.23mm_ifm" style:parent-style-name="Basis">
      <style:paragraph-properties fo:margin-top="4.23mm"/>
      <style:text-properties fo:font-style="normal" fo:font-weight="normal"/>
    </style:style>
    <style:style style:class="text" style:display-name="ifm_p_mt.4.23mm_ifm" style:family="paragraph" style:name="ifm_p_mt.4.23mm_ifm" style:parent-style-name="Basis">
      <style:paragraph-properties fo:margin-top="4.23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7890</text:p>
          </table:table-cell>
        </table:table-row>
        <table:table-row table:style-name="staatscourant.koprow1">
          <table:covered-table-cell/>
          <table:covered-table-cell/>
          <table:table-cell office:value-type="string" table:style-name="staatscourant.publicatiedatumcel">
            <text:p>5 augustus</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Regeling van de Minister van Buitenlandse Zaken van 30 juli 2026, nr. BZ2630690 tot wijziging van de Sanctieregeling Sudan 2014</text:h>
      <text:p text:style-name="ifm_p_mt.3.7mm_ifm">De Minister van Buitenlandse Zaken,</text:p>
      <text:p text:style-name="ifm_p_mt.3.7mm_ifm">Handelende in overeenstemming met de Minister van Financiën en de Minister van Buitenlandse Handel en Ontwikkelingssamenwerking;</text:p>
      <text:p text:style-name="ifm_p_mt.3.7mm_ifm">Gelet op Verordening (EU) 2026/1724 van de Raad van de Europese Unie van 14 juli 2026 betreffende beperkende maatregelen in het licht van activiteiten die de stabiliteit en de politieke transitie van Sudan ondermijnen (PbEU L 2026/1724) en de artikelen 2, tweede lid, en 3 van de Sanctiewet 1977;</text:p>
      <text:p text:style-name="ifm_p_mt.3.7mm_indent.0mm_ifm">BESLUIT:</text:p>
      <text:h text:style-name="ifm_p_font.bold_mt.5.08mm_page.keep-with-next_ifm" text:outline-level="2">ARTIKEL<text:s/>I<text:s/></text:h>
      <text:p text:style-name="ifm_p_font.roman_mt.4.23mm_ifm">Artikel 1a van de Sanctieregeling Sudan 2014 wordt als volgt gewijzigd:</text:p>
      <text:p text:style-name="ifm_p_mt.3.7mm_ifm">1.<text:s/>In het eerste lid wordt ‘de artikelen 2, eerste en tweede lid,‘ vervangen door ‘artikelen 1bis, eerste en tweede lid, 1 ter, eerste en tweede lid, 2, eerste en tweede lid,’.</text:p>
      <text:p text:style-name="ifm_p_mt.3.7mm_ifm">2.<text:s/>Voor de tekst van het tweede lid worden twee nieuwe volzinnen ingevoegd, luidende: Het verbod te handelen in strijd met artikel 1 bis, eerste en tweede lid, van Verordening (EU) 2013/2147 geldt niet in gevallen waarin artikel 1 bis, derde lid, van Verordening (EU) 2013/2147 van toepassing is. Het verbod te handelen in strijd met artikel 1 ter, eerste en tweede lid, van Verordening (EU) 2013/2147 geldt niet in gevallen waarin artikel 1 ter, derde of vierde lid, van Verordening (EU) 2013/2147 van toepassing is.</text:p>
      <text:h text:style-name="ifm_p_font.bold_mt.5.08mm_page.keep-with-next_ifm" text:outline-level="2">ARTIKEL<text:s/>II<text:s/></text:h>
      <text:p text:style-name="ifm_p_mt.4.23mm_ifm">Deze regeling treedt in werking met ingang van de dag na de datum van uitgifte van de Staatscourant waarin zij wordt geplaatst.</text:p>
      <text:p text:style-name="ifm_p_mt.3.7mm_ifm">Deze regeling zal met de toelichting in de Staatscourant worden geplaatst.</text:p>
      <text:p text:style-name="ifm_p_font.italic_mt.3.7mm_ifm">De Minister van Buitenlandse Zaken,<text:line-break/>T.B.W.<text:s/>Berendsen</text:p>
      <text:h text:style-name="ifm_p_font.bold_mt.5.08mm_page.break-before_ifm" text:outline-level="3">TOELICHTING</text:h>
      <text:p text:style-name="ifm_p_mt.4.23mm_ifm">Deze regeling strekt tot wijziging van de Sanctieregeling Sudan 2014 (hierna: sanctieregeling).</text:p>
      <text:p text:style-name="ifm_p_mt.3.7mm_ifm">In april 2026 legde de hoge vertegenwoordiger van de Europese Unie voor buitenlandse zaken en veiligheidsbeleid een verklaring af over drie jaar oorlog in Sudan. In die verklaring wordt benadrukt dat het conflict tussen Sudanese strijdkrachten (Sudanese Armed Forces – SAF), de Rapid Support Forces (RSF) en hun gelieerde milities levens verwoest en de bevolking berooft van haar aspiraties bij de revolutie van 2018-2019. In die verklaring is tevens opgenomen dat de Europese Unie alle beschikbare instrumenten, waaronder diplomatie en beperkende maatregelen, zou inzetten ten gunste van vrede, onder meer door aanvullende sancties tegen de oorlogseconomie van Sudan.</text:p>
      <text:p text:style-name="ifm_p_mt.3.7mm_ifm">Gezien de ernst van de situatie in Sudan heeft de Raad van de Europese Unie op 13 juli 2026 Besluit (GBVB) 2026/1705<text:note text:id="n1" text:note-class="endnote"><text:note-citation text:label="1 ">1</text:note-citation><text:note-body><text:p text:style-name="ifm_p_font.normal_size.6.93pt_mt..5mm_indent.-0.1161in_mleft.0.1161in_ifm">Besluit (GBVB) 2026/1705 van de Raad van 13 juli 2026 tot wijziging van Besluit (GBVB) 2023/2135 betreffende beperkende maatregelen in het licht van activiteiten die de stabiliteit en de politieke transitie van Sudan ondermijnen (PbEU L 2026/1705).</text:p></text:note-body></text:note> vastgesteld. Als gevolg van dat besluit, en Verordening (EU) 2026/1724<text:note text:id="n2" text:note-class="endnote"><text:note-citation text:label="2 ">2</text:note-citation><text:note-body><text:p text:style-name="ifm_p_font.normal_size.6.93pt_mt..5mm_indent.-0.1161in_mleft.0.1161in_ifm">Verordening (EU) 2026/1724 van de Raad van de Europese Unie van 14 juli 2026 betreffende beperkende maatregelen in het licht van activiteiten die de stabiliteit en de politieke transitie van Sudan ondermijnen (PbEU L 2026/1724).</text:p></text:note-body></text:note>,die uitvoering geeft aan dat besluit, is de aankoop, invoer of overdracht, direct of indirect, van goud dat afkomstig is uit Sudan en vanuit Sudan naar de Europese Unie of naar een derde land wordt uitgevoerd, verboden. Ook zijn de verkoop, levering, overdracht of uitvoer, direct of indirect, van bepaalde goederen verboden, voor zover deze goederen kunnen worden gebruikt voor goudwinning of goudexploitatie, al dan niet van oorsprong uit de Europese Unie, aan natuurlijke personen of rechtspersonen, entiteiten of lichamen in Sudan of voor gebruik in Sudan.</text:p>
      <text:p text:style-name="ifm_p_mt.3.7mm_ifm">Als gevolg daarvan moet de sanctieregeling worden aangepast; het specifieke verbod wordt toegevoegd aan het al bestaande sanctieregime ten aanzien van Sudan.</text:p>
      <text:p text:style-name="ifm_p_mt.3.7mm_ifm">Aan de beperkende maatregelen ten aanzien van goud en de producten die voor de goudwinning gebruikt kunnen worden, alsook aan de uitzonderingen daarop, wordt uitvoering gegeven in artikel 1a van de sanctieregeling (artikel I).</text:p>
      <text:p text:style-name="ifm_p_mt.3.7mm_ifm">Voor meer informatie over de beperkende maatregelen wordt verwezen naar de website www.rijksoverheid.nl/sancties.</text:p>
      <text:p text:style-name="ifm_p_mt.3.7mm_ifm">Ten slotte kan worden gemeld dat deze regeling strekt tot naleving van een internationale verplichting. Hierdoor is een uitzondering op de vaste verandermomenten toegestaan conform het beleid inzake vaste verandermomenten.</text:p>
      <text:p text:style-name="ifm_p_font.italic_mt.3.7mm_ifm">De Minister van Buitenlandse Zaken,<text:line-break/>T.B.W.<text:s/>Berends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27890</text:span><text:tab/>5 augustus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27890</text:span><text:tab/>5 augustus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Regeling van de Minister van Buitenlandse Zaken van 30 juli 2026, nr. BZ2630690 tot wijziging van de Sanctieregeling Sudan 2014</dc:title>
    <meta:user-defined meta:name="OVERHEIDop.Rubriek/DC.type">algemeen verbindend voorschrift (ministeriële regeling)</meta:user-defined>
    <meta:user-defined meta:name="OVERHEID.Ministerie/DCTERMS.publisher">Ministerie van Binnenlandse Zaken en Koninkrijksrelaties</meta:user-defined>
    <meta:user-defined meta:name="OVERHEID.Ministerie/DC.creator">Ministerie van Buitenlandse Zaken</meta:user-defined>
    <meta:user-defined meta:name="OVERHEIDop.configuratie">https://repository.officiele-overheidspublicaties.nl/MasterConfiguraties/MC-OEP-StcrtBvasAvvMR-Web/1.23/xml/MC-OEP-StcrtBvasAvvMR-Web.xml</meta:user-defined>
    <meta:user-defined meta:name="OVERHEIDop.steltVast"/>
    <meta:user-defined meta:name="OVERHEIDop.StcrtID/DC.identifier">stcrt-2026-27890</meta:user-defined>
    <meta:user-defined meta:name="OVERHEIDop.datumEindeReactietermijn"/>
    <meta:user-defined meta:name="OVERHEIDop.ketenID"/>
    <meta:user-defined meta:name="OVERHEIDop.terinzageleggingBG"/>
    <meta:user-defined meta:name="DCTERMS.relation"/>
    <meta:user-defined meta:name="DCTERMS.W3CDTF/OVERHEIDop.materieelUitgewerkt"/>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27890</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Internationaal | Organisatie en beleid</meta:user-defined>
    <meta:user-defined meta:name="DC.title">Regeling van de Minister van Buitenlandse Zaken van 30 juli 2026, nr. BZ2630690 tot wijziging van de Sanctieregeling Sudan 2014</meta:user-defined>
    <meta:user-defined meta:name="DCTERMS.W3CDTF/DCTERMS.available">2026-08-05</meta:user-defined>
  </office:meta>
</office:document-meta>
</file>