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888</text:p>
          </table:table-cell>
        </table:table-row>
        <table:table-row table:style-name="staatscourant.koprow1">
          <table:covered-table-cell/>
          <table:covered-table-cell/>
          <table:table-cell office:value-type="string" table:style-name="staatscourant.publicatiedatumcel">
            <text:p>3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uitenlandse Zaken van 30 juli 2026, nr. BZ2630690, tot wijziging van de Sanctieregeling territoriale integriteit Oekraïne 2014 en de Sanctieregeling Belarus 2006</text:h>
      <text:p text:style-name="ifm_p_mt.3.7mm_ifm">De Minister van Buitenlandse Zaken,</text:p>
      <text:p text:style-name="ifm_p_mt.3.7mm_ifm">Handelende in overeenstemming met de Minister van Buitenlandse Handel en Ontwikkelingssamenwerking, de Minister van Financiën, de Minister van Economische Zaken en Klimaat en de Minister van Infrastructuur en Waterstaat;</text:p>
      <text:p text:style-name="ifm_p_mt.3.7mm_ifm">Gelet op Verordening (EU) 2026/506 van de Raad van de Europese Unie van 23 april 2026 tot wijziging van Verordening (EU) nr. 833/2014 betreffende beperkende maatregelen naar aanleiding van de acties van Rusland die de situatie in Oekraïne destabiliseren (PbEU L 2026/506), Verordening (EU) 2026/1848 van de Raad van de Europese Unie van 23 juli 2026 tot wijziging van Verordening (EU) nr. 833/2014 betreffende beperkende maatregelen naar aanleiding van de acties van Rusland die de situatie in Oekraïne destabiliseren (PbEU L 2026/1848), Verordening (EU) 2026/1844 van de Raad van de Europese Unie van 23 juli 2026 tot wijziging van Verordening (EU) nr. 269/2014 betreffende beperkende maatregelen met betrekking tot acties die de territoriale integriteit, soevereiniteit en onafhankelijkheid van Oekraïne ondermijnen of bedreigen (PbEU L 2026/1844), Verordening (EU) 2026/1846 van de Raad van de Europese Unie van 23 juli 2026 tot wijziging van Verordening (EG) nr. 765/2006 betreffende beperkende maatregelen met het oog op de situatie in Belarus en de betrokkenheid van Belarus bij de Russische agressie tegen Oekraïne (PbEU L 2026/1846), en de artikelen 2, tweede lid, en 3 van de Sanctiewet 1977;</text:p>
      <text:p text:style-name="ifm_p_mt.3.7mm_indent.0mm_ifm">Besluit:</text:p>
      <text:h text:style-name="ifm_p_font.bold_mt.5.08mm_page.keep-with-next_ifm" text:outline-level="2">ARTIKEL<text:s/>I<text:s/></text:h>
      <text:p text:style-name="ifm_p_font.roman_mt.4.23mm_ifm">De Sanctieregeling territoriale integriteit Oekraïne 2014 wordt als volgt gewijzigd:</text:p>
      <text:p text:style-name="ifm_p_mt.3.7mm_indent.no_ifm">A</text:p>
      <text:p text:style-name="ifm_p_mt.3.7mm_ifm">Artikel 1 wordt als volgt gewijzigd:</text:p>
      <text:p text:style-name="ifm_p_mt.3.7mm_ifm">1.<text:s/>In het eerste lid wordt na ‘artikel 2,’ ingevoegd ‘artikel 6 nonies, tweede lid,’.</text:p>
      <text:p text:style-name="ifm_p_mt.3.7mm_ifm">2.<text:s/>Het tweede lid komt te luiden:</text:p>
      <text:section text:style-name="ifm_sect_mleft.5.1mm_ifm" text:name="d15e66">
        <text:p text:style-name="ifm_p_mt.3.7mm_ifm">2.  Het verbod te handelen in strijd met artikel 2 van Verordening 269/2014, geldt niet in gevallen waarin artikel 2 bis, eerste of tweede lid, artikel 4, eerste lid, artikel 5, eerste lid, artikel 5 bis, eerste lid, artikel 5 ter, eerste lid, artikel 5 quater, eerste lid, artikel 6, eerste lid, artikel 6 bis, eerste lid of lid 1 bis, artikel 6 ter, eerste lid, tweede lid, lid 2 bis, lid 2 ter, lid 2 quater, lid 2 quinquies, derde lid, vierde lid, vijfde lid, lid 5 bis, lid 5 bis bis, lid 5 ter, lid 5 quater, lid 5 quinquies, lid 5 sexies, lid 5 sexies bis, lid 5 septies, lid 5 octies, lid 5 nonies, lid 5 decies, lid 5 undecies, lid 5 duodecies, of lid 5 terdecies, artikel 6 quater, artikel 6 quinquies, eerste lid, artikel 6 sexies, eerste lid of lid 1 bis, artikel 6 septies, artikel 6 octies, eerste of tweede lid, artikel 6 nonies, eerste lid, artikel 7 of artikel 9, vijfde lid, van Verordening (EU) 269/2014 van toepassing is.</text:p>
      </text:section>
      <text:p text:style-name="ifm_p_mt.3.7mm_indent.no_ifm">B</text:p>
      <text:p text:style-name="ifm_p_mt.3.7mm_ifm">Artikel 1a komt te luiden:</text:p>
      <text:section text:style-name="ifm_sect_mleft.5.1mm_ifm" text:name="d15e76">
        <text:h text:style-name="ifm_p_font.bold_mt.5.08mm_page.keep-with-next_ifm" text:outline-level="2">Artikel<text:s/>1a<text:s/></text:h>
        <text:p text:style-name="ifm_p_mt.4.23mm_ifm">1.  Het is verboden te handelen in strijd met artikel 2, eerste lid, lid 1 bis en tweede lid, artikel 2 bis, eerste lid, lid 1 bis, lid 1 bis bis en tweede lid, artikel 2 bis bis, artikel 2 ter, eerste lid, lid 1 bis, artikel 2 sexies, eerste en derde lid, artikel 2 septies, artikel 3, lid 1 bis en tweede lid, artikel 3 bis, eerste en tweede lid, artikel 3 ter, eerste en tweede lid, artikel 3 quater, eerste tot en met vierde lid, artikel 3 quinquies, eerste lid, eerste en tweede volzin, lid 1 bis, eerste en tweede volzin, lid 1 ter, en vijfde lid, artikel 3 sexies bis, eerste lid, lid 1 bis en tweede lid, artikel 3 sexies ter, eerste lid, artikel 3 sexies quater, eerste lid, artikel 3 septies, eerste en tweede lid, artikel 3 octies, eerste lid, artikel 3 nonies, eerste lid, tweede lid en lid 2 bis, artikel 3 decies, eerste en tweede lid, artikel 3 duodecies, eerste lid, lid 1 bis, lid 1 ter, tweede en zesde lid, artikel 3 terdecies, eerste lid, lid 1 bis tot en met lid 1 quinquies, artikel 3 quaterdecies, eerste lid, tweede lid, lid 2 bis, zevende lid, en achtste lid, eerste tot en met derde alinea, artikel 3 quaterdecies bis, eerste en tweede lid, artikel 3 quindecies, eerste lid, vierde lid, vijfde lid, lid 6 bis, lid 6 quater en zevende lid, artikel 3 quindecies ter, eerste lid, artikel 3 sexdecies, eerste tot en met vierde lid, artikel 3 septdecies, eerste tot en met vijfde lid, achtste lid met uitzondering van de laatste volzin, tiende lid, elfde lid, tweede volzin, en twaalfde lid, tweede volzin, artikel 3 octodecies, eerste tot en met zesde lid, artikel 3 octodecies bis, eerste lid, en vierde tot en met negende lid, artikel 3 novodecies, eerste lid, tweede lid, en zevende lid, artikel 3 novodecies bis, eerste, tweede en derde lid, artikel 3 novodecies ter, artikel 3 vicies, eerste lid, artikel 3 vicies bis, eerste jo tweede en derde lid, artikel 3 unvicies, eerste en tweede lid, artikel 3 duovicies, eerste en tweede lid, artikel 3 tervicies, eerste en tweede lid, artikel 4, eerste lid, artikel 5, eerste tot en met vijfde lid, en zesde lid, eerste volzin, artikel 5 bis, eerste lid, tweede lid, eerste volzin, vierde lid, lid 4 bis, lid 4 ter, lid 4 quater, achtste lid, negende lid, eerste en tweede volzin, tiende lid, onderdeel a, onderdeel d, onderdeel f, eerste en laatste volzin, elfde en twaalfde lid, artikel 5 bis bis, eerste lid, lid 1 bis en lid 1 ter, derde lid, tweede en derde volzin, artikel 5 bis ter, eerste lid, artikel 5 bis quater, eerste en tweede lid, artikel 5 bis quinquies, eerste en tweede lid, artikel 5 bis sexies, eerste, tweede lid, lid 2 bis, lid 2 ter, en vijfde lid, artikel 5 bis septies, eerste en vierde lid, artikel 5 bis octies, eerste lid, artikel 5 bis nonies, eerste, tweede, derde en vierde lid, artikel 5 bis decies, eerste lid, artikel 5 bis undecies, eerste en tweede lid, artikel 5 ter, eerste lid, tweede lid en lid 2 bis, artikel 5 ter bis, artikel 5 ter ter, eerste jo vierde lid, artikel 5 ter quater, eerste lid, artikel 5 sexies, eerste lid, artikel 5 septies, eerste lid, artikel 5 octies, artikel 5 nonies, eerste lid, artikel 5 decies, eerste lid, artikel 5 undecies, eerste en tweede lid, artikel 5 duodecies, eerste lid, artikel 5 terdecies, eerste lid, artikel 5 quaterdecies, eerste en tweede lid, artikel 5 quindecies, eerste lid, tweede lid, lid 2 bis, lid 2 ter, derde lid, lid 3 bis, vierde lid, eerste volzin, en lid 8 ter jo het eerste lid, onderdeel f, g en h, artikel 5 sexdecies, eerste lid, artikel 5 septdecies, eerste lid, artikel 5 novodecies, eerste en tweede lid, artikel 5 vicies, eerste lid, artikel 5 vicies bis, eerste en tweede lid, artikel 5 unvicies, eerste lid, artikel 5 duovicies, artikel 5 tervicies, eerste lid, lid 1 bis, vierde en zesde lid jo artikel 5 tervicies, eerste en vierde lid, artikel 5 quindecies, lid 8 quinquies jo artikel 5 quindecies, lid 1, onder i, artikel 6 ter, eerste lid, artikel 8 bis, artikel 11, eerste lid, artikel 12, artikel 12 septies, eerste en tweede lid, artikel 12 octies, eerste lid, lid 2 ter, derde en vierde lid, artikel 12 octies bis, eerste, derde en vierde lid, en artikel 12 octies ter, eerste en derde lid, van Verordening (EU) nr. 833/2014 van de Raad van de Europese Unie van 31 juli 2014 betreffende beperkende maatregelen naar aanleiding van de acties van Rusland die de situatie in Oekraïne destabiliseren (PbEU, L 229).</text:p>
        <text:p text:style-name="ifm_p_mt.3.7mm_ifm">2.  Het verbod, bedoeld in het eerste lid, is niet van toepassing in de gevallen waarin artikel 2, derde lid, lid 3 bis, vierde lid, lid 4 bis of vijfde lid, artikel 2 bis, derde lid, lid 3 bis, of vierde tot en met vijfde lid, artikel 2 ter, lid 1 ter, artikel 2 sexies, tweede lid, lid 2 bis of vierde lid, artikel 3, derde lid, vijfde of zesde lid, artikel 3 bis, derde lid, lid 3 bis of lid 3 ter, artikel 3 ter, derde of vierde lid, artikel 3 quater, zesde lid, lid 6 bis, lid 6 ter, lid 6 quater, lid 6 quinquies, lid 6 sexies, lid 6 septies of negende lid, artikel 3 quinquies, eerste lid, derde volzin, tweede lid, derde lid of lid 3 bis, artikel 3 sexies bis, vierde of vijfde lid, 
lid 5 bis, lid 5 ter of lid 5 quater, artikel 3 sexies ter, derde of vierde lid, artikel 3 sexies quater, tweede of derde lid, artikel 3 septies, derde of vierde lid, artikel 3 octies, vierde lid, vijfde lid, lid 5 bis of zevende lid, artikel 3 nonies, lid 2 bis, derde lid, lid 3 bis, vierde lid of lid 4 bis, artikel 3 decies, lid 3 bis, lid 3 bis bis, 



lid 3 bis ter, lid 3 bis quater, lid 3 bis quinquies, lid 3 ter quater, lid 3 ter quinquies, lid 3 ter sexies, lid 3 ter septies, lid 3 ter octies, lid 3 quater, lid 3 quater bis,  lid 3 quater sexies, lid 3 quater nonies, lid 3 sexies, lid 3 septies, lid 3 octies, lid 3 nonies, lid 3 decies, of vierde lid, artikel 3 duodecies, lid 3 bis bis, lid 3 bis octies, lid 3 bis terdecies, vierde lid, lid 4 bis, of vijfde lid, lid 5 bis, lid 5 bis bis, lid 5 ter, lid 5 quater, lid 5 quinquies,  lid 5 sexies, lid 5 septies, lid 5 octies, lid 5 nonies, lid 5 decies of lid 5 undecies, artikel 3 terdecies, tweede lid, lid 2 bis of vierde lid, artikel 3 quaterdecies, derde, vierde, zesde, negende of elfde lid, artikel 3 quaterdecies bis, derde lid, artikel 3 quindecies, tweede, derde, vijfde, zesde, lid 6 ter, of negende lid, artikel 3 quindecies ter, tweede tot en met vijfde lid, artikel 3 sexdecies, vijfde, zesde of zevende lid, artikel 3 septdecies, zesde lid, zevende lid, achtste lid, laatste volzin, elfde lid, eerste volzin, twaalfde lid, eerste volzin, of dertiende lid, artikel 3 novodecies, derde lid, zesde lid, achtste lid, negende lid of lid 9 bis, artikel 3 novodecies bis, vijfde of zesde lid, artikel 3 vicies, derde lid of lid 3 bis, artikel 3 vicies bis, vierde lid, artikel 3 unvicies, derde of vierde lid, artikel 3 duovicies, derde, vierde, vijfde of zesde lid, artikel 3 tervicies, derde lid, artikel 4, tweede lid, leden 2 bis, 2 bis bis, 2 ter, lid 3 bis, lid 3 ter of lid 4 bis, artikel 5, zesde lid, tweede volzin, of zevende lid, artikel 5 bis, tweede lid, tweede volzin, derde, vijfde lid of zevende lid, artikel 5 bis bis, lid 1 quater, lid 1 quinquies, lid 1 sexies, lid 2 bis, lid 2 quater, lid 2 sexies, lid 2 septies, derde lid, eerste en tweede volzin, of lid 3 bis, artikel 5 bis ter, tweede lid, artikel 5 bis quater, derde, vierde, vijfde, zesde, zevende lid, achtste of negende lid, artikel 5 bis quinquies, derde of vierde lid, artikel 5 bis sexies, derde of vierde lid, artikel 5 bis septies, tweede of derde lid, artikel 5 bis octies, tweede of derde lid, artikel 5 bis nonies, vijfde, zesde of zevende lid, artikel 5 bis decies, tweede lid, artikel 5 bis undecies, derde lid, artikel 5 ter, derde lid, artikel 5 ter ter, tweede of derde lid, artikel 5 ter quater, derde lid, artikel 5 quater, eerste lid, lid 1 bis of lid 1 ter, artikel 5 quinquies, eerste lid, artikel 5 sexies, tweede lid, artikel 5 septies, tweede lid, artikel 5 nonies, lid 1 bis, lid 1 ter, lid 1 quater, of derde lid, artikel 5 decies, tweede lid, artikel 5 undecies, derde lid, artikel 5 duodecies, tweede of vierde lid, artikel 5 terdecies, tweede lid, artikel 5 quaterdecies, derde, vierde, vijfde of zesde lid, artikel 5 quindecies, lid 2 bis, vierde lid, tweede volzin, lid 4 bis, vijfde, zesde, achtste lid, lid 8 bis, lid 8 quater, lid 9 bis, lid 9 ter, lid 9 quater, lid 9 quinquies, tiende lid of lid 10 bis, artikel 5 sexdecies, tweede lid, artikel 5 septdecies, derde lid, artikel 5 o5 nonictodecies, eerste of tweede lid, artikel 5 vicies, vijfde lid, artikel 5 unvicies, derde lid, of lid 3 bis, artikel 5 tervicies, tweede of derde lid, artikel 11, vierde lid, artikel 12 ter, eerste lid, lid 1 bis, tweede lid, of lid 2 bis, artikel 12 quinquies, artikel 12 sexies, eerste of vijfde lid, artikel 12 septies, vierde of vijfde lid, artikel 12 octies, tweede lid, lid 2 bis, artikel 12 octies bis, tweede lid, artikel 12 octies ter, tweede of vierde lid, of artikel 12 nonies van Verordening (EU) nr. 833/2014 van toepassing is.
</text:p>
      </text:section>
      <text:p text:style-name="ifm_p_mt.3.7mm_indent.no_ifm">C</text:p>
      <text:p text:style-name="ifm_p_mt.3.7mm_ifm">Artikel 2 wordt als volgt gewijzigd:</text:p>
      <text:p text:style-name="ifm_p_mt.3.7mm_ifm">1.<text:s/>Het derde lid komt als volgt te luiden:</text:p>
      <text:section text:style-name="ifm_sect_mleft.5.1mm_ifm" text:name="d15e98">
        <text:p text:style-name="ifm_p_mt.3.7mm_ifm">3.  De bevoegde autoriteit, bedoeld in artikel 2, derde tot en met achtste lid, artikel 2 bis, lid 1 bis bis, en derde tot en met achtste lid, artikel 2 ter, artikel 2 quinquies, eerste lid, artikel 3, vijfde en zesde lid, artikel 3 ter, vierde lid, artikel 3 septies, vierde lid, artikel 3 nonies, lid 4 bis, artikel 3 decies, lid 3 bis bis, lid 3 bis ter, lid 3 sexies, lid 3 quater sexies, lid 3 sexies, lid 3 octies, lid 3 nonies, lid 3 decies, artikel 3 duodecies, vijfde lid, lid 5 bis, lid 5 bis bis, lid 5 ter, lid 5 quater, lid 5 quinquies, lid 5 sexies, lid 5 septies, lid 5 octies, lid 5 nonies, lid 5 decies, lid 5 undecies en zesde lid, artikel 3 quaterdecies bis, eerste lid, artikel 3 quindecies ter, vijfde lid, artikel 3 octodecies, vierde lid, artikel 3 octodecies bis, eerste lid, artikel 4, lid 2 ter, lid 3 ter jo artikel 3 duodecies, artikel 3 novodecies, zevende lid, artikel 3novodecies bis, zesde lid, artikel 5 quindecies, vierde lid, en lid 9 quater, artikel 12 octies, lid 2 ter en vierde lid, en artikel 12 octies bis, vierde lid, van Verordening (EU) nr. 833/2014, is de Minister van Buitenlandse Handel en Ontwikkelingssamenwerking voor zover het betreft een goederentransactie, een transactie met betrekking tot technische bijstand of tussenhandeldiensten, informatie of kennisgevingen over deze onderwerpen.</text:p>
      </text:section>
      <text:p text:style-name="ifm_p_mt.3.7mm_ifm">2.<text:s/>In het vierde lid, eerste volzin, wordt ‘artikel 5 bis quater, zevende lid,’ vervangen door ‘artikel 5 bis quater, zevende, achtste en negende lid, artikel 5 bis quinquies, vierde lid,’ en wordt ‘en artikel 5 quinquies, eerste lid,’ vervangen door ‘artikel 5 quinquies, eerste lid, en artikel 5 nonies, derde lid,’.</text:p>
      <text:p text:style-name="ifm_p_mt.3.7mm_ifm">3.<text:s/>In het zesde lid, tweede volzin, wordt ‘artikel 3 quater, lid 6 quater, en lid 6 septies,’ vervangen door ‘artikel 3 quater, lid 6 quater, en lid 6 septies, artikel 3 quater decies, elfde lid’.</text:p>
      <text:p text:style-name="ifm_p_mt.3.7mm_ifm">4.<text:s/>In het zesde lid, derde volzin, wordt ‘en artikel 3 terdecies, vierde lid,’ vervangen door ‘artikel 3 terdecies, vierde lid, en artikel 3 vicies, lid 3 bis,’.</text:p>
      <text:p text:style-name="ifm_p_mt.3.7mm_ifm">5.<text:s/>In het zevende lid wordt na de zesde volzin een volzin ingevoegd, luidende: De bevoegde autoriteit, bedoeld in artikel 3 quaterdecies, derde lid, van Verordening (EU) nr. 833/2014, is de Minister van Economische Zaken en Klimaat of de Minister van Buitenlandse Handel en Ontwikkelingssamenwerking, elk voor het gebied waartoe hun competenties zich uitstrekken.</text:p>
      <text:h text:style-name="ifm_p_font.bold_mt.5.08mm_page.keep-with-next_ifm" text:outline-level="2">ARTIKEL<text:s/>II<text:s/></text:h>
      <text:p text:style-name="ifm_p_mt.4.23mm_ifm">In artikel 1, tweede lid, van de Sanctieregeling Belarus 2006 wordt ‘artikel 1 ter ter, lid 3 quinquies,’ vervangen door ‘artikel 1 ter ter,’ en wordt ‘artikel 1 novodecies bis, derde, vierde, vijfde, zesde, zevende of achtste lid, lid 9 bis, lid 9 ter, lid 9 quater, lid 9 quinquies, lid 9 sexies, tiende of elfde lid,’ vervangen door ‘artikel 1 novodecies bis, derde, vierde, vijfde, zesde, zevende of achtste lid, lid 9 quater, lid 9 quinquies, lid 9 sexies, lid 9 septies, tiende of elfde lid,’.</text:p>
      <text:h text:style-name="ifm_p_font.bold_mt.5.08mm_page.keep-with-next_ifm" text:outline-level="2">ARTIKEL<text:s/>I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uitenlandse Zaken,<text:line-break/>T.B.W.<text:s/>Berendsen </text:p>
      <text:h text:style-name="ifm_p_font.bold_mt.5.08mm_page.break-before_ifm" text:outline-level="3">TOELICHTING</text:h>
      <text:h text:style-name="ifm_p_font.bold_mt.5.08mm_page.keep-with-next_ifm" text:outline-level="4">Algemeen</text:h>
      <text:p text:style-name="ifm_p_mt.4.23mm_ifm">Deze regeling strekt tot wijziging van de Sanctieregeling territoriale integriteit Oekraïne 2014 en de Sanctieregeling Belarus 2006.</text:p>
      <text:h text:style-name="ifm_p_font.bold-italic_mt.5.08mm_page.keep-with-next_ifm" text:outline-level="5">Wijziging Sanctieregeling territoriale integriteit Oekraïne 2014</text:h>
      <text:p text:style-name="ifm_p_mt.4.23mm_ifm">De wijziging van de Sanctieregeling territoriale integriteit Oekraïne 2014 is het gevolg van Verordening (EU) 2026/1848<text:note text:id="n1" text:note-class="footnote"><text:note-citation text:label="1 ">1</text:note-citation><text:note-body><text:p text:style-name="ifm_p_font.normal_size.6.93pt_mt..5mm_indent.-0.1161in_mleft.0.1161in_ifm">Verordening (EU) 2026/1848 van de Raad van de Europese Unie van 23 juli 2026 tot wijziging van Verordening (EU) nr. 833/2014 betreffende beperkende maatregelen naar aanleiding van de acties van Rusland die de situatie in Oekraïne destabiliseren (PbEU L 2026/1848).</text:p></text:note-body></text:note> die uitvoering geeft aan Besluit (GBVB) 2026/1849<text:note text:id="n2" text:note-class="footnote"><text:note-citation text:label="2 ">2</text:note-citation><text:note-body><text:p text:style-name="ifm_p_font.normal_size.6.93pt_mt..5mm_indent.-0.1161in_mleft.0.1161in_ifm">Besluit (GBVB) 2026/1849 van de Raad van 23 juli 2026 tot wijziging van Besluit 2014/512/GBVB betreffende beperkende maatregelen naar aanleiding van acties van Rusland die de situatie in Oekraïne destabiliseren (PbEU L 2026/1849).</text:p></text:note-body></text:note>. Verordening (EU) 2026/1848 wijzigt Verordening (EU) nr. 833/2014. Daarnaast, maar in veel mindere mate, is de wijziging van de genoemde sanctieregeling het gevolg van Verordening (EU) 2026/1844<text:note text:id="n3" text:note-class="footnote"><text:note-citation text:label="3 ">3</text:note-citation><text:note-body><text:p text:style-name="ifm_p_font.normal_size.6.93pt_mt..5mm_indent.-0.1161in_mleft.0.1161in_ifm">Verordening (EU) 2026/1844 van de Raad van de Europese Unie van 23 juli 2026 tot wijziging van Verordening (EU) nr. 269/2014 betreffende beperkende maatregelen met betrekking tot acties die de territoriale integriteit, soevereiniteit en onafhankelijkheid van Oekraïne ondermijnen of bedreigen (PbEU L 2026/1844).</text:p></text:note-body></text:note> die uitvoering geeft aan Besluit (GBVB) 2026/1845<text:note text:id="n4" text:note-class="footnote"><text:note-citation text:label="4 ">4</text:note-citation><text:note-body><text:p text:style-name="ifm_p_font.normal_size.6.93pt_mt..5mm_indent.-0.1161in_mleft.0.1161in_ifm">Besluit (GBVB) 2026/1845 van de Raad van de Europese Unie van 23 juli 2026 tot wijziging van Besluit 2014/145/GBVB betreffende beperkende maatregelen met betrekking tot acties die de territoriale integriteit, soevereiniteit en onafhankelijkheid van Oekraïne ondermijnen of bedreigen (PbEU L 2026/1845).</text:p></text:note-body></text:note>. Verordening (EU) 2026/1844 wijzigt Verordening (EU) nr. 269/2014.</text:p>
      <text:p text:style-name="ifm_p_mt.3.7mm_ifm">De Raad van de Europese Unie acht het passend dat zolang de illegale acties van de Russische Federatie in strijd blijven met de fundamentele regels van het internationaal recht, waaronder met name het verbod op het gebruik van geweld dat is vastgelegd in artikel 2, lid 4, van het Handvest van de Verenigde Naties, of van het internationaal humanitair recht, alle door de Europese Unie opgelegde maatregelen gehandhaafd blijven en dat zo nodig aanvullende maatregelen worden genomen. En dat onder andere vanwege de aanhoudende en escalerende agressie van de Russische Federatie tegen Oekraïne, met name de recente brutale militaire campagne die doelbewust gericht was op civiele infrastructuur, waaronder energie-, water- en gezondheidsfaciliteiten, die de burgerbevolking ernstig leed heeft berokkend en die de weerbaarheid van Oekraïne tracht te ondermijnen, is de Raad van de Europese Unie van mening dat het noodzakelijk is om verdere beperkende maatregelen vast te stellen.</text:p>
      <text:p text:style-name="ifm_p_ifm">De volgende (aanvullende) beperkende maatregelen zijn onder meer vastgesteld:</text:p>
      <text:p text:style-name="ifm_p_ifm">–  het verbod op de verkoop en levering van producten die zouden kunnen bijdragen aan de militaire en technologische versterking van Rusland wordt uitgebreid met producten die door Rusland zijn gebruikt voor zijn aanvalsoorlog tegen Oekraïne en producten die bijdragen tot de ontwikkeling of productie van zijn militaire systemen, met inbegrip van nikkelpoeders, nikkelmetaal en nikkellegeringen gebruikt in corrosiebestendige deklagen van straalmotoren, berylliumpoeders gebruikt in stuwstoffen en in hoogwaardige legeringen, zelfklevende folies, tapes, strips, gebruikt in de ruimtevaart- en defensiesectoren, luchtvaartproducten die specifiek zijn voor onbemande luchtvaartuigen of raketten (artikel 2 bis van Verordening (EU) nr. 833/2014);</text:p>
      <text:p text:style-name="ifm_p_ifm">–  invoerbeperkingen van bepaalde artikelen die aanzienlijke inkomsten voor Rusland genereren waaronder kopererts, nikkelerts, looderts, edelmetaalerts, ruw zink, aardalkalimetalen, bepaalde anorganische chemische stoffen (zinkoxiden en chroomoxiden), tallolie, glaswerk en auto-onderdelen (artikel 3 decies van Verordening (EU) nr. 833/2014);</text:p>
      <text:p text:style-name="ifm_p_ifm">–  opschorting van de wijziging van het prijsplafond voor ruwe olie (artikel 3 quindecies van Verordening (EU) nr. 833/2014);</text:p>
      <text:p text:style-name="ifm_p_ifm">–  een nadere bepaling van het toepassingsgebied van het verbod om Russische entiteiten of entiteiten waarvan de eigendom of de zeggenschap bij Russische onderdanen of actoren berust, terminaldiensten voor vloeibaar aardgas (liquified natural gas – lng) te verlenen (artikel 3 novodecies bis van Verordening (EU) nr. 833/2014);</text:p>
      <text:p text:style-name="ifm_p_ifm">–  het verbod op diensten zoals bunkerdiensten, sleepdiensten en schip-tot-schiptransfers op bepaalde vaartuigen is uitgebreid met dienstverlenende vaartuigen (artikel 3 vicies van Verordening (EU) nr. 833/2014);</text:p>
      <text:p text:style-name="ifm_p_ifm">–  een kennisgevingsverplichting voor de verkoop van lng-tankers en de mogelijkheid om nieuwe beperkingen op de verkoop van lng-tankers in te voeren, zodat die tankers geen Russische belangen bevorderen (artikel 3 octodecies bis van Verordening (EU) nr. 833/2014);</text:p>
      <text:p text:style-name="ifm_p_ifm">–  uitbreiding van het verbod om toe te staan dat Russische onderdanen of in Rusland verblijvende natuurlijke personen eigenaar zijn van, zeggenschap uitoefenen over of functies bekleden in de bestuursorganen van bepaalde rechtspersonen, entiteiten of lichamen die cryptoactivadiensten verlenen en volgens het recht van een lidstaat zijn erkend of opgericht, waardoor het verbod geldt voor alle entiteiten die cryptoactivadiensten aanbieden (artikel 5 ter van Verordening (EU) nr. 833/2014);</text:p>
      <text:p text:style-name="ifm_p_ifm">–  een verbod op alle transacties met rechtspersonen, entiteiten of lichamen die cryptoactivadiensten verlenen of platforms vormen die de uitwisseling of overdracht van cryptoactiva mogelijk maken en die gevestigd zijn in nader gespecificeerde derde landen (artikel 5 ter quater van Verordening (EU) nr. 833/2014).</text:p>
      <text:h text:style-name="ifm_p_font.bold-italic_mt.5.08mm_page.keep-with-next_ifm" text:outline-level="5">Wijziging Sanctieregeling Belarus 2006</text:h>
      <text:p text:style-name="ifm_p_mt.4.23mm_ifm">De wijziging van de Sanctieregeling Belarus 2006 is het gevolg van Verordening (EU) 2026/1846<text:note text:id="n5" text:note-class="footnote"><text:note-citation text:label="5 ">5</text:note-citation><text:note-body><text:p text:style-name="ifm_p_font.normal_size.6.93pt_mt..5mm_indent.-0.1161in_mleft.0.1161in_ifm">Verordening (EU) 2026/1846 van de Raad van de Europese Unie van 23 juli 2026 tot wijziging van Verordening (EG) nr. 765/2006 betreffende beperkende maatregelen met het oog op de situatie in Belarus en de betrokkenheid van Belarus bij de Russische agressie tegen Oekraïne (PbEU L 2026/1846).</text:p></text:note-body></text:note>. Verordening (EU) 2026/1846 geeft uitvoering aan Besluit (GBVB) 2026/1847<text:note text:id="n6" text:note-class="footnote"><text:note-citation text:label="6 ">6</text:note-citation><text:note-body><text:p text:style-name="ifm_p_font.normal_size.6.93pt_mt..5mm_indent.-0.1161in_mleft.0.1161in_ifm">Besluit (GBVB) 2026/1847 van de Raad van 23 juli 2026 tot wijziging van Besluit 2012/642/GBVB betreffende beperkende maatregelen met het oog op de situatie in Belarus en in het licht van de betrokkenheid van Belarus bij de Russische agressie tegen Oekraïne (PbEU L 2026/1847).</text:p></text:note-body></text:note>. Verordening (EU) 2026/1846 wijzigt Verordening (EG) nr. 765/2006.</text:p>
      <text:p text:style-name="ifm_p_mt.3.7mm_ifm">De Raad van de Europese Unie acht het passend en als reactie op voortdurende betrokkenheid van Belarus bij de Russische agressie tegen Oekraïne om aanvullende beperkende maatregelen vast te stellen. Deze aanvullende beperkende maatregelen zijn onder meer een afspiegeling van de maatregelen die tegen de Russische Federatie zijn overeengekomen, zoals:</text:p>
      <text:p text:style-name="ifm_p_ifm">–  een uitbreiding van de lijst van producten die zouden kunnen bijdragen tot militaire en technologische versterking van Belarus of tot de ontwikkeling van zijn defensie- en veiligheidssector, met producten die door Rusland zijn gebruikt voor zijn aanvalsoorlog tegen Oekraïne en met producten die bijdragen tot de ontwikkeling of productie van de militaire systemen van Belarus, waaronder nikkelpoeder, nikkelmetaal en nikkellegeringen die gebruikt worden in corrosiewerende deklagen van straalmotoren, berylliumpoeders gebruikt in raketbrandstof en in hoogwaardige legeringen, zelfklevende folies, stroken en strippen, gebruikt in de sectoren ruimtevaart en defensie, luchtvaartproducten die specifiek zijn voor onbemande luchtvaartuigen of raketten (artikel 1 ter ter van Verordening (EG) nr. 765/2006);</text:p>
      <text:p text:style-name="ifm_p_ifm">–  uitbreiding van de lijst van goederen waarvoor uitvoerbeperkingen gelden omdat deze goederen zouden kunnen bijdragen tot een inkomstenbron van Belarus, zoals, kopererts, nikkelerts, looderts, edelmetaalerts, ruw zink, aardalkalimetalen, bepaalde anorganische chemische stoffen (zinkoxiden en chroomoxiden), tallolie, glaswerk en auto-onderdelen (artikel 1 ter ter van Verordening (EG) nr. 765/2006);</text:p>
      <text:p text:style-name="ifm_p_ifm">–  uitbreiding van het verbod om toe te staan dat Belarussische onderdanen of in Belarus verblijvende natuurlijke personen eigenaar zijn van, zeggenschap uitoefenen over of functies bekleden in de bestuursorganen van bepaalde rechtspersonen, entiteiten of lichamen die cryptoactivadiensten verlenen en volgens het recht van een lidstaat zijn erkend of opgericht, waardoor het verbod geldt voor alle entiteiten die cryptoactivadiensten aanbieden (artikel 1 duovicies van Verordening (EG) nr. 765/2006).</text:p>
      <text:h text:style-name="ifm_p_font.bold_mt.5.08mm_page.keep-with-next_ifm" text:outline-level="4">Artikelsgewijs</text:h>
      <text:h text:style-name="ifm_p_font.bold-italic_mt.5.08mm_page.keep-with-next_ifm" text:outline-level="5">Artikel I</text:h>
      <text:h text:style-name="ifm_p_font.italic_mt.5.08mm_page.keep-with-next_ifm" text:outline-level="6">Onderdeel A</text:h>
      <text:p text:style-name="ifm_p_mt.4.23mm_ifm">In artikel 1, eerste lid, van de Sanctieregeling territoriale integriteit Oekraïne 2014 is een enkel verbod ingevoegd als gevolg van Verordening (EU) nr. 2026/1844. Aan artikel 1, tweede lid, van de Sanctieregeling territoriale integriteit Oekraïne 2014 zijn enkele nieuwe uitzonderingsgronden ingevoegd die door Verordening (EU) nr. 2026/1844 zijn toegevoegd aan Verordening (EU) nr. 269/2014. Dit tweede lid is opnieuw vastgesteld.</text:p>
      <text:h text:style-name="ifm_p_font.italic_mt.5.08mm_page.keep-with-next_ifm" text:outline-level="6">Onderdeel B</text:h>
      <text:p text:style-name="ifm_p_mt.4.23mm_ifm">Artikel 1a van de Sanctieregeling territoriale integriteit Oekraïne 2014 is opnieuw vastgesteld om de nieuwe verbodsbepalingen, vastgesteld in Verordening (EU) nr. 2026/1848 die Verordening (EU) nr. 833/2014 wijzigt, in te voegen in het eerste lid en ook de uitzonderingen op die verbodsbepalingen op te nemen in het tweede lid.</text:p>
      <text:h text:style-name="ifm_p_font.italic_mt.5.08mm_page.keep-with-next_ifm" text:outline-level="6">Onderdeel C</text:h>
      <text:p text:style-name="ifm_p_mt.4.23mm_ifm">In artikel 2 van de Sanctieregeling territoriale integriteit Oekraïne 2014 zijn de verwijzingen naar de bevoegde autoriteiten geactualiseerd. De aanwijzing in het zevende lid van de bevoegde autoriteit, bedoeld in artikel 3 vicies, lid 3 bis, van Verordening (EU) nr. 833/2014, namelijk de Minister van Infrastructuur en Waterstaat, is nog afkomstig uit Verordening (EU) 2026/506 van de Raad van de Europese Unie van 23 april 2026 tot wijziging van Verordening (EU) nr. 833/2014 betreffende beperkende maatregelen naar aanleiding van de acties van Rusland die de situatie in Oekraïne destabiliseren (PbEU L 2026/506).</text:p>
      <text:h text:style-name="ifm_p_font.bold-italic_mt.5.08mm_page.keep-with-next_ifm" text:outline-level="5">Artikel II</text:h>
      <text:p text:style-name="ifm_p_mt.4.23mm_ifm">De wijziging van artikel 1, tweede lid, van de Sanctieregeling Belarus 2006 is het gevolg van uitzonderingen op de verbodsbepalingen. Deze uitzonderingen zijn vastgesteld in Verordening (EU) 2026/1846 die Verordening (EG) nr. 765/2006 wijzigt.</text:p>
      <text:p text:style-name="ifm_p_mt.3.7mm_ifm">Voor meer informatie over de beperkende maatregelen wordt verwezen naar de website</text:p>
      <text:p text:style-name="ifm_p_ifm">www.rijksoverheid.nl/sancties.</text:p>
      <text:p text:style-name="ifm_p_mt.3.7mm_ifm">Ten slotte kan worden gemeld dat deze regeling strekt tot naleving van een internationale verplichting. Hierdoor is een uitzondering op de vaste verandermomenten toegestaan in overeenstemming met het beleid over vaste verandermomenten.</text:p>
      <text:p text:style-name="ifm_p_font.italic_mt.3.7mm_ifm">De Minister van Buitenlandse Zaken,<text:line-break/>T.B.W.<text:s/>Berendsen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888</text:span><text:tab/>3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888</text:span><text:tab/>3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uitenlandse Zaken van 30 juli 2026, nr. BZ2630690, tot wijziging van de Sanctieregeling territoriale integriteit Oekraïne 2014 en de Sanctieregeling Belarus 200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7888</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88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rganisatie en beleid</meta:user-defined>
    <meta:user-defined meta:name="OVERHEID.TaxonomieBeleidsagenda/OVERHEID.category">Economie | Handel</meta:user-defined>
    <meta:user-defined meta:name="DC.title">Regeling van de Minister van Buitenlandse Zaken van 30 juli 2026, nr. BZ2630690, tot wijziging van de Sanctieregeling territoriale integriteit Oekraïne 2014 en de Sanctieregeling Belarus 2006</meta:user-defined>
    <meta:user-defined meta:name="DCTERMS.W3CDTF/DCTERMS.available">2026-08-03</meta:user-defined>
  </office:meta>
</office:document-meta>
</file>