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leggen van een mantelbuis d.m.v. een OFT boring kruisend met de spoorweg nabij de Hollandstraat 2 te Loenersloot</text:p>
            <text:p text:style-name="common-al">Besluit: verleend</text:p>
            <text:p text:style-name="common-al">Verzonden naar aanvrager op: 29 juli 2026</text:p>
            <text:p text:style-name="common-al">Zaaknummer: Z2026-000972</text:p>
            <text:p text:style-name="common-al">DSO nummer: 2026062601046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81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8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8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972</meta:user-defined>
    <meta:user-defined meta:name="DCTERMS.abstract">het leggen van een mantelbuis d.m.v. een OFT boring kruisend met de spoorweg nabij de Hollandstraat 2 te Loenersloot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7-31</meta:user-defined>
    <meta:user-defined meta:name="DCTERMS.W3CDTF/OVERHEIDop.jaargang">2026</meta:user-defined>
    <meta:user-defined meta:name="OVERHEIDop.publicationIssue">27814</meta:user-defined>
    <meta:user-defined meta:name="OVERHEIDop.StcrtID/DC.identifier">stcrt-2026-27814</meta:user-defined>
    <meta:user-defined meta:name="OVERHEIDop.versieInformatie"/>
  </office:meta>
</office:document-meta>
</file>