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Warandelaan Oosterhou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4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Warandelaan Oosterhou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29</meta:user-defined>
    <meta:user-defined meta:name="DCTERMS.abstract">Omgevingsmelding 2 horizontaal gestuurde boringen Brabant Water onder Wilhelmina kanaal en Rw A27 Oosterhout Warandelaan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Warandelaan Oosterhout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35</meta:user-defined>
    <meta:user-defined meta:name="OVERHEIDop.StcrtID/DC.identifier">stcrt-2026-27735</meta:user-defined>
    <meta:user-defined meta:name="OVERHEIDop.versieInformatie"/>
  </office:meta>
</office:document-meta>
</file>