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Provincialeweg 8 Uitgeest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53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Provincialeweg 8 Uitgeest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71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24</meta:user-defined>
    <meta:user-defined meta:name="DCTERMS.abstract">Omgevingsmelding Koppelen feeders KPN Provincialeweg 8 Uitgees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Kabels en leidingen leggen in het beperkingengebied van een Rijksweg te Provincialeweg 8 Uitgeest.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718</meta:user-defined>
    <meta:user-defined meta:name="OVERHEIDop.StcrtID/DC.identifier">stcrt-2026-27718</meta:user-defined>
    <meta:user-defined meta:name="OVERHEIDop.versieInformatie"/>
  </office:meta>
</office:document-meta>
</file>