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Stuw Boxt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47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Stuw Boxt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7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22</meta:user-defined>
    <meta:user-defined meta:name="DCTERMS.abstract">Melding Bal Vissers Ploegmakers Bouwen of slopen van een bouwwerk Stuw Boxtel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Stuw Boxtel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715</meta:user-defined>
    <meta:user-defined meta:name="OVERHEIDop.StcrtID/DC.identifier">stcrt-2026-27715</meta:user-defined>
    <meta:user-defined meta:name="OVERHEIDop.versieInformatie"/>
  </office:meta>
</office:document-meta>
</file>