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5 middenspanningskabels d.m.v. 2x een gestuurde boringen en een open ontgraving nabij Fornheselaan te Den Dolder</text:p>
            <text:p text:style-name="common-al">Zaaknummer: Z2026-001156</text:p>
            <text:p text:style-name="common-al">DSO nummer: 2026072700276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7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7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56</meta:user-defined>
    <meta:user-defined meta:name="DCTERMS.abstract">het leggen van 5 middenspanningskabels d.m.v. 2x een gestuurde boringen en een open ontgraving nabij Fornheselaan te Den Dolder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714</meta:user-defined>
    <meta:user-defined meta:name="OVERHEIDop.StcrtID/DC.identifier">stcrt-2026-27714</meta:user-defined>
    <meta:user-defined meta:name="OVERHEIDop.versieInformatie"/>
  </office:meta>
</office:document-meta>
</file>