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HM 37,0 en 73,1 of nabij HM 73,1 Brouwersdam buitenzijde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251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HM 37,0 en 73,1 of nabij HM 73,1 Brouwersdam buitenzijd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69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6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6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203</meta:user-defined>
    <meta:user-defined meta:name="DCTERMS.abstract">Omgevingsmelding Stedin Netbeheer kabels en leidingen leggen HM 37,0 en 73,1 of nabij HM 73,1.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HM 37,0 en 73,1 of nabij HM 73,1 Brouwersdam buitenzij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27698</meta:user-defined>
    <meta:user-defined meta:name="OVERHEIDop.StcrtID/DC.identifier">stcrt-2026-27698</meta:user-defined>
    <meta:user-defined meta:name="OVERHEIDop.versieInformatie"/>
  </office:meta>
</office:document-meta>
</file>