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Zuidoordsedijk Zuidlan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51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Zuidoordsedijk Zuid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9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159</meta:user-defined>
    <meta:user-defined meta:name="DCTERMS.abstract">Omgevingsmelding graven van proefsleuven beperkingengebied oppervlaktewater Drogendijk Krommedijk Molendijk Zuidoordsedijk Zuidland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Zuidoordsedijk Zuidla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90</meta:user-defined>
    <meta:user-defined meta:name="OVERHEIDop.StcrtID/DC.identifier">stcrt-2026-27690</meta:user-defined>
    <meta:user-defined meta:name="OVERHEIDop.versieInformatie"/>
  </office:meta>
</office:document-meta>
</file>