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681</text:p>
          </table:table-cell>
        </table:table-row>
        <table:table-row table:style-name="staatscourant.koprow1">
          <table:covered-table-cell/>
          <table:covered-table-cell/>
          <table:table-cell office:value-type="string" table:style-name="staatscourant.publicatiedatumcel">
            <text:p>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ntwerpvergunning Quality Inspection Services B.V., Autoriteit Nucleaire Veiligheid en Stralingsbescherming</text:h>
      <text:p text:style-name="ifm_p_mt.7.4mm_ifm">Quality Inspection Services heeft een vergunning op grond van de Kernenergiewet aangevraagd. Tot en met 15 september 2026 kan iedereen de ontwerpvergunning bekijken. U kunt hierop via een zienswijze (inspraakreactie) reageren.</text:p>
      <text:h text:style-name="ifm_p_font.bold_mt.5.08mm_page.keep-with-next_ifm" text:outline-level="4">Rol van de ANVS</text:h>
      <text:p text:style-name="ifm_p_mt.4.23mm_ifm">De Autoriteit Nucleaire Veiligheid en Stralingsbescherming (ANVS) behandelt en beoordeelt vergunningaanvragen onafhankelijk op grond van de Kernenergiewet en verleent alleen een vergunning als de aanvrager voor een veilige situatie zorgt. Quality Inspection Services heeft laten zien dat dat zo is en dat zij de juiste maatregelen neemt om mens en milieu te beschermen.</text:p>
      <text:p text:style-name="ifm_p_mt.3.7mm_ifm">Meer weten over de ANVS? Bezoek anvs.nl.</text:p>
      <text:h text:style-name="ifm_p_font.bold_mt.5.08mm_page.keep-with-next_ifm" text:outline-level="4">Doel van de vergunning</text:h>
      <text:p text:style-name="ifm_p_mt.4.23mm_ifm">Quality Inspection Services houdt zich bezig met industriële radiografie. Industriële radiografie is een vorm van niet destructief onderzoek, waarbij voorwerpen worden onderzocht, zonder dat deze beschadigd worden. Dit gebeurt bijvoorbeeld bij pijpleidingen en lasverbindingen, wanneer er grote gevolgen kunnen zijn voor de veiligheid als de voorwerpen wel beschadigd raken.</text:p>
      <text:p text:style-name="ifm_p_mt.3.7mm_ifm">Quality Inspection Services heeft de vergunning aangevraagd om uitbreiding te krijgen van het aantal stralingsbronnen dat ze hiervoor mogen gebruiken. Naast de industriële radiografie worden ook ingekapselde bronnen gebruikt om stralingsmeetapparatuur te kalibreren om ervoor te zorgen dat deze goed werken. Er worden toestellen gebruikt om te analyseren uit welke materialen de te onderzoeken objecten bestaan. De handelingen ten behoeve van industriële radiografie, kalibratie, materiaalanalyse en opslag vinden plaats op de locatie van Quality Inspection Services, gelegen aan Kuisel 11 te Roosendaal. De industriële radiografie en materiaalanalyse mag ook op wisselende locaties in geheel Nederland uitgevoerd worden.</text:p>
      <text:p text:style-name="ifm_p_mt.3.7mm_ifm">Meer informatie hierover vindt u in de ontwerpvergunning en documenten die erbij horen.</text:p>
      <text:h text:style-name="ifm_p_font.bold_mt.5.08mm_page.keep-with-next_ifm" text:outline-level="4">Bekijk of reageer op de vergunning tot en met [einddatum in cijfers, maand voluit, jaar]</text:h>
      <text:p text:style-name="ifm_p_mt.4.23mm_ifm">U kunt de ontwerpvergunning, de aanvraag en andere belangrijke documenten zelf bekijken tot en met 15 september 2026:</text:p>
      <text:p text:style-name="ifm_p_ifm">1.  Online via de website van de ANVS (anvs.nl).</text:p>
      <text:p text:style-name="ifm_p_ifm">2.  Bij de gemeente Roosendaal, het bezoekadres is Stadserf 1 te Roosendaal. Maak hiervoor een afspraak via https://www.roosendaal.nl/contact/afspraak-maken/#select/, via info@roosendaal.nl of 0165-579111.</text:p>
      <text:p text:style-name="ifm_p_ifm">3.  Bij de ANVS in Den Haag, op de Koningskade 4. Maak hiervoor een afspraak via het Informatiepunt Kernenergiewetvergunningen, bereikbaar via (088) 489 05 00 op werkdagen tussen 08.30 uur en 17.00 uur.</text:p>
      <text:p text:style-name="ifm_p_mt.3.7mm_ifm">U kunt reageren door een zienswijze in te dienen:</text:p>
      <text:p text:style-name="ifm_p_ifm">•  Schriftelijk: stuur een brief naar ANVS, Postbus 16001, 2500 BA Den Haag. Vermeld ‘Zienswijze ontwerpvergunning Quality Inspection Services op de envelop.</text:p>
      <text:p text:style-name="ifm_p_ifm">•  Per e-mail: via postbus.aanvragenenmelden@anvs.nl. Zet ‘Zienswijze ontwerpvergunning Quality Inspection Services’ in de onderwerpregel van uw bericht.</text:p>
      <text:p text:style-name="ifm_p_ifm">•  Telefonisch: via het Informatiepunt Kernenergiewetvergunningen, bereikbaar op (088) 489 05 00 op werkdagen tussen 08.30 uur en 17.00 uur.</text:p>
      <text:h text:style-name="ifm_p_font.bold_mt.5.08mm_page.keep-with-next_ifm" text:outline-level="4">Vervolg</text:h>
      <text:p text:style-name="ifm_p_mt.4.23mm_ifm">Na 15 september 2026 is de reactieperiode voorbij. Wij lezen dan de zienswijzen en beoordelen of we de vergunning aan moeten passen. Daarna verlenen we een definitieve vergunning.</text:p>
      <text:p text:style-name="ifm_p_ifm">Die maken we dan bekend op het Publicatieplatform UitvoeringsContent: puc.overheid.nl/anvs. Daar vindt u ook onze reactie op de zienswijzen die we hebben gehad.</text:p>
      <text:h text:style-name="ifm_p_font.bold_mt.5.08mm_page.keep-with-next_ifm" text:outline-level="4">Vragen?</text:h>
      <text:p text:style-name="ifm_p_mt.4.23mm_ifm">Neem voor vragen contact op met het Informatiepunt Kernenergiewetvergunningen, bereikbaar op (088) 489 05 00 op werkdagen tussen 08.30 uur en 17.00 uur. Of stuur ons een e-mail via postbus.aanvragenenmelden@anvs.nl met ‘Vraag over ontwerpvergunning’ in de onderwerpreg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681</text:span><text:tab/>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681</text:span><text:tab/>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ntwerpvergunning Quality Inspection Services B.V., Autoriteit Nucleaire Veiligheid en Stralingsbescherming</dc:title>
    <meta:user-defined meta:name="OVERHEID.ZelfstandigBestuursorgaan/DC.creator">Autoriteit Nucleaire Veiligheid en Stralingsbescherming</meta:user-defined>
    <meta:user-defined meta:name="OVERHEID.Ministerie/DCTERMS.publisher">Ministerie van Binnenlandse Zaken en Koninkrijksrelaties</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27681</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68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Natuur en milieu | Stoffen</meta:user-defined>
    <meta:user-defined meta:name="DC.title">Ontwerpvergunning Quality Inspection Services B.V., Autoriteit Nucleaire Veiligheid en Stralingsbescherming</meta:user-defined>
    <meta:user-defined meta:name="DCTERMS.W3CDTF/DCTERMS.available">2026-08-05</meta:user-defined>
  </office:meta>
</office:document-meta>
</file>