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Vrouwenpolderseweg Vrouwenpolder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. De aanvraag met zaaknummer RWSZ2026-0001250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Vrouwenpolderseweg Vrouwenpold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67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7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7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150</meta:user-defined>
    <meta:user-defined meta:name="DCTERMS.abstract">EPR 2324 tracé zuid B HDD9 nabij HM 73,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Kabels en leidingen leggen in het beperkingengebied van een Rijksweg te Vrouwenpolderseweg Vrouwenpolder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678</meta:user-defined>
    <meta:user-defined meta:name="OVERHEIDop.StcrtID/DC.identifier">stcrt-2026-27678</meta:user-defined>
    <meta:user-defined meta:name="OVERHEIDop.versieInformatie"/>
  </office:meta>
</office:document-meta>
</file>